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201000001F00000023077789A87BD8FF1B2.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Wingdings" svg:font-family="Wingdings" style:font-pitch="variable" style:font-charset="x-symbol"/>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Lohit Devanagari1" svg:font-family="'Lohit Devanagari'"/>
    <style:font-face style:name="Courier New" svg:font-family="'Courier New'" style:font-family-generic="modern"/>
    <style:font-face style:name="Courier New1" svg:font-family="'Courier New'" style:font-family-generic="modern" style:font-pitch="fixed"/>
    <style:font-face style:name="Courier New2" svg:font-family="'Courier New'" style:font-adornments="Normale" style:font-family-generic="modern" style:font-pitch="fixed"/>
    <style:font-face style:name="Calibri" svg:font-family="Calibri" style:font-family-generic="roman" style:font-pitch="variable"/>
    <style:font-face style:name="Century Schoolbook" svg:font-family="'Century Schoolbook'" style:font-family-generic="roman" style:font-pitch="variable"/>
    <style:font-face style:name="Century Schoolbook L" svg:font-family="'Century Schoolbook L'" style:font-family-generic="roman" style:font-pitch="variable"/>
    <style:font-face style:name="DejaVu Sans Light1" svg:font-family="'DejaVu Sans Light'"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DejaVu Sans Light" svg:font-family="'DejaVu Sans Light'"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Calibri2" svg:font-family="Calibri" style:font-family-generic="system" style:font-pitch="variable"/>
    <style:font-face style:name="DejaVu Sans Light2" svg:font-family="'DejaVu Sans Light'"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Micro Hei" svg:font-family="'WenQuanYi Micro Hei'" style:font-family-generic="system" style:font-pitch="variable"/>
  </office:font-face-decls>
  <office:automatic-styles>
    <style:style style:name="Tabella7" style:family="table">
      <style:table-properties style:width="15.002cm" table:align="left"/>
    </style:style>
    <style:style style:name="Tabella7.A" style:family="table-column">
      <style:table-column-properties style:column-width="1.905cm"/>
    </style:style>
    <style:style style:name="Tabella7.B" style:family="table-column">
      <style:table-column-properties style:column-width="13.097cm"/>
    </style:style>
    <style:style style:name="Tabella2" style:family="table">
      <style:table-properties style:width="16.397cm" fo:margin-left="-0.199cm" table:align="left" style:writing-mode="lr-tb"/>
    </style:style>
    <style:style style:name="Tabella2.A" style:family="table-column">
      <style:table-column-properties style:column-width="8.239cm"/>
    </style:style>
    <style:style style:name="Tabella2.B" style:family="table-column">
      <style:table-column-properties style:column-width="8.158cm"/>
    </style:style>
    <style:style style:name="Tabella2.1" style:family="table-row">
      <style:table-row-properties fo:keep-together="auto"/>
    </style:style>
    <style:style style:name="Tabella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2.B1" style:family="table-cell">
      <style:table-cell-properties style:vertical-align="top" fo:padding-left="0.191cm" fo:padding-right="0.191cm" fo:padding-top="0cm" fo:padding-bottom="0cm" fo:border="0.5pt solid #000000" style:writing-mode="lr-tb"/>
    </style:style>
    <style:style style:name="Tabella3" style:family="table">
      <style:table-properties style:width="16.397cm" fo:margin-left="-0.199cm" table:align="left" style:writing-mode="lr-tb"/>
    </style:style>
    <style:style style:name="Tabella3.A" style:family="table-column">
      <style:table-column-properties style:column-width="9.982cm"/>
    </style:style>
    <style:style style:name="Tabella3.B" style:family="table-column">
      <style:table-column-properties style:column-width="6.415cm"/>
    </style:style>
    <style:style style:name="Tabella3.1" style:family="table-row">
      <style:table-row-properties fo:keep-together="auto"/>
    </style:style>
    <style:style style:name="Tabella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3.B1" style:family="table-cell">
      <style:table-cell-properties style:vertical-align="top" fo:padding-left="0.191cm" fo:padding-right="0.191cm" fo:padding-top="0cm" fo:padding-bottom="0cm" fo:border="0.5pt solid #000000" style:writing-mode="lr-tb"/>
    </style:style>
    <style:style style:name="Tabella4" style:family="table">
      <style:table-properties style:width="16.263cm" fo:margin-left="-0.199cm" table:align="left" style:writing-mode="lr-tb"/>
    </style:style>
    <style:style style:name="Tabella4.A" style:family="table-column">
      <style:table-column-properties style:column-width="8.123cm"/>
    </style:style>
    <style:style style:name="Tabella4.B" style:family="table-column">
      <style:table-column-properties style:column-width="8.14cm"/>
    </style:style>
    <style:style style:name="Tabella4.1" style:family="table-row">
      <style:table-row-properties fo:keep-together="auto"/>
    </style:style>
    <style:style style:name="Tabella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4.B1" style:family="table-cell">
      <style:table-cell-properties style:vertical-align="top" fo:padding-left="0.191cm" fo:padding-right="0.191cm" fo:padding-top="0cm" fo:padding-bottom="0cm" fo:border="0.5pt solid #000000" style:writing-mode="lr-tb"/>
    </style:style>
    <style:style style:name="Tabella5" style:family="table">
      <style:table-properties style:width="16.263cm" fo:margin-left="-0.199cm" table:align="left" style:writing-mode="lr-tb"/>
    </style:style>
    <style:style style:name="Tabella5.A" style:family="table-column">
      <style:table-column-properties style:column-width="8.123cm"/>
    </style:style>
    <style:style style:name="Tabella5.B" style:family="table-column">
      <style:table-column-properties style:column-width="8.14cm"/>
    </style:style>
    <style:style style:name="Tabella5.1" style:family="table-row">
      <style:table-row-properties fo:keep-together="auto"/>
    </style:style>
    <style:style style:name="Tabella5.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5.B1" style:family="table-cell">
      <style:table-cell-properties style:vertical-align="top" fo:padding-left="0.191cm" fo:padding-right="0.191cm" fo:padding-top="0cm" fo:padding-bottom="0cm" fo:border="0.5pt solid #000000" style:writing-mode="lr-tb"/>
    </style:style>
    <style:style style:name="Tabella6" style:family="table">
      <style:table-properties style:width="16.263cm" fo:margin-left="-0.199cm" table:align="left" style:writing-mode="lr-tb"/>
    </style:style>
    <style:style style:name="Tabella6.A" style:family="table-column">
      <style:table-column-properties style:column-width="8.123cm"/>
    </style:style>
    <style:style style:name="Tabella6.B" style:family="table-column">
      <style:table-column-properties style:column-width="8.14cm"/>
    </style:style>
    <style:style style:name="Tabella6.1" style:family="table-row">
      <style:table-row-properties fo:keep-together="auto"/>
    </style:style>
    <style:style style:name="Tabella6.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6.B1" style:family="table-cell">
      <style:table-cell-properties style:vertical-align="top" fo:padding-left="0.191cm" fo:padding-right="0.191cm" fo:padding-top="0cm" fo:padding-bottom="0cm" fo:border="0.5pt solid #000000" style:writing-mode="lr-tb"/>
    </style:style>
    <style:style style:name="P1" style:family="paragraph" style:parent-style-name="Standard">
      <style:text-properties officeooo:paragraph-rsid="002aef39"/>
    </style:style>
    <style:style style:name="P2" style:family="paragraph" style:parent-style-name="Standard">
      <style:paragraph-properties fo:text-align="end" style:justify-single-word="false"/>
    </style:style>
    <style:style style:name="P3" style:family="paragraph" style:parent-style-name="Standard">
      <style:paragraph-properties fo:text-align="justify" style:justify-single-word="false"/>
    </style:style>
    <style:style style:name="P4" style:family="paragraph" style:parent-style-name="Standard">
      <style:paragraph-properties fo:line-height="150%"/>
      <style:text-properties officeooo:paragraph-rsid="003c9412"/>
    </style:style>
    <style:style style:name="P5" style:family="paragraph" style:parent-style-name="Standard">
      <style:paragraph-properties fo:text-align="center" style:justify-single-word="false"/>
      <style:text-properties style:font-name="Century Schoolbook L" fo:font-size="14pt" style:text-underline-style="solid" style:text-underline-width="auto" style:text-underline-color="font-color" fo:font-weight="bold" officeooo:rsid="002a6475" officeooo:paragraph-rsid="002a6475" style:font-name-asian="Arial Unicode MS" style:font-size-asian="14pt" style:font-weight-asian="bold" style:font-name-complex="Calibri1" style:font-size-complex="14pt" style:font-weight-complex="bold"/>
    </style:style>
    <style:style style:name="P6" style:family="paragraph" style:parent-style-name="Standard">
      <style:paragraph-properties fo:text-align="justify" style:justify-single-word="false"/>
      <style:text-properties style:font-name="Century Schoolbook L" fo:font-size="13pt" fo:font-weight="bold" officeooo:paragraph-rsid="001f7391" style:font-name-asian="Arial Unicode MS" style:font-size-asian="13pt" style:font-weight-asian="bold" style:font-name-complex="Calibri1" style:font-size-complex="13pt" style:font-weight-complex="bold"/>
    </style:style>
    <style:style style:name="P7" style:family="paragraph" style:parent-style-name="Standard">
      <style:paragraph-properties fo:text-align="justify" style:justify-single-word="false"/>
      <style:text-properties style:font-name="Century Schoolbook L" fo:font-size="13pt" fo:font-weight="bold" officeooo:rsid="003c9412" officeooo:paragraph-rsid="003c9412" style:font-name-asian="Arial Unicode MS" style:font-size-asian="13pt" style:font-weight-asian="bold" style:font-name-complex="Calibri1" style:font-size-complex="13pt" style:font-weight-complex="bold"/>
    </style:style>
    <style:style style:name="P8" style:family="paragraph" style:parent-style-name="Standard">
      <style:paragraph-properties fo:text-align="justify" style:justify-single-word="false"/>
      <style:text-properties style:font-name="Century Schoolbook L" fo:font-size="13pt" fo:font-weight="bold" officeooo:paragraph-rsid="001f7391" style:font-name-asian="Arial Unicode MS" style:font-size-asian="13pt" style:font-weight-asian="bold" style:font-name-complex="Calibri1" style:font-size-complex="13pt"/>
    </style:style>
    <style:style style:name="P9" style:family="paragraph" style:parent-style-name="Standard">
      <style:paragraph-properties fo:text-align="justify" style:justify-single-word="false" style:text-autospace="none"/>
      <style:text-properties style:font-name="Century Schoolbook L" fo:font-size="13pt" fo:font-weight="bold" officeooo:paragraph-rsid="001f7391" style:font-name-asian="Arial Unicode MS" style:font-size-asian="13pt" style:font-weight-asian="bold" style:font-size-complex="13pt"/>
    </style:style>
    <style:style style:name="P10" style:family="paragraph" style:parent-style-name="Standard">
      <style:paragraph-properties style:text-autospace="none"/>
      <style:text-properties style:font-name="Century Schoolbook L" fo:font-size="13pt" fo:font-weight="bold" officeooo:paragraph-rsid="001f7391" style:font-size-asian="13pt" style:font-weight-asian="bold" style:font-size-complex="13pt" style:font-weight-complex="bold"/>
    </style:style>
    <style:style style:name="P11" style:family="paragraph" style:parent-style-name="Standard">
      <style:paragraph-properties fo:line-height="150%"/>
      <style:text-properties style:font-name="Century Schoolbook L" fo:font-size="13pt" fo:font-weight="bold" officeooo:rsid="00251b3d" officeooo:paragraph-rsid="00251b3d" style:font-size-asian="13pt" style:font-weight-asian="bold" style:font-size-complex="13pt" style:font-weight-complex="bold"/>
    </style:style>
    <style:style style:name="P12" style:family="paragraph" style:parent-style-name="Standard">
      <style:paragraph-properties fo:text-align="justify" style:justify-single-word="false" style:text-autospace="none"/>
      <style:text-properties style:font-name="Century Schoolbook L" fo:font-size="13pt" fo:font-weight="bold" officeooo:paragraph-rsid="001f7391" style:font-name-asian="Calibri1" style:font-size-asian="13pt" style:font-weight-asian="bold" style:font-size-complex="13pt"/>
    </style:style>
    <style:style style:name="P13" style:family="paragraph" style:parent-style-name="Standard">
      <style:paragraph-properties fo:text-align="justify" style:justify-single-word="false" style:text-autospace="none" style:snap-to-layout-grid="false"/>
      <style:text-properties style:font-name="Century Schoolbook L" fo:font-size="13pt" fo:font-weight="bold" officeooo:paragraph-rsid="001f7391" style:font-name-asian="Calibri1" style:font-size-asian="13pt" style:font-weight-asian="bold" style:font-size-complex="13pt"/>
    </style:style>
    <style:style style:name="P14" style:family="paragraph" style:parent-style-name="Standard">
      <style:paragraph-properties fo:line-height="150%"/>
      <style:text-properties style:font-name="Century Schoolbook L" fo:font-size="13pt" fo:font-weight="bold" officeooo:rsid="00251b3d" officeooo:paragraph-rsid="00251b3d" fo:background-color="transparent" style:font-size-asian="13pt" style:font-weight-asian="bold" style:font-size-complex="13pt" style:font-weight-complex="bold"/>
    </style:style>
    <style:style style:name="P15" style:family="paragraph" style:parent-style-name="Standard">
      <style:paragraph-properties fo:line-height="150%"/>
      <style:text-properties style:font-name="Century Schoolbook L" fo:font-size="13pt" fo:font-weight="bold" officeooo:rsid="003a518c" officeooo:paragraph-rsid="003a518c" fo:background-color="transparent" style:font-size-asian="13pt" style:font-weight-asian="bold" style:font-size-complex="13pt" style:font-weight-complex="bold"/>
    </style:style>
    <style:style style:name="P16" style:family="paragraph" style:parent-style-name="Standard">
      <style:paragraph-properties fo:text-align="justify" style:justify-single-word="false"/>
      <style:text-properties style:font-name="Century Schoolbook L" fo:font-size="13pt" officeooo:paragraph-rsid="001f7391" style:font-name-asian="Arial Unicode MS" style:font-size-asian="13pt" style:font-name-complex="Calibri1" style:font-size-complex="13pt"/>
    </style:style>
    <style:style style:name="P17" style:family="paragraph" style:parent-style-name="Standard">
      <style:paragraph-properties fo:text-align="justify" style:justify-single-word="false"/>
      <style:text-properties style:font-name="Century Schoolbook L" fo:font-size="13pt" officeooo:paragraph-rsid="001f7391" style:font-name-asian="Arial Unicode MS" style:font-size-asian="13pt" style:font-size-complex="13pt"/>
    </style:style>
    <style:style style:name="P18" style:family="paragraph" style:parent-style-name="Standard">
      <style:paragraph-properties fo:text-align="justify" style:justify-single-word="false"/>
      <style:text-properties style:font-name="Century Schoolbook L" fo:font-size="13pt" officeooo:paragraph-rsid="001f7391" style:font-size-asian="13pt" style:font-size-complex="13pt"/>
    </style:style>
    <style:style style:name="P19" style:family="paragraph" style:parent-style-name="Standard">
      <style:paragraph-properties fo:text-align="justify" style:justify-single-word="false" style:text-autospace="none"/>
      <style:text-properties style:font-name="Century Schoolbook L" fo:font-size="13pt" officeooo:paragraph-rsid="001f7391" style:font-size-asian="13pt" style:font-size-complex="13pt"/>
    </style:style>
    <style:style style:name="P20" style:family="paragraph" style:parent-style-name="Standard">
      <style:paragraph-properties fo:text-align="justify" style:justify-single-word="false" style:text-autospace="none"/>
      <style:text-properties style:font-name="Century Schoolbook L" fo:font-size="13pt" officeooo:paragraph-rsid="0022c4bd" style:font-size-asian="13pt" style:font-size-complex="13pt"/>
    </style:style>
    <style:style style:name="P21" style:family="paragraph" style:parent-style-name="Standard">
      <style:paragraph-properties fo:text-align="justify" style:justify-single-word="false" style:text-autospace="none"/>
      <style:text-properties style:font-name="Century Schoolbook L" fo:font-size="13pt" officeooo:rsid="0023f3d2" officeooo:paragraph-rsid="0023f3d2" style:font-size-asian="13pt" style:font-size-complex="13pt"/>
    </style:style>
    <style:style style:name="P22" style:family="paragraph" style:parent-style-name="Standard">
      <style:paragraph-properties fo:line-height="150%"/>
      <style:text-properties style:font-name="Century Schoolbook L" fo:font-size="13pt" officeooo:paragraph-rsid="001f7391" style:font-size-asian="13pt" style:font-size-complex="13pt"/>
    </style:style>
    <style:style style:name="P23" style:family="paragraph" style:parent-style-name="Standard">
      <style:paragraph-properties fo:line-height="150%" fo:text-align="center" style:justify-single-word="false"/>
      <style:text-properties style:font-name="Century Schoolbook L" fo:font-size="13pt" officeooo:paragraph-rsid="001f7391" style:font-size-asian="13pt" style:font-size-complex="13pt"/>
    </style:style>
    <style:style style:name="P24" style:family="paragraph" style:parent-style-name="Standard">
      <style:text-properties style:font-name="Century Schoolbook L" fo:font-size="13pt" officeooo:paragraph-rsid="001f7391" style:font-size-asian="13pt" style:font-size-complex="13pt"/>
    </style:style>
    <style:style style:name="P25" style:family="paragraph" style:parent-style-name="Standard">
      <style:text-properties style:font-name="Century Schoolbook L" fo:font-size="13pt" officeooo:paragraph-rsid="00293ddf" style:font-size-asian="13pt" style:font-size-complex="13pt"/>
    </style:style>
    <style:style style:name="P26" style:family="paragraph" style:parent-style-name="Standard">
      <style:paragraph-properties fo:line-height="150%"/>
      <style:text-properties style:font-name="Century Schoolbook L" fo:font-size="13pt" officeooo:rsid="0026a0eb" officeooo:paragraph-rsid="0026a0eb" style:font-size-asian="13pt" style:font-size-complex="13pt"/>
    </style:style>
    <style:style style:name="P27" style:family="paragraph" style:parent-style-name="Standard">
      <style:paragraph-properties fo:line-height="150%"/>
      <style:text-properties style:font-name="Century Schoolbook L" fo:font-size="13pt" officeooo:rsid="0026a0eb" officeooo:paragraph-rsid="00251b3d" style:font-size-asian="13pt" style:font-size-complex="13pt"/>
    </style:style>
    <style:style style:name="P28" style:family="paragraph" style:parent-style-name="Standard">
      <style:paragraph-properties fo:line-height="150%"/>
      <style:text-properties style:font-name="Century Schoolbook L" fo:font-size="13pt" officeooo:rsid="00251b3d" officeooo:paragraph-rsid="00251b3d" style:font-size-asian="13pt" style:font-size-complex="13pt"/>
    </style:style>
    <style:style style:name="P29" style:family="paragraph" style:parent-style-name="Standard">
      <style:paragraph-properties fo:line-height="150%" fo:text-align="center" style:justify-single-word="false"/>
      <style:text-properties style:font-name="Century Schoolbook L" fo:font-size="13pt" officeooo:paragraph-rsid="001f7391" style:font-size-asian="13pt" style:font-name-complex="Calibri1" style:font-size-complex="13pt"/>
    </style:style>
    <style:style style:name="P30" style:family="paragraph" style:parent-style-name="Standard">
      <style:paragraph-properties fo:text-align="justify" style:justify-single-word="false" style:text-autospace="none"/>
      <style:text-properties style:font-name="Century Schoolbook L" fo:font-size="13pt" officeooo:paragraph-rsid="001f7391" style:font-size-asian="13pt" style:font-name-complex="Arial" style:font-size-complex="13pt"/>
    </style:style>
    <style:style style:name="P31" style:family="paragraph" style:parent-style-name="Standard">
      <style:paragraph-properties fo:text-align="justify" style:justify-single-word="false"/>
      <style:text-properties style:font-name="Century Schoolbook L" fo:font-size="13pt" officeooo:paragraph-rsid="001f7391" style:font-size-asian="13pt" style:font-name-complex="Arial" style:font-size-complex="13pt"/>
    </style:style>
    <style:style style:name="P32" style:family="paragraph" style:parent-style-name="Standard">
      <style:paragraph-properties fo:text-align="justify" style:justify-single-word="false" style:text-autospace="none"/>
      <style:text-properties style:font-name="Century Schoolbook L" fo:font-size="13pt" officeooo:paragraph-rsid="001f7391" style:font-name-asian="Calibri1" style:font-size-asian="13pt" style:font-size-complex="13pt"/>
    </style:style>
    <style:style style:name="P33" style:family="paragraph" style:parent-style-name="Standard">
      <style:paragraph-properties fo:text-align="justify" style:justify-single-word="false" fo:hyphenation-ladder-count="no-limit"/>
      <style:text-properties style:font-name="Century Schoolbook L" fo:font-size="13pt" officeooo:paragraph-rsid="001f7391" style:font-name-asian="Calibri1" style:font-size-asian="13pt" style:font-size-complex="13pt" fo:hyphenate="false" fo:hyphenation-remain-char-count="2" fo:hyphenation-push-char-count="2"/>
    </style:style>
    <style:style style:name="P34" style:family="paragraph" style:parent-style-name="Standard">
      <style:paragraph-properties fo:line-height="150%"/>
      <style:text-properties style:font-name="Century Schoolbook L" fo:font-size="13pt" officeooo:paragraph-rsid="0028c9dc" fo:background-color="transparent" style:font-size-asian="13pt" style:font-size-complex="13pt"/>
    </style:style>
    <style:style style:name="P35" style:family="paragraph" style:parent-style-name="Standard">
      <style:paragraph-properties fo:line-height="150%"/>
      <style:text-properties style:font-name="Century Schoolbook L" fo:font-size="13pt" officeooo:rsid="00251b3d" officeooo:paragraph-rsid="00251b3d" fo:background-color="transparent" style:font-size-asian="13pt" style:font-size-complex="13pt"/>
    </style:style>
    <style:style style:name="P36" style:family="paragraph" style:parent-style-name="Standard">
      <style:paragraph-properties fo:line-height="150%"/>
      <style:text-properties style:font-name="Century Schoolbook L" fo:font-size="13pt" officeooo:rsid="003a518c" officeooo:paragraph-rsid="003a518c" fo:background-color="transparent" style:font-size-asian="13pt" style:font-size-complex="13pt"/>
    </style:style>
    <style:style style:name="P37" style:family="paragraph" style:parent-style-name="Standard">
      <style:paragraph-properties fo:text-align="center" style:justify-single-word="false"/>
      <style:text-properties style:font-name="Century Schoolbook L" fo:font-size="13pt" fo:font-style="italic" fo:font-weight="bold" officeooo:paragraph-rsid="001f7391" style:font-size-asian="13pt" style:font-style-asian="italic" style:font-weight-asian="bold" style:font-size-complex="13pt"/>
    </style:style>
    <style:style style:name="P38" style:family="paragraph" style:parent-style-name="Standard">
      <style:paragraph-properties fo:text-align="center" style:justify-single-word="false"/>
      <style:text-properties style:font-name="Century Schoolbook L" fo:font-size="13pt" fo:font-style="italic" officeooo:paragraph-rsid="001f7391" style:font-size-asian="13pt" style:font-style-asian="italic" style:font-size-complex="13pt"/>
    </style:style>
    <style:style style:name="P39" style:family="paragraph" style:parent-style-name="Standard">
      <style:paragraph-properties fo:line-height="150%"/>
      <style:text-properties style:font-name="Century Schoolbook L" fo:font-size="13pt" fo:font-style="italic" style:text-underline-style="solid" style:text-underline-width="auto" style:text-underline-color="font-color" fo:font-weight="bold" officeooo:paragraph-rsid="001f7391" style:font-size-asian="13pt" style:font-style-asian="italic" style:font-weight-asian="bold" style:font-size-complex="13pt"/>
    </style:style>
    <style:style style:name="P40" style:family="paragraph" style:parent-style-name="Standard">
      <style:paragraph-properties fo:line-height="150%"/>
      <style:text-properties style:font-name="Century Schoolbook L" fo:font-size="13pt" officeooo:rsid="0026a0eb" officeooo:paragraph-rsid="0026a0eb" fo:background-color="#ffff00" style:font-size-asian="13pt" style:font-size-complex="13pt"/>
    </style:style>
    <style:style style:name="P41" style:family="paragraph" style:parent-style-name="Standard">
      <style:paragraph-properties fo:line-height="150%"/>
      <style:text-properties style:font-name="Century Schoolbook L" fo:font-size="13pt" officeooo:rsid="00251b3d" officeooo:paragraph-rsid="00251b3d" fo:background-color="#ffff99" style:font-size-asian="13pt" style:font-size-complex="13pt"/>
    </style:style>
    <style:style style:name="P42" style:family="paragraph" style:parent-style-name="Standard">
      <style:paragraph-properties fo:line-height="150%"/>
      <style:text-properties style:font-name="Century Schoolbook L" fo:font-size="13pt" officeooo:rsid="00251b3d" officeooo:paragraph-rsid="003f1b50" fo:background-color="#ffff99" style:font-size-asian="13pt" style:font-size-complex="13pt"/>
    </style:style>
    <style:style style:name="P43" style:family="paragraph" style:parent-style-name="Standard">
      <style:paragraph-properties fo:line-height="150%"/>
      <style:text-properties style:font-name="Century Schoolbook L" officeooo:paragraph-rsid="003c0e32"/>
    </style:style>
    <style:style style:name="P44" style:family="paragraph" style:parent-style-name="Standard">
      <style:paragraph-properties fo:line-height="150%"/>
      <style:text-properties style:font-name="Century Schoolbook L" officeooo:rsid="003c0e32" officeooo:paragraph-rsid="003c0e32"/>
    </style:style>
    <style:style style:name="P45" style:family="paragraph" style:parent-style-name="Standard">
      <style:paragraph-properties fo:line-height="150%"/>
      <style:text-properties style:font-name="Century Schoolbook L" officeooo:rsid="003c9412" officeooo:paragraph-rsid="003c9412"/>
    </style:style>
    <style:style style:name="P46" style:family="paragraph" style:parent-style-name="Standard">
      <style:paragraph-properties fo:line-height="150%"/>
      <style:text-properties style:font-name="Century Schoolbook L" fo:font-weight="bold" officeooo:rsid="003c9412" officeooo:paragraph-rsid="003c9412" style:font-weight-asian="bold" style:font-weight-complex="bold"/>
    </style:style>
    <style:style style:name="P47" style:family="paragraph" style:parent-style-name="Standard">
      <style:paragraph-properties fo:line-height="150%"/>
      <style:text-properties style:font-name="Century Schoolbook L" fo:font-weight="bold" officeooo:rsid="003ca381" officeooo:paragraph-rsid="003ca381" style:font-weight-asian="bold" style:font-weight-complex="bold"/>
    </style:style>
    <style:style style:name="P48" style:family="paragraph" style:parent-style-name="Standard">
      <style:paragraph-properties fo:line-height="150%"/>
      <style:text-properties style:font-name="Century Schoolbook L" fo:font-weight="bold" officeooo:rsid="003c0e32" officeooo:paragraph-rsid="003c0e32" style:font-weight-asian="bold" style:font-weight-complex="bold"/>
    </style:style>
    <style:style style:name="P49" style:family="paragraph" style:parent-style-name="Standard">
      <style:paragraph-properties fo:line-height="150%"/>
      <style:text-properties style:font-name="Century Schoolbook L" officeooo:rsid="003ca381" officeooo:paragraph-rsid="003ca381"/>
    </style:style>
    <style:style style:name="P50" style:family="paragraph" style:parent-style-name="Standard">
      <style:paragraph-properties fo:text-align="justify" style:justify-single-word="false" style:text-autospace="none"/>
      <style:text-properties style:text-line-through-style="solid" style:text-line-through-type="single" style:font-name="Century Schoolbook L" fo:font-size="13pt" fo:font-weight="bold" officeooo:paragraph-rsid="001f7391" style:font-name-asian="Calibri1" style:font-size-asian="13pt" style:font-weight-asian="bold" style:font-size-complex="13pt"/>
    </style:style>
    <style:style style:name="P51" style:family="paragraph" style:parent-style-name="Standard">
      <style:paragraph-properties fo:text-align="justify" style:justify-single-word="false" style:text-autospace="none"/>
      <style:text-properties fo:color="#00b050" style:font-name="Century Schoolbook L" fo:font-size="13pt" fo:font-weight="bold" officeooo:paragraph-rsid="001f7391" style:font-size-asian="13pt" style:font-weight-asian="bold" style:font-size-complex="13pt"/>
    </style:style>
    <style:style style:name="P52" style:family="paragraph" style:parent-style-name="Standard">
      <style:paragraph-properties fo:line-height="150%"/>
      <style:text-properties officeooo:paragraph-rsid="003f1b50" fo:background-color="transparent"/>
    </style:style>
    <style:style style:name="P53" style:family="paragraph" style:parent-style-name="Default">
      <style:paragraph-properties fo:text-align="justify" style:justify-single-word="false"/>
      <style:text-properties style:font-name="DejaVu Sans Light" fo:font-size="13pt" officeooo:paragraph-rsid="001f7391" style:font-size-asian="13pt" style:font-size-complex="13pt"/>
    </style:style>
    <style:style style:name="P54" style:family="paragraph" style:parent-style-name="Default">
      <style:text-properties style:font-name="DejaVu Sans Light" fo:font-size="13pt" fo:font-weight="bold" officeooo:paragraph-rsid="001f7391" style:font-size-asian="13pt" style:font-weight-asian="bold" style:font-size-complex="13pt" style:font-weight-complex="bold"/>
    </style:style>
    <style:style style:name="P55" style:family="paragraph" style:parent-style-name="Default">
      <style:paragraph-properties fo:text-align="end" style:justify-single-word="false"/>
    </style:style>
    <style:style style:name="P56" style:family="paragraph" style:parent-style-name="Standard">
      <style:paragraph-properties fo:margin-left="7.504cm" fo:margin-right="0cm" fo:text-align="center" style:justify-single-word="false" fo:text-indent="0cm" style:auto-text-indent="false"/>
    </style:style>
    <style:style style:name="P57" style:family="paragraph" style:parent-style-name="Default">
      <style:paragraph-properties fo:margin-left="7.504cm" fo:margin-right="0cm" fo:text-align="center" style:justify-single-word="false" fo:text-indent="0cm" style:auto-text-indent="false"/>
    </style:style>
    <style:style style:name="P58" style:family="paragraph" style:parent-style-name="Default">
      <style:paragraph-properties fo:text-align="justify" style:justify-single-word="false" fo:break-before="page"/>
      <style:text-properties style:font-name="DejaVu Sans Light" fo:font-size="13pt" officeooo:paragraph-rsid="001f7391" style:font-name-asian="Arial Unicode MS" style:font-size-asian="13pt" style:font-name-complex="Calibri1" style:font-size-complex="13pt"/>
    </style:style>
    <style:style style:name="P59" style:family="paragraph" style:parent-style-name="Table_20_Contents">
      <style:paragraph-properties fo:text-align="end" style:justify-single-word="false"/>
      <style:text-properties officeooo:paragraph-rsid="002aef39"/>
    </style:style>
    <style:style style:name="P60" style:family="paragraph" style:parent-style-name="Header">
      <style:text-properties officeooo:paragraph-rsid="002aef39"/>
    </style:style>
    <style:style style:name="P61" style:family="paragraph" style:parent-style-name="Standard">
      <style:paragraph-properties fo:margin-left="-0.635cm" fo:margin-right="0cm" fo:text-align="justify" style:justify-single-word="false" fo:text-indent="0cm" style:auto-text-indent="false"/>
      <style:text-properties style:font-name="Century Schoolbook L" fo:font-size="13pt" officeooo:paragraph-rsid="001f7391" style:font-name-asian="Arial Unicode MS" style:font-size-asian="13pt" style:font-name-complex="Calibri1" style:font-size-complex="13pt" style:font-weight-complex="bold"/>
    </style:style>
    <style:style style:name="P62" style:family="paragraph" style:parent-style-name="Standard">
      <style:paragraph-properties fo:margin-left="-0.635cm" fo:margin-right="0cm" fo:text-align="justify" style:justify-single-word="false" fo:text-indent="0cm" style:auto-text-indent="false"/>
      <style:text-properties style:font-name="Century Schoolbook L" fo:font-size="13pt" officeooo:paragraph-rsid="001f7391" style:font-name-asian="Arial Unicode MS" style:font-size-asian="13pt" style:font-size-complex="13pt"/>
    </style:style>
    <style:style style:name="P63" style:family="paragraph" style:parent-style-name="Standard">
      <style:paragraph-properties fo:margin-left="0.635cm" fo:margin-right="0cm" fo:text-align="justify" style:justify-single-word="false" fo:text-indent="0.614cm" style:auto-text-indent="false"/>
      <style:text-properties style:font-name="Century Schoolbook L" fo:font-size="13pt" officeooo:paragraph-rsid="001f7391" style:font-size-asian="13pt" style:font-name-complex="Calibri1" style:font-size-complex="13pt"/>
    </style:style>
    <style:style style:name="P64" style:family="paragraph" style:parent-style-name="Standard">
      <style:paragraph-properties fo:margin-left="0cm" fo:margin-right="-0.035cm" fo:line-height="0.49cm" fo:text-indent="0cm" style:auto-text-indent="false"/>
      <style:text-properties style:font-name="Century Schoolbook L" fo:font-size="13pt" officeooo:paragraph-rsid="001f7391" style:font-size-asian="13pt" style:font-size-complex="13pt"/>
    </style:style>
    <style:style style:name="P65" style:family="paragraph" style:parent-style-name="Standard">
      <style:paragraph-properties fo:margin-left="1.482cm" fo:margin-right="0cm" fo:text-align="justify" style:justify-single-word="false" fo:text-indent="0cm" style:auto-text-indent="false" style:text-autospace="none"/>
      <style:text-properties style:font-name="Century Schoolbook L" fo:font-size="13pt" fo:font-weight="bold" officeooo:paragraph-rsid="001f7391" style:font-size-asian="13pt" style:font-weight-asian="bold" style:font-size-complex="13pt"/>
    </style:style>
    <style:style style:name="P66" style:family="paragraph" style:parent-style-name="Standard">
      <style:paragraph-properties fo:margin-left="1.27cm" fo:margin-right="0cm" fo:text-indent="0cm" style:auto-text-indent="false"/>
      <style:text-properties style:font-name="Century Schoolbook L" fo:font-size="13pt" officeooo:paragraph-rsid="001f7391" style:font-size-asian="13pt" style:font-size-complex="13pt"/>
    </style:style>
    <style:style style:name="P67" style:family="paragraph" style:parent-style-name="Default">
      <style:paragraph-properties fo:margin-left="1.27cm" fo:margin-right="0cm" fo:line-height="150%" fo:text-align="justify" style:justify-single-word="false" fo:text-indent="0cm" style:auto-text-indent="false"/>
      <style:text-properties style:font-name="Century Schoolbook L" fo:font-size="13pt" fo:font-weight="bold" officeooo:paragraph-rsid="001f7391" style:font-name-asian="Arial Unicode MS" style:font-size-asian="13pt" style:font-weight-asian="bold" style:font-name-complex="Calibri1" style:font-size-complex="13pt" style:font-weight-complex="bold"/>
    </style:style>
    <style:style style:name="P68" style:family="paragraph" style:parent-style-name="Default">
      <style:paragraph-properties fo:margin-left="1.27cm" fo:margin-right="0cm" fo:line-height="150%" fo:text-align="justify" style:justify-single-word="false" fo:text-indent="0cm" style:auto-text-indent="false"/>
      <style:text-properties style:font-name="Century Schoolbook L" fo:font-size="13pt" officeooo:paragraph-rsid="001f7391" style:font-name-asian="Arial Unicode MS" style:font-size-asian="13pt" style:font-name-complex="Calibri1" style:font-size-complex="13pt" style:font-weight-complex="bold"/>
    </style:style>
    <style:style style:name="P69" style:family="paragraph" style:parent-style-name="Text_20_body">
      <style:text-properties style:font-name="Century Schoolbook L"/>
    </style:style>
    <style:style style:name="P70" style:family="paragraph" style:parent-style-name="Text_20_body">
      <style:text-properties style:font-name="Century Schoolbook L" fo:background-color="transparent"/>
    </style:style>
    <style:style style:name="P71" style:family="paragraph" style:parent-style-name="Rientro_20_corpo_20_del_20_testo_20_3">
      <style:paragraph-properties fo:margin-left="0cm" fo:margin-right="0cm" fo:text-align="justify" style:justify-single-word="false" fo:text-indent="0cm" style:auto-text-indent="false"/>
      <style:text-properties style:font-name="Century Schoolbook L" fo:font-size="13pt" officeooo:paragraph-rsid="001f7391" style:font-name-asian="Calibri1" style:font-size-asian="13pt" style:font-size-complex="13pt"/>
    </style:style>
    <style:style style:name="P72" style:family="paragraph" style:parent-style-name="Rientro_20_corpo_20_del_20_testo_20_3">
      <style:paragraph-properties fo:margin-left="0cm" fo:margin-right="0cm" fo:text-align="justify" style:justify-single-word="false" fo:text-indent="0cm" style:auto-text-indent="false"/>
      <style:text-properties style:font-name="Century Schoolbook L" fo:font-size="13pt" officeooo:paragraph-rsid="001f7391" style:font-size-asian="13pt" style:font-size-complex="13pt"/>
    </style:style>
    <style:style style:name="P73" style:family="paragraph" style:parent-style-name="Rientro_20_corpo_20_del_20_testo_20_3">
      <style:paragraph-properties fo:margin-left="0cm" fo:margin-right="0cm" fo:text-indent="0cm" style:auto-text-indent="false"/>
      <style:text-properties style:font-name="Century Schoolbook L" fo:font-size="13pt" officeooo:paragraph-rsid="001f7391" style:font-size-asian="13pt" style:font-size-complex="13pt"/>
    </style:style>
    <style:style style:name="P74" style:family="paragraph" style:parent-style-name="Rientro_20_corpo_20_del_20_testo_20_3">
      <style:paragraph-properties fo:margin-left="0cm" fo:margin-right="0cm" fo:text-align="justify" style:justify-single-word="false" fo:text-indent="0cm" style:auto-text-indent="false"/>
      <style:text-properties style:font-name="Century Schoolbook L" fo:font-size="13pt" fo:font-weight="bold" officeooo:paragraph-rsid="001f7391" style:font-name-asian="Calibri1" style:font-size-asian="13pt" style:font-weight-asian="bold" style:font-size-complex="13pt"/>
    </style:style>
    <style:style style:name="P75" style:family="paragraph" style:parent-style-name="Rientro_20_corpo_20_del_20_testo_20_3">
      <style:paragraph-properties fo:margin-left="0cm" fo:margin-right="0cm" fo:text-indent="0cm" style:auto-text-indent="false"/>
      <style:text-properties style:font-name="Century Schoolbook L" fo:font-size="13pt" fo:font-weight="bold" officeooo:paragraph-rsid="001f7391" style:font-size-asian="13pt" style:font-weight-asian="bold" style:font-size-complex="13pt"/>
    </style:style>
    <style:style style:name="P76" style:family="paragraph" style:parent-style-name="Default">
      <style:paragraph-properties fo:margin-left="0cm" fo:margin-right="0cm" fo:text-align="justify" style:justify-single-word="false" fo:text-indent="0cm" style:auto-text-indent="false"/>
      <style:text-properties style:font-name="Century Schoolbook L" fo:font-size="13pt" officeooo:paragraph-rsid="001f7391" style:font-name-asian="Calibri1" style:font-size-asian="13pt" style:font-name-complex="Calibri1" style:font-size-complex="13pt"/>
    </style:style>
    <style:style style:name="P77" style:family="paragraph" style:parent-style-name="Rientro_20_corpo_20_del_20_testo_20_3">
      <style:text-properties style:font-name="Century Schoolbook L" fo:font-size="13pt" fo:font-weight="bold" officeooo:paragraph-rsid="001f7391" style:font-size-asian="13pt" style:font-weight-asian="bold" style:font-size-complex="13pt"/>
    </style:style>
    <style:style style:name="P78" style:family="paragraph" style:parent-style-name="Corpo_20_del_20_testo_20_2">
      <style:text-properties style:font-name="Century Schoolbook L" fo:font-size="13pt" officeooo:rsid="001f7391" officeooo:paragraph-rsid="001f7391" style:font-name-asian="Arial Unicode MS" style:font-size-asian="13pt" style:font-name-complex="Calibri1" style:font-size-complex="13pt" style:font-weight-complex="bold"/>
    </style:style>
    <style:style style:name="P79" style:family="paragraph" style:parent-style-name="Corpo_20_del_20_testo_20_2">
      <style:text-properties style:font-name="Century Schoolbook L" fo:font-size="13pt" officeooo:paragraph-rsid="001f7391" style:font-size-asian="13pt" style:font-size-complex="13pt"/>
    </style:style>
    <style:style style:name="P80" style:family="paragraph" style:parent-style-name="Corpo_20_del_20_testo_20_2">
      <style:text-properties style:font-name="Century Schoolbook L" fo:font-size="13pt" officeooo:paragraph-rsid="001f7391" style:font-size-asian="13pt" style:font-name-complex="Calibri1" style:font-size-complex="13pt"/>
    </style:style>
    <style:style style:name="P81" style:family="paragraph" style:parent-style-name="Default" style:list-style-name="WW8Num18">
      <style:paragraph-properties fo:line-height="150%" fo:text-align="justify" style:justify-single-word="false"/>
      <style:text-properties style:font-name="Century Schoolbook L" fo:font-size="13pt" fo:font-weight="bold" officeooo:paragraph-rsid="00374f03" style:font-size-asian="13pt" style:font-weight-asian="bold" style:font-name-complex="Calibri1" style:font-size-complex="13pt"/>
    </style:style>
    <style:style style:name="P82" style:family="paragraph" style:parent-style-name="Default" style:list-style-name="WW8Num18">
      <style:paragraph-properties fo:line-height="150%" fo:text-align="justify" style:justify-single-word="false"/>
      <style:text-properties style:font-name="Century Schoolbook L" fo:font-size="13pt" fo:font-weight="bold" officeooo:paragraph-rsid="001f7391" style:font-size-asian="13pt" style:font-weight-asian="bold" style:font-name-complex="Arial" style:font-size-complex="13pt"/>
    </style:style>
    <style:style style:name="P83" style:family="paragraph" style:parent-style-name="Default" style:list-style-name="WW8Num18">
      <style:paragraph-properties fo:line-height="150%" fo:text-align="justify" style:justify-single-word="false"/>
      <style:text-properties style:font-name="Century Schoolbook L" fo:font-size="13pt" fo:font-weight="bold" officeooo:paragraph-rsid="001f7391" style:font-name-asian="Arial Unicode MS" style:font-size-asian="13pt" style:font-weight-asian="bold" style:font-name-complex="Calibri1" style:font-size-complex="13pt" style:font-weight-complex="bold"/>
    </style:style>
    <style:style style:name="P84" style:family="paragraph" style:parent-style-name="Default" style:list-style-name="WW8Num18">
      <style:paragraph-properties fo:text-align="justify" style:justify-single-word="false"/>
      <style:text-properties style:font-name="Century Schoolbook L" fo:font-size="13pt" fo:font-weight="normal" officeooo:paragraph-rsid="00374f03" style:font-name-asian="Arial Unicode MS" style:font-size-asian="13pt" style:font-weight-asian="normal" style:font-name-complex="Calibri1" style:font-size-complex="13pt" style:font-weight-complex="normal"/>
    </style:style>
    <style:style style:name="P85" style:family="paragraph" style:parent-style-name="Default" style:list-style-name="WW8Num18">
      <style:paragraph-properties fo:line-height="150%" fo:text-align="justify" style:justify-single-word="false"/>
      <style:text-properties style:font-name="Century Schoolbook L" fo:font-size="13pt" officeooo:paragraph-rsid="001f7391" style:font-size-asian="13pt" style:font-size-complex="13pt"/>
    </style:style>
    <style:style style:name="P86" style:family="paragraph" style:parent-style-name="Heading_20_2">
      <style:paragraph-properties fo:text-align="justify" style:justify-single-word="false"/>
      <style:text-properties style:font-name="DejaVu Sans Light" fo:font-size="13pt" officeooo:paragraph-rsid="001f7391" style:font-name-asian="Arial Unicode MS" style:font-size-asian="13pt" style:font-name-complex="Calibri1" style:font-size-complex="13pt" style:font-weight-complex="normal"/>
    </style:style>
    <style:style style:name="P87" style:family="paragraph" style:parent-style-name="Heading_20_2">
      <style:paragraph-properties fo:text-align="center" style:justify-single-word="false"/>
      <style:text-properties style:font-name="DejaVu Sans Light" fo:font-size="14pt" style:text-underline-style="solid" style:text-underline-width="auto" style:text-underline-color="font-color" fo:font-weight="bold" officeooo:paragraph-rsid="001f7391" style:font-name-asian="Arial Unicode MS" style:font-size-asian="14pt" style:font-weight-asian="bold" style:font-name-complex="Calibri1" style:font-size-complex="14pt" style:font-weight-complex="bold"/>
    </style:style>
    <style:style style:name="P88" style:family="paragraph" style:parent-style-name="Rientro_20_corpo_20_del_20_testo_20_3" style:list-style-name="WW8Num9">
      <style:paragraph-properties fo:margin-left="0cm" fo:margin-right="0cm" fo:margin-top="0cm" fo:margin-bottom="0cm" loext:contextual-spacing="false" fo:text-align="justify" style:justify-single-word="false" fo:text-indent="-0.25cm" style:auto-text-indent="false">
        <style:tab-stops>
          <style:tab-stop style:position="0.25cm"/>
        </style:tab-stops>
      </style:paragraph-properties>
      <style:text-properties style:font-name="Century Schoolbook L" fo:font-size="13pt" fo:font-weight="bold" officeooo:paragraph-rsid="001f7391" style:font-size-asian="13pt" style:font-weight-asian="bold" style:font-size-complex="13pt"/>
    </style:style>
    <style:style style:name="P89" style:family="paragraph" style:parent-style-name="Rientro_20_corpo_20_del_20_testo_20_3" style:list-style-name="WW8Num9">
      <style:paragraph-properties fo:margin-left="0cm" fo:margin-right="0cm" fo:margin-top="0cm" fo:margin-bottom="0cm" loext:contextual-spacing="false" fo:text-align="justify" style:justify-single-word="false" fo:text-indent="0cm" style:auto-text-indent="false">
        <style:tab-stops>
          <style:tab-stop style:position="0.501cm"/>
        </style:tab-stops>
      </style:paragraph-properties>
      <style:text-properties style:font-name="Century Schoolbook L" fo:font-size="13pt" fo:font-weight="bold" officeooo:paragraph-rsid="001f7391" style:font-size-asian="13pt" style:font-weight-asian="bold" style:font-size-complex="13pt"/>
    </style:style>
    <style:style style:name="P90" style:family="paragraph" style:parent-style-name="Standard" style:master-page-name="Standard">
      <style:paragraph-properties style:page-number="auto"/>
      <style:text-properties officeooo:paragraph-rsid="002aef39"/>
    </style:style>
    <style:style style:name="P91" style:family="paragraph" style:parent-style-name="Standard" style:list-style-name="WW8Num4"/>
    <style:style style:name="P92" style:family="paragraph" style:parent-style-name="Standard" style:list-style-name="WW8Num18">
      <style:paragraph-properties fo:text-align="justify" style:justify-single-word="false"/>
      <style:text-properties style:font-name="Century Schoolbook L" fo:font-size="13pt" fo:font-weight="bold" officeooo:paragraph-rsid="001f7391" style:font-name-asian="Arial Unicode MS" style:font-size-asian="13pt" style:font-weight-asian="bold" style:font-name-complex="Calibri1" style:font-size-complex="13pt" style:font-weight-complex="bold"/>
    </style:style>
    <style:style style:name="P93" style:family="paragraph" style:parent-style-name="Standard" style:list-style-name="WW8Num18">
      <style:paragraph-properties fo:line-height="150%" fo:text-align="justify" style:justify-single-word="false"/>
      <style:text-properties style:font-name="Century Schoolbook L" fo:font-size="13pt" fo:font-weight="bold" officeooo:paragraph-rsid="001f7391" style:font-size-asian="13pt" style:font-weight-asian="bold" style:font-name-complex="Arial" style:font-size-complex="13pt"/>
    </style:style>
    <style:style style:name="P94" style:family="paragraph" style:parent-style-name="Standard" style:list-style-name="WW8Num12">
      <style:paragraph-properties fo:line-height="150%"/>
      <style:text-properties style:font-name="Century Schoolbook L" fo:font-size="13pt" fo:font-weight="bold" officeooo:paragraph-rsid="001f7391" style:font-size-asian="13pt" style:font-weight-asian="bold" style:font-size-complex="13pt"/>
    </style:style>
    <style:style style:name="P95" style:family="paragraph" style:parent-style-name="Standard" style:list-style-name="WW8Num7">
      <style:paragraph-properties fo:text-align="justify" style:justify-single-word="false"/>
      <style:text-properties style:font-name="Century Schoolbook L" fo:font-size="13pt" officeooo:paragraph-rsid="001f7391" style:font-name-asian="Arial Unicode MS" style:font-size-asian="13pt" style:font-name-complex="Calibri1" style:font-size-complex="13pt"/>
    </style:style>
    <style:style style:name="P96" style:family="paragraph" style:parent-style-name="Standard" style:list-style-name="WW8Num7">
      <style:paragraph-properties fo:text-align="justify" style:justify-single-word="false"/>
      <style:text-properties style:font-name="Century Schoolbook L" fo:font-size="13pt" officeooo:paragraph-rsid="003a518c" style:font-name-asian="Arial Unicode MS" style:font-size-asian="13pt" style:font-name-complex="Calibri1" style:font-size-complex="13pt"/>
    </style:style>
    <style:style style:name="P97" style:family="paragraph" style:parent-style-name="Standard">
      <style:paragraph-properties fo:text-align="justify" style:justify-single-word="false"/>
      <style:text-properties style:font-name="Century Schoolbook L" fo:font-size="13pt" officeooo:rsid="0042fe22" officeooo:paragraph-rsid="0042fe22" style:font-name-asian="Arial Unicode MS" style:font-size-asian="13pt" style:font-name-complex="Calibri1" style:font-size-complex="13pt"/>
    </style:style>
    <style:style style:name="P98" style:family="paragraph" style:parent-style-name="Standard" style:list-style-name="WW8Num15">
      <style:paragraph-properties fo:text-align="justify" style:justify-single-word="false"/>
      <style:text-properties style:font-name="Century Schoolbook L" fo:font-size="13pt" officeooo:paragraph-rsid="001f7391" style:font-size-asian="13pt" style:font-size-complex="13pt"/>
    </style:style>
    <style:style style:name="P99" style:family="paragraph" style:parent-style-name="Standard" style:list-style-name="WW8Num5">
      <style:paragraph-properties fo:text-align="justify" style:justify-single-word="false" fo:hyphenation-ladder-count="no-limit"/>
      <style:text-properties style:font-name="Century Schoolbook L" fo:font-size="13pt" officeooo:paragraph-rsid="001f7391" style:font-size-asian="13pt" style:font-size-complex="13pt" fo:hyphenate="false" fo:hyphenation-remain-char-count="2" fo:hyphenation-push-char-count="2"/>
    </style:style>
    <style:style style:name="P100" style:family="paragraph" style:parent-style-name="Standard" style:list-style-name="L1">
      <style:paragraph-properties fo:line-height="150%"/>
      <style:text-properties style:font-name="Century Schoolbook L" fo:font-size="13pt" officeooo:paragraph-rsid="001f7391" style:font-size-asian="13pt" style:font-size-complex="13pt"/>
    </style:style>
    <style:style style:name="P101" style:family="paragraph" style:parent-style-name="Standard">
      <style:paragraph-properties fo:line-height="150%"/>
      <style:text-properties style:font-name="Century Schoolbook L" fo:font-size="13pt" officeooo:paragraph-rsid="001f7391" style:font-size-asian="13pt" style:font-size-complex="13pt"/>
    </style:style>
    <style:style style:name="P102" style:family="paragraph" style:parent-style-name="Standard" style:list-style-name="WW8Num10">
      <style:text-properties style:font-name="Century Schoolbook L" fo:font-size="13pt" officeooo:paragraph-rsid="001f7391" style:font-size-asian="13pt" style:font-size-complex="13pt"/>
    </style:style>
    <style:style style:name="P103" style:family="paragraph" style:parent-style-name="Standard" style:list-style-name="WW8Num15">
      <style:paragraph-properties fo:text-align="justify" style:justify-single-word="false"/>
      <style:text-properties style:font-name="Century Schoolbook L" fo:font-size="13pt" officeooo:paragraph-rsid="001f7391" style:font-size-asian="13pt" style:font-name-complex="Calibri1" style:font-size-complex="13pt"/>
    </style:style>
    <style:style style:name="P104" style:family="paragraph" style:parent-style-name="Standard">
      <style:paragraph-properties fo:line-height="150%"/>
      <style:text-properties style:font-name="Century Schoolbook L" officeooo:rsid="003c0e32" officeooo:paragraph-rsid="0043d4ab"/>
    </style:style>
    <style:style style:name="P105" style:family="paragraph" style:parent-style-name="Standard" style:list-style-name="L2">
      <style:paragraph-properties fo:line-height="150%"/>
      <style:text-properties style:font-name="Century Schoolbook L" officeooo:rsid="003c0e32" officeooo:paragraph-rsid="0043d4ab"/>
    </style:style>
    <style:style style:name="P106" style:family="paragraph" style:parent-style-name="Standard">
      <style:paragraph-properties fo:line-height="150%"/>
      <style:text-properties style:font-name="Century Schoolbook L" fo:font-weight="bold" officeooo:rsid="003c0e32" officeooo:paragraph-rsid="0043d4ab" style:font-weight-asian="bold" style:font-weight-complex="bold"/>
    </style:style>
    <style:style style:name="P107" style:family="paragraph" style:parent-style-name="Standard">
      <style:paragraph-properties fo:line-height="150%"/>
      <style:text-properties style:font-name="Century Schoolbook L" officeooo:rsid="003c9412" officeooo:paragraph-rsid="0043d4ab"/>
    </style:style>
    <style:style style:name="P108" style:family="paragraph" style:parent-style-name="Standard" style:list-style-name="WW8Num15">
      <style:paragraph-properties fo:text-align="justify" style:justify-single-word="false"/>
      <style:text-properties officeooo:paragraph-rsid="001f7391"/>
    </style:style>
    <style:style style:name="P109" style:family="paragraph" style:parent-style-name="Standard">
      <style:paragraph-properties fo:line-height="150%"/>
      <style:text-properties style:font-name="Century Schoolbook" fo:font-size="13pt" officeooo:paragraph-rsid="0026a0eb" style:font-size-asian="13pt" style:font-name-complex="DejaVu Sans Light2" style:font-size-complex="13pt"/>
    </style:style>
    <style:style style:name="P110" style:family="paragraph" style:parent-style-name="Standard">
      <style:paragraph-properties fo:line-height="150%"/>
      <style:text-properties officeooo:paragraph-rsid="0043d4ab"/>
    </style:style>
    <style:style style:name="P111" style:family="paragraph" style:parent-style-name="Standard" style:list-style-name="L3">
      <style:paragraph-properties fo:line-height="150%"/>
      <style:text-properties officeooo:paragraph-rsid="0043d4ab"/>
    </style:style>
    <style:style style:name="P112" style:family="paragraph" style:parent-style-name="Standard" style:list-style-name="WW8Num6">
      <style:paragraph-properties fo:margin-left="0.635cm" fo:margin-right="0cm" fo:text-indent="-0.635cm" style:auto-text-indent="false" style:text-autospace="none"/>
      <style:text-properties style:font-name="Century Schoolbook L" fo:font-size="13pt" officeooo:paragraph-rsid="001f7391" style:font-size-asian="13pt" style:font-size-complex="13pt"/>
    </style:style>
    <style:style style:name="P113" style:family="paragraph" style:parent-style-name="Standard" style:list-style-name="WW8Num19">
      <style:paragraph-properties fo:margin-left="0.635cm" fo:margin-right="0cm" fo:text-indent="-0.635cm" style:auto-text-indent="false">
        <style:tab-stops>
          <style:tab-stop style:position="0.635cm"/>
        </style:tab-stops>
      </style:paragraph-properties>
      <style:text-properties style:font-name="Century Schoolbook L" fo:font-size="13pt" officeooo:paragraph-rsid="001f7391" style:font-size-asian="13pt" style:font-size-complex="13pt"/>
    </style:style>
    <style:style style:name="P114" style:family="paragraph" style:parent-style-name="Standard" style:list-style-name="WW8Num14">
      <style:paragraph-properties fo:margin-left="0.635cm" fo:margin-right="0cm" fo:text-align="justify" style:justify-single-word="false" fo:text-indent="-0.635cm" style:auto-text-indent="false" style:text-autospace="none">
        <style:tab-stops>
          <style:tab-stop style:position="0.635cm"/>
        </style:tab-stops>
      </style:paragraph-properties>
      <style:text-properties style:font-name="Century Schoolbook L" fo:font-size="13pt" fo:font-weight="bold" officeooo:paragraph-rsid="001f7391" style:font-size-asian="13pt" style:font-weight-asian="bold" style:font-size-complex="13pt"/>
    </style:style>
    <style:style style:name="P115" style:family="paragraph" style:parent-style-name="Standard_20__28_user_29_">
      <style:paragraph-properties fo:text-align="justify" style:justify-single-word="false" style:text-autospace="none"/>
      <style:text-properties style:font-name="Century Schoolbook" fo:font-size="13pt" officeooo:paragraph-rsid="001f7391" style:font-size-asian="13pt" style:font-name-complex="DejaVu Sans Light2" style:font-size-complex="13pt"/>
    </style:style>
    <style:style style:name="P116" style:family="paragraph" style:parent-style-name="Standard_20__28_user_29_">
      <style:paragraph-properties fo:margin-left="0cm" fo:margin-right="0cm" fo:text-align="justify" style:justify-single-word="false" fo:text-indent="0cm" style:auto-text-indent="false" style:writing-mode="lr-tb"/>
      <style:text-properties style:font-name="Century Schoolbook" fo:font-size="13pt" style:font-size-asian="13pt" style:font-name-complex="DejaVu Sans Light2" style:font-size-complex="13pt"/>
    </style:style>
    <style:style style:name="P117" style:family="paragraph" style:parent-style-name="Standard_20__28_user_29_">
      <style:paragraph-properties fo:margin-left="0cm" fo:margin-right="0cm" fo:line-height="150%" fo:text-indent="0cm" style:auto-text-indent="false" style:writing-mode="lr-tb"/>
      <style:text-properties style:font-name="Century Schoolbook" fo:font-size="13pt" style:font-size-asian="13pt" style:font-name-complex="DejaVu Sans Light2" style:font-size-complex="13pt"/>
    </style:style>
    <style:style style:name="P118" style:family="paragraph" style:parent-style-name="Standard_20__28_user_29_" style:list-style-name="WWNum1">
      <style:paragraph-properties fo:margin-left="1.27cm" fo:margin-right="0cm" fo:text-align="justify" style:justify-single-word="false" fo:text-indent="-0.635cm" style:auto-text-indent="false" style:writing-mode="lr-tb"/>
      <style:text-properties style:font-name="Century Schoolbook"/>
    </style:style>
    <style:style style:name="P119" style:family="paragraph" style:parent-style-name="Standard_20__28_user_29_" style:list-style-name="WWNum1">
      <style:paragraph-properties fo:margin-left="1.27cm" fo:margin-right="0cm" fo:text-align="justify" style:justify-single-word="false" fo:text-indent="-0.635cm" style:auto-text-indent="false" style:writing-mode="lr-tb"/>
      <style:text-properties style:font-name="Century Schoolbook" fo:font-size="13pt" fo:font-weight="bold" style:font-size-asian="13pt" style:font-weight-asian="bold" style:font-name-complex="DejaVu Sans Light2" style:font-size-complex="13pt"/>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officeooo:rsid="002196a1" style:font-weight-asian="bold" style:font-weight-complex="bold"/>
    </style:style>
    <style:style style:name="T4" style:family="text">
      <style:text-properties fo:font-weight="bold" officeooo:rsid="0026a0eb" style:font-weight-asian="bold"/>
    </style:style>
    <style:style style:name="T5" style:family="text">
      <style:text-properties fo:font-weight="bold" style:font-weight-asian="bold" style:font-name-complex="Calibri1"/>
    </style:style>
    <style:style style:name="T6" style:family="text">
      <style:text-properties fo:font-weight="bold" style:font-name-asian="Arial Unicode MS" style:font-weight-asian="bold"/>
    </style:style>
    <style:style style:name="T7" style:family="text">
      <style:text-properties fo:font-weight="bold" style:font-name-asian="Arial Unicode MS" style:font-weight-asian="bold" style:font-name-complex="Calibri1" style:font-weight-complex="bold"/>
    </style:style>
    <style:style style:name="T8" style:family="text">
      <style:text-properties fo:font-weight="bold" style:language-asian="en" style:country-asian="US" style:font-weight-asian="bold" style:font-weight-complex="bold"/>
    </style:style>
    <style:style style:name="T9" style:family="text">
      <style:text-properties style:font-name-asian="Calibri1"/>
    </style:style>
    <style:style style:name="T10" style:family="text">
      <style:text-properties style:font-name-asian="Calibri1" style:font-name-complex="Calibri1"/>
    </style:style>
    <style:style style:name="T11" style:family="text">
      <style:text-properties style:font-name-asian="Arial Unicode MS" style:font-name-complex="Calibri1"/>
    </style:style>
    <style:style style:name="T12" style:family="text">
      <style:text-properties style:font-name-asian="Arial Unicode MS" style:font-name-complex="Calibri1" style:font-weight-complex="bold"/>
    </style:style>
    <style:style style:name="T13" style:family="text">
      <style:text-properties officeooo:rsid="001f7391" style:font-name-asian="Arial Unicode MS" style:font-name-complex="Calibri1" style:font-weight-complex="bold"/>
    </style:style>
    <style:style style:name="T14" style:family="text">
      <style:text-properties style:font-weight-complex="bold"/>
    </style:style>
    <style:style style:name="T15" style:family="text">
      <style:text-properties style:font-style-complex="italic"/>
    </style:style>
    <style:style style:name="T16" style:family="text">
      <style:text-properties style:font-name-asian="Courier New"/>
    </style:style>
    <style:style style:name="T17" style:family="text">
      <style:text-properties officeooo:rsid="0028c9dc" style:font-name-asian="Courier New"/>
    </style:style>
    <style:style style:name="T18" style:family="text">
      <style:text-properties fo:color="#ff0000" style:font-name-asian="Calibri1"/>
    </style:style>
    <style:style style:name="T19" style:family="text">
      <style:text-properties style:text-underline-style="solid" style:text-underline-width="auto" style:text-underline-color="font-color" fo:font-weight="bold" style:font-weight-asian="bold"/>
    </style:style>
    <style:style style:name="T20" style:family="text">
      <style:text-properties fo:font-style="italic" style:font-style-asian="italic"/>
    </style:style>
    <style:style style:name="T21" style:family="text">
      <style:text-properties fo:font-style="italic" style:text-underline-style="solid" style:text-underline-width="auto" style:text-underline-color="font-color" fo:font-weight="bold" style:font-style-asian="italic" style:font-weight-asian="bold"/>
    </style:style>
    <style:style style:name="T22" style:family="text">
      <style:text-properties officeooo:rsid="001f7391"/>
    </style:style>
    <style:style style:name="T23" style:family="text">
      <style:text-properties officeooo:rsid="002196a1"/>
    </style:style>
    <style:style style:name="T24" style:family="text">
      <style:text-properties officeooo:rsid="0022c4bd"/>
    </style:style>
    <style:style style:name="T25" style:family="text">
      <style:text-properties officeooo:rsid="0023f3d2"/>
    </style:style>
    <style:style style:name="T26" style:family="text">
      <style:text-properties officeooo:rsid="00251b3d"/>
    </style:style>
    <style:style style:name="T27" style:family="text">
      <style:text-properties officeooo:rsid="0026a0eb"/>
    </style:style>
    <style:style style:name="T28" style:family="text">
      <style:text-properties style:font-name-complex="Calibri1"/>
    </style:style>
    <style:style style:name="T29" style:family="text">
      <style:text-properties officeooo:rsid="003a518c" style:font-name-complex="Calibri1"/>
    </style:style>
    <style:style style:name="T30" style:family="text">
      <style:text-properties officeooo:rsid="0028c9dc"/>
    </style:style>
    <style:style style:name="T31" style:family="text">
      <style:text-properties officeooo:rsid="00293ddf"/>
    </style:style>
    <style:style style:name="T32" style:family="text">
      <style:text-properties officeooo:rsid="00295cc8"/>
    </style:style>
    <style:style style:name="T33" style:family="text">
      <style:text-properties style:language-asian="en" style:country-asian="US"/>
    </style:style>
    <style:style style:name="T34" style:family="text">
      <style:text-properties officeooo:rsid="0032cc7b" style:language-asian="en" style:country-asian="US"/>
    </style:style>
    <style:style style:name="T35" style:family="text">
      <style:text-properties officeooo:rsid="0036997a"/>
    </style:style>
    <style:style style:name="T36" style:family="text">
      <style:text-properties officeooo:rsid="00374f03"/>
    </style:style>
    <style:style style:name="T37" style:family="text">
      <style:text-properties style:use-window-font-color="true" fo:font-weight="normal" officeooo:rsid="00191bfc" style:font-weight-asian="normal" style:font-weight-complex="normal"/>
    </style:style>
    <style:style style:name="T38" style:family="text">
      <style:text-properties style:use-window-font-color="true" fo:font-weight="normal" officeooo:rsid="00191bfc" style:font-weight-asian="normal" style:font-name-complex="Arial1" style:font-weight-complex="normal"/>
    </style:style>
    <style:style style:name="T39" style:family="text">
      <style:text-properties style:use-window-font-color="true" fo:font-weight="normal" officeooo:rsid="0017f839" style:font-weight-asian="normal" style:font-name-complex="Arial1" style:font-weight-complex="normal"/>
    </style:style>
    <style:style style:name="T40" style:family="text">
      <style:text-properties style:use-window-font-color="true" fo:font-weight="normal" officeooo:rsid="0038c272" style:font-weight-asian="normal" style:font-name-complex="Arial1" style:font-weight-complex="normal"/>
    </style:style>
    <style:style style:name="T41" style:family="text">
      <style:text-properties officeooo:rsid="003a518c"/>
    </style:style>
    <style:style style:name="T42" style:family="text">
      <style:text-properties officeooo:rsid="003c0e32"/>
    </style:style>
    <style:style style:name="T43" style:family="text">
      <style:text-properties officeooo:rsid="003c9412"/>
    </style:style>
    <style:style style:name="T44" style:family="text">
      <style:text-properties fo:font-size="13pt" officeooo:rsid="003c0e32" fo:background-color="transparent" loext:char-shading-value="0" style:font-size-asian="13pt" style:font-size-complex="13pt"/>
    </style:style>
    <style:style style:name="T45" style:family="text">
      <style:text-properties fo:font-size="13pt" style:font-size-asian="13pt" style:font-name-complex="DejaVu Sans Light2" style:font-size-complex="13pt"/>
    </style:style>
    <style:style style:name="T46" style:family="text">
      <style:text-properties fo:font-size="13pt" fo:font-weight="bold" style:font-size-asian="13pt" style:font-weight-asian="bold" style:font-name-complex="DejaVu Sans Light2" style:font-size-complex="13pt"/>
    </style:style>
    <style:style style:name="T47" style:family="text">
      <style:text-properties style:font-name="Century Schoolbook L" fo:font-weight="normal" style:font-weight-asian="normal" style:font-weight-complex="normal"/>
    </style:style>
    <style:style style:name="T48" style:family="text">
      <style:text-properties style:font-name="Century Schoolbook L" fo:font-weight="normal" officeooo:rsid="003c9412" style:font-weight-asian="normal" style:font-weight-complex="normal"/>
    </style:style>
    <style:style style:name="T49" style:family="text">
      <style:text-properties style:font-name="Century Schoolbook L" fo:font-size="13pt" officeooo:rsid="00251b3d" style:font-size-asian="13pt" style:font-size-complex="13pt"/>
    </style:style>
    <style:style style:name="T50" style:family="text">
      <style:text-properties style:font-name="Century Schoolbook L" fo:font-size="13pt" officeooo:rsid="003c0e32" style:font-size-asian="13pt" style:font-size-complex="13pt"/>
    </style:style>
    <style:style style:name="T51" style:family="text">
      <style:text-properties style:font-name="Century Schoolbook L" fo:font-size="13pt" officeooo:rsid="0043d4ab" style:font-size-asian="13pt" style:font-size-complex="13pt"/>
    </style:style>
    <style:style style:name="T52" style:family="text">
      <style:text-properties style:font-name="Century Schoolbook L" fo:font-size="13pt" style:font-size-asian="13pt" style:font-name-complex="Calibri1" style:font-size-complex="13pt"/>
    </style:style>
    <style:style style:name="T53" style:family="text">
      <style:text-properties style:font-name="Century Schoolbook L" fo:font-size="13pt" officeooo:rsid="00402d86" style:font-size-asian="13pt" style:font-name-complex="Calibri1" style:font-size-complex="13pt"/>
    </style:style>
    <style:style style:name="T54" style:family="text">
      <style:text-properties style:font-name="Century Schoolbook L" fo:font-size="13pt" style:font-name-asian="Arial Unicode MS" style:font-size-asian="13pt" style:font-name-complex="Calibri1" style:font-size-complex="13pt"/>
    </style:style>
    <style:style style:name="T55" style:family="text">
      <style:text-properties style:font-name="Century Schoolbook L" fo:font-size="13pt" officeooo:rsid="00402d86" style:font-name-asian="Arial Unicode MS" style:font-size-asian="13pt" style:font-name-complex="Calibri1" style:font-size-complex="13pt"/>
    </style:style>
    <style:style style:name="T56" style:family="text">
      <style:text-properties style:font-name="Century Schoolbook L" officeooo:rsid="003c9412"/>
    </style:style>
    <style:style style:name="T57" style:family="text">
      <style:text-properties style:font-name="Century Schoolbook L" officeooo:rsid="0043d4ab"/>
    </style:style>
    <style:style style:name="T58" style:family="text">
      <style:text-properties style:text-position="super 58%"/>
    </style:style>
    <style:style style:name="T59" style:family="text">
      <style:text-properties fo:background-color="transparent" loext:char-shading-value="0"/>
    </style:style>
    <style:style style:name="T60" style:family="text">
      <style:text-properties officeooo:rsid="00402d86"/>
    </style:style>
    <style:style style:name="T61" style:family="text">
      <style:text-properties style:font-name="Century Schoolbook" fo:font-size="13pt" officeooo:rsid="00251b3d" style:font-size-asian="13pt" style:font-size-complex="13pt"/>
    </style:style>
    <style:style style:name="T62" style:family="text">
      <style:text-properties style:font-name="Century Schoolbook" fo:font-size="13pt" style:font-size-asian="13pt" style:font-name-complex="DejaVu Sans Light2" style:font-size-complex="13pt"/>
    </style:style>
    <style:style style:name="T63" style:family="text">
      <style:text-properties officeooo:rsid="0042fe22"/>
    </style:style>
    <style:style style:name="T64" style:family="text">
      <style:text-properties officeooo:rsid="0043d4ab"/>
    </style:style>
    <style:style style:name="fr1" style:family="graphic" style:parent-style-name="Graphics">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0"/>
      <table:table table:name="Tabella7" table:style-name="Tabella7">
        <table:table-column table:style-name="Tabella7.A"/>
        <table:table-column table:style-name="Tabella7.B"/>
        <table:table-row>
          <table:table-cell office:value-type="string">
            <text:p text:style-name="P59"><draw:frame draw:style-name="fr1" draw:name="Immagine1" text:anchor-type="as-char" svg:width="1.595cm" svg:height="1.801cm" draw:z-index="0"><draw:image xlink:href="Pictures/10000201000001F00000023077789A87BD8FF1B2.png" xlink:type="simple" xlink:show="embed" xlink:actuate="onLoad" loext:mime-type="image/png"/></draw:frame></text:p>
          </table:table-cell>
          <table:table-cell office:value-type="string">
            <text:p text:style-name="P60">Istituto Comprensivo Empoli Ovest</text:p>
            <text:p text:style-name="P60">Via Evangelista Torricelli, 58/A – 50053 Empoli (FI)</text:p>
            <text:p text:style-name="P60">Tel. 0571/960158 – 0571/926612 – Fax 0571/926640 C.F. 9104878048</text:p>
            <text:p text:style-name="P60">sito web http://www.istitutocomprensivoempoliovest.edu.it</text:p>
            <text:p text:style-name="P60">e-mail: fiic876002@istruzione.it – pec: fiic876002@pec.istruzione.it </text:p>
          </table:table-cell>
        </table:table-row>
      </table:table>
      <text:p text:style-name="P1"/>
      <text:p text:style-name="P54"/>
      <text:p text:style-name="Default">Circolare n. 6 del <text:s/>10/09/2019</text:p>
      <text:p text:style-name="P55"/>
      <text:p text:style-name="P55">AI DOCENTI</text:p>
      <text:p text:style-name="P55">AL DSGA</text:p>
      <text:p text:style-name="P55">AL PERSONALE ATA</text:p>
      <text:p text:style-name="Standard"/>
      <text:p text:style-name="P3"><text:span text:style-name="T33">Si comunica che, </text:span><text:span text:style-name="T34">come previsto dal </text:span><text:span text:style-name="T33">calendario degli impegni delle prime due settimane di settembr</text:span><text:span text:style-name="T34">e,</text:span><text:span text:style-name="T8"> venerdì 13/09/2018 alle ore 9.00 alle ore 11.00 è convocato il Collegio Docenti</text:span><text:span text:style-name="T33"> presso la scuola secondaria superiore di I°grado ‘F.Busoni’ in via Raffaello Sanzio 157, con il seguente o.d.g.:</text:span></text:p>
      <text:p text:style-name="Default"/>
      <text:list xml:id="list3516986124" text:style-name="WW8Num4">
        <text:list-item>
          <text:p text:style-name="P91">Lettura e approvazione del verbale della seduta precedente</text:p>
        </text:list-item>
        <text:list-item>
          <text:p text:style-name="P91">Comunicazione circa l’individuazione dei collaboratori del DS</text:p>
        </text:list-item>
        <text:list-item>
          <text:p text:style-name="P91">Piano annuale delle attività <text:s/></text:p>
        </text:list-item>
        <text:list-item>
          <text:p text:style-name="P91">Individuazione delle fiduciarie di plesso e dei coordinatori di classe della scuola secondaria di 1°</text:p>
        </text:list-item>
        <text:list-item>
          <text:p text:style-name="P91">Rapporti con le famiglie: ricevimenti generali pomeridiani</text:p>
        </text:list-item>
        <text:list-item>
          <text:p text:style-name="P91">Calendario scolastico 2019-20</text:p>
        </text:list-item>
        <text:list-item>
          <text:p text:style-name="P91">Indicazioni e criteri scelta progetti PTOF</text:p>
        </text:list-item>
        <text:list-item>
          <text:p text:style-name="P91">Scansione oraria ed orario lezioni <text:s/>della prima settimana</text:p>
        </text:list-item>
        <text:list-item>
          <text:p text:style-name="P91">Nomina dei docenti tutor per i neo-immessi</text:p>
        </text:list-item>
        <text:list-item>
          <text:p text:style-name="P91">Attività alternativa alla religione cattolica</text:p>
        </text:list-item>
        <text:list-item>
          <text:p text:style-name="P91">Individuazione delle aree delle Funzioni Strumentali</text:p>
        </text:list-item>
        <text:list-item>
          <text:p text:style-name="P91"><text:span text:style-name="T35">Previsione della figura dell’</text:span>Animatore Digitale</text:p>
        </text:list-item>
        <text:list-item>
          <text:p text:style-name="P91">Varie ed eventuali</text:p>
        </text:list-item>
      </text:list>
      <text:p text:style-name="P2"/>
      <text:p text:style-name="P2"/>
      <text:p text:style-name="P2"/>
      <text:p text:style-name="P2"/>
      <text:p text:style-name="P56">IL DIRIGENTE SCOLASTICO</text:p>
      <text:p text:style-name="P56">prof. Salvatore Picerno</text:p>
      <text:p text:style-name="P57"/>
      <text:p text:style-name="P58"/>
      <text:p text:style-name="P53"/>
      <text:p text:style-name="P53"/>
      <text:h text:style-name="P86" text:outline-level="2"/>
      <text:h text:style-name="P86" text:outline-level="2"/>
      <text:h text:style-name="P87" text:outline-level="2"/>
      <text:p text:style-name="P5">AGENDA DEI LAVORI</text:p>
      <text:p text:style-name="P5"/>
      <text:p text:style-name="P5">COLLEGIO DEI DOCENTI DEL 13,9.2019</text:p>
      <text:p text:style-name="P6"/>
      <text:p text:style-name="P7">Prima di Iniziare Il Dirigente chiede che l’ordine del giorno sia integrato con il seguente punto: Attivazione dell’indirizzo musicale a partire dal 2020/21</text:p>
      <text:p text:style-name="P8"/>
      <text:list xml:id="list1226969829" text:style-name="WW8Num18">
        <text:list-item>
          <text:p text:style-name="P92">Lettura e approvazione del verbale della seduta precedente.</text:p>
          <text:p text:style-name="P92"/>
        </text:list-item>
        <text:list-item>
          <text:p text:style-name="P81">Comunicazione circa l’individuazione dei collaboratori del DS :</text:p>
          <text:p text:style-name="P84">Si comunica che sono individuati come collaboratori del DS i seguenti docenti : <text:span text:style-name="T23">Cinzia Biusio per la scuola dell’infanzia; Tiziana Bettarini per la scuola primaria; Monica Neri per la scuola secondaria di 1°.</text:span></text:p>
        </text:list-item>
      </text:list>
      <text:p text:style-name="P61"/>
      <text:list xml:id="list155557665012167" text:continue-numbering="true" text:style-name="WW8Num18">
        <text:list-item>
          <text:p text:style-name="P85"><text:span text:style-name="T5">Piano annuale delle attività ( all. n°1) </text:span><text:span text:style-name="T7"><text:s/>(numero e durata dei c.d.c) e partecipazione dei docenti alle attività dei Consigli di classe</text:span><text:span text:style-name="T12"> <text:s/>:</text:span></text:p>
        </text:list-item>
      </text:list>
      <text:p text:style-name="P97">Il Dirigente presenta velocemente la bozza dei piani annuali che verranno deliberati nel successivo collegio. Si prega di prenderne visione evidenziando eventuali errori.</text:p>
      <text:p text:style-name="P16"><text:span text:style-name="T63">Per la scuola secondaria s</text:span>i <text:s/>propongono <text:s/>un totale di 5 C.d.c. nel corso dell’anno scolastico della durata di 1 ora: </text:p>
      <text:p text:style-name="P16">6cdc per le classi prime</text:p>
      <text:list xml:id="list573439646" text:style-name="WW8Num7">
        <text:list-item>
          <text:p text:style-name="P95">Tre/ quattro per le classi prime consigli di classe nel primo quadrimestre: periodo settembre -gennaio</text:p>
        </text:list-item>
        <text:list-item>
          <text:p text:style-name="P95">Due consigli nel secondo quadrimestre : periodo marzo - maggio.</text:p>
        </text:list-item>
        <text:list-item>
          <text:p text:style-name="P96">Partecipazione ai GLH (PEI) del coordinatore di classe, degli insegnanti di sostegno, del docente di matematica/lettere e di inglese ed a rotazione degli insegnanti delle altre discipline <text:span text:style-name="T36">fino ad un massimo di </text:span><text:span text:style-name="T38">5 ore</text:span><text:span text:style-name="T39"> </text:span><text:span text:style-name="T40">di cui </text:span><text:span text:style-name="T38">2 ore (1 ora nel 1q, e 1 ora nel 2q.) </text:span><text:span text:style-name="T40">per la stesura dei PEI</text:span><text:span text:style-name="T38">; </text:span><text:span text:style-name="T39">fino ad un massimo di 3 ore </text:span><text:span text:style-name="T38">nel 1 q</text:span><text:span text:style-name="T37">.</text:span><text:span text:style-name="T38"> per la partecipazione alla stesura dei</text:span><text:span text:style-name="T39"> PDP </text:span></text:p>
        </text:list-item>
      </text:list>
      <text:p text:style-name="P67"/>
      <text:list xml:id="list155556990770993" text:continue-list="list155557665012167" text:style-name="WW8Num18">
        <text:list-item>
          <text:p text:style-name="P82">Individuazione <text:s/><text:span text:style-name="T22">delle fiduciarie di plesso e dei </text:span>coordinatori di classe</text:p>
        </text:list-item>
      </text:list>
      <text:p text:style-name="P78">I<text:span text:style-name="T60">l</text:span> Dirigente scolastico <text:span text:style-name="T63">prende atto delle proposte dei singoli plessi e invita gli eventuali plessi mancanti a dare indicazione, in alternativa provvederà </text:span><text:soft-page-break/><text:span text:style-name="T63">autonomamente ad individuare</text:span> la figura del Coordinatore (fiduciaria) di plesso, <text:span text:style-name="T60">successivamente sarà formalizzata la nomina</text:span>.</text:p>
      <text:p text:style-name="P79"><text:span text:style-name="T13">Per quanto riguarda, invece, i coordinatori di classe della scuola secondaria, il Dirigente</text:span><text:span text:style-name="T28"> ricorda che, mentre per il segretario verbalizzante il c. 5 art 5 del Dlgs 297/94 recita: “Le funzioni di segretario del consiglio sono attribuite dal direttore didattico o dal preside a uno dei docenti membro del consiglio stesso”, per il coordinatore di classe il C.d.c. decide se avvalersi di tale figura e delibera le modalità per individuarla, o rimanda eventualmente al regolamento d’istituto che dispone nel merito. </text:span></text:p>
      <text:p text:style-name="P80">Si richiede al C.d.c. di valutare, se continuare ad avvalersi della figura Coordinatore <text:s/>e se la sua nomina sia da delegare ai c.d.c. o al dirigente scolastico.</text:p>
      <text:p text:style-name="P68"/>
      <text:list xml:id="list155556874386621" text:continue-numbering="true" text:style-name="WW8Num18">
        <text:list-item>
          <text:p text:style-name="P83">Rapporti con le famiglie: ricevimenti generali pomeridiani</text:p>
        </text:list-item>
      </text:list>
      <text:p text:style-name="P18"><text:span text:style-name="T11">S</text:span><text:span text:style-name="T28">i propone, per i rapporti con le famiglie, ai sensi di quanto disposto all’art. 27 c. 4 CCNL, per stabilire un efficace rapporto con le stesse, che il ricevimento infrasettimanale del singolo docente venga ampliato con </text:span><text:span text:style-name="T5">due ricevimenti generali pomeridiani</text:span><text:span text:style-name="T28"> le cui date verranno definite nel Piano annuale delle attività.</text:span></text:p>
      <text:p text:style-name="P63">Pertanto si propongono:</text:p>
      <text:list xml:id="list3427646024" text:style-name="WW8Num15">
        <text:list-item>
          <text:p text:style-name="P98"><text:span text:style-name="T28">Ricevimenti al mattino </text:span><text:span text:style-name="T29">per i docenti della scuola secondaria di 1°</text:span><text:span text:style-name="T28">: per appuntamento ( ARGO),</text:span><text:span text:style-name="T5"> </text:span><text:span text:style-name="T28">secondo calendario da definire appena in vigore l’orario definitivo delle lezioni.</text:span></text:p>
        </text:list-item>
        <text:list-item>
          <text:p text:style-name="P108"><text:span text:style-name="T52">Ricevimenti generali </text:span><text:span text:style-name="T53">per tutte le altre scuole</text:span><text:span text:style-name="T54">: si propongono 2 ricevimenti dei genitori </text:span><text:span text:style-name="T55">come previste nel piano annuale</text:span><text:span text:style-name="T54">. <text:s/></text:span></text:p>
        </text:list-item>
        <text:list-item>
          <text:p text:style-name="P103">Ricevimento dei genitori su convocazione del Dirigente Scolastico</text:p>
        </text:list-item>
        <text:list-item>
          <text:p text:style-name="P103">Ricevimento dei genitori su convocazione del Coordinatore della classe <text:span text:style-name="T60">o docenti classe/sezione</text:span> . </text:p>
        </text:list-item>
        <text:list-item>
          <text:p text:style-name="P103">Ricevimento, per necessità straordinarie, richiesto dal genitore su appuntamento.</text:p>
        </text:list-item>
      </text:list>
      <text:p text:style-name="P76"><text:s text:c="5"/></text:p>
      <text:list xml:id="list155555909716447" text:continue-list="list155556874386621" text:style-name="WW8Num18">
        <text:list-item>
          <text:p text:style-name="P93">Calendario scolastico 2018-19</text:p>
        </text:list-item>
      </text:list>
      <text:p text:style-name="P18">In base alla delibera della Regione Toscana n. 288<text:span text:style-name="T14"> </text:span><text:span text:style-name="T15">del 27</text:span><text:span text:style-name="T14">-03-2017</text:span>, l’inizio delle lezioni è stato fissato per l’anno scolastico 20<text:span text:style-name="T23">19</text:span>/<text:span text:style-name="T23">20</text:span> a lunedì 1<text:span text:style-name="T23">6</text:span> settembre e il termine <text:span text:style-name="T23">mercoled</text:span>ì 10 giugno.</text:p>
      <text:p text:style-name="P18"><text:span text:style-name="T3">Pertanto</text:span> <text:span text:style-name="T23">l’</text:span>attività didattica svolta su 5 giorni settimanali, festa del santo Patrono esclusa <text:span text:style-name="T23">sarà di 174 giorni</text:span>. </text:p>
      <text:p text:style-name="P62"/>
      <text:p text:style-name="P17">Segue l’elenco dei giorni che hanno carattere di festività:</text:p>
      <text:p text:style-name="P17"/>
      <text:list xml:id="list2098530241" text:style-name="WW8Num6">
        <text:list-item>
          <text:p text:style-name="P112">Tutte le domeniche;</text:p>
        </text:list-item>
      </text:list>
      <text:list xml:id="list4229751421" text:style-name="WW8Num19">
        <text:list-item>
          <text:p text:style-name="P113"><text:span text:style-name="T30">venerdì</text:span> 1 novembre: Tutti i Santi;</text:p>
        </text:list-item>
        <text:list-item>
          <text:p text:style-name="P113">M<text:span text:style-name="T30">ercoledì</text:span> 25 dicembre: Santo Natale;</text:p>
        </text:list-item>
        <text:list-item>
          <text:p text:style-name="P113"><text:span text:style-name="T30">Giovedì</text:span> 26 dicembre: Santo Stefano;</text:p>
        </text:list-item>
        <text:list-item>
          <text:p text:style-name="P113"><text:soft-page-break/><text:span text:style-name="T30">Mercoledì</text:span> 1 gennaio: Capodanno;</text:p>
        </text:list-item>
        <text:list-item>
          <text:p text:style-name="P113"><text:span text:style-name="T30">Lunedì</text:span> <text:s/>6 gennaio: Epifania;</text:p>
        </text:list-item>
        <text:list-item>
          <text:p text:style-name="P113">Domenica <text:span text:style-name="T30">12</text:span> aprile: Santa Pasqua;</text:p>
        </text:list-item>
        <text:list-item>
          <text:p text:style-name="P113">Lunedì <text:s/><text:span text:style-name="T30">13</text:span>aprile: Lunedì dell’Angelo;</text:p>
        </text:list-item>
        <text:list-item>
          <text:p text:style-name="P113"><text:span text:style-name="T30">Venerdì</text:span> 1 maggio: Festa del Lavoro;</text:p>
        </text:list-item>
        <text:list-item>
          <text:p text:style-name="P113"><text:span text:style-name="T30">Martedì</text:span> 2 giugno: Festa nazionale della Repubblica;</text:p>
        </text:list-item>
        <text:list-item>
          <text:p text:style-name="P113"><text:span text:style-name="T17">sabato</text:span><text:span text:style-name="T16"> 30 Novembre:</text:span> Festa del Patrono.</text:p>
        </text:list-item>
      </text:list>
      <text:p text:style-name="P64"/>
      <text:p text:style-name="P10">Sospensioni delle lezioni:</text:p>
      <text:p text:style-name="P19"><text:span text:style-name="T2">Vacanze natalizie</text:span>: da <text:span text:style-name="T23">lunedì 23</text:span> dicembre a <text:span text:style-name="T23">lunedì</text:span> 6 gennaio (compresi);</text:p>
      <text:p text:style-name="P19"><text:span text:style-name="T2">Vacanze pasquali</text:span>: <text:span text:style-name="T24">da</text:span> giovedì 8 aprile a martedì <text:span text:style-name="T24">14</text:span> aprile (compresi).</text:p>
      <text:p text:style-name="P30"/>
      <text:p text:style-name="P115">Inizio mensa scolastica scuola infanzia scuola primaria</text:p>
      <text:p text:style-name="P116">23 settembre 2019</text:p>
      <text:p text:style-name="P116">Orario antimeridiano (senza mensa)</text:p>
      <text:list xml:id="list1839973227" text:style-name="WWNum1">
        <text:list-item>
          <text:p text:style-name="P119">dal 16 settembre al 20 settembre 2019</text:p>
        </text:list-item>
        <text:list-item>
          <text:p text:style-name="P119">l’ultimo giorno di scuola primaria</text:p>
        </text:list-item>
        <text:list-item>
          <text:p text:style-name="P119">Ultimi tre giorni di scuola dell’infanzia (26,29,30 giugno 2020)</text:p>
        </text:list-item>
        <text:list-item>
          <text:p text:style-name="P118"><text:span text:style-name="T46">In occasione della festa di fine anno scolastico </text:span><text:span text:style-name="T45">(la data sarà comunicata alle famiglie e al Comune dalle docenti)</text:span></text:p>
        </text:list-item>
      </text:list>
      <text:p text:style-name="P30"/>
      <text:p text:style-name="P31"/>
      <text:p text:style-name="P20">La Regione, facendo seguito alle disposizioni di cui all'art. 74 del Dlgs 16 Aprile 1994, n. 297 che prevede che l'anno scolastico per essere valido debba contare non meno <text:span text:style-name="T24">172 giorni</text:span>, per le scuole che svolgono attività su 5 <text:s/>(173 in caso di patrono) per l’attuazione del Piano dell’offerta Formativa, nonché per permettere gli adattamenti eventualmente necessari per specifiche esigenze ambientali, ivi compresi gli eventuali recuperi di giorni di didattica non svolti a causa di particolari eventi non prevedibili all’atto della stesura della deliberazione della Giunta regionale (calamità naturali, elezioni amministrative e/o politiche, referendum, emergenze sanitarie, ecc.).</text:p>
      <text:p text:style-name="P19"><text:span text:style-name="T24">G</text:span>li adattamenti al Calendario Scolastico non possono comunque in nessun caso prevedere una riduzione dei 172 giorni di attività indicati, festa del Patrono esclusa.</text:p>
      <text:p text:style-name="P21">I Consigli di Istitu<text:span text:style-name="T27">t</text:span>o ed i collegi dei docenti di Empoli 2 e della scuola secondaria di 1° “F. Busoni” avevano deliberato le seguenti sospensioni didattiche:</text:p>
      <text:p text:style-name="P21">lunedì 23.<text:span text:style-name="T63">12</text:span>.2019</text:p>
      <text:p text:style-name="P21">lunedì 1.0<text:span text:style-name="T27">6</text:span>.2020 nel caso <text:span text:style-name="T27">in cui</text:span> la scuola non sia stata <text:span text:style-name="T27">chiusa</text:span> per particolari eventi (calamità naturali, elezioni amministrative e/o politiche, referendum, emergenze sanitarie, ecc.).</text:p>
      <text:p text:style-name="P21"/>
      <text:p text:style-name="P19">Pertanto occorre provvedere a nuova delibera nel merito dell<text:span text:style-name="T25">e</text:span> sospension<text:span text:style-name="T25">i</text:span> <text:span text:style-name="T25">sopra esposte</text:span>, fermo restando il numero dei giorni fissato dal calendario regionale.</text:p>
      <text:p text:style-name="P19"/>
      <text:p text:style-name="P19"><text:span text:style-name="T1">7) Indicazioni e criteri scelta progetti P</text:span><text:span text:style-name="T4">T</text:span><text:span text:style-name="T1">OF</text:span><text:span text:style-name="T6"> </text:span></text:p>
      <text:p text:style-name="P9"><text:soft-page-break/></text:p>
      <text:p text:style-name="P19">Si richiede al collegio dei docenti di individuare i criteri per definire i progetti da inserire nel <text:s/>P<text:span text:style-name="T27">T</text:span>OF da realizzare nel prossimo anno scolastico, tali da poter procedere ad una graduatoria degli stessi, in quanto le risorse disponibili non permetterebbero la copertura di tutti i progetti presentati.</text:p>
      <text:p text:style-name="P19"/>
      <text:p text:style-name="P19">Si propongono i criteri che seguono</text:p>
      <text:p text:style-name="P19"/>
      <text:list xml:id="list1440938602" text:style-name="WW8Num5">
        <text:list-item>
          <text:p text:style-name="P99">Riferimento alle aree accoglienza e integrazione</text:p>
        </text:list-item>
        <text:list-item>
          <text:p text:style-name="P99">Miglioramento e sviluppo degli apprendimenti (Rinforzo e miglioramento delle competenze socio-emotive, valorizzazione delle eccellenze e delle inclinazioni personali, utilizzo della didattica laboratoriale e/o multimediale come supporto alle varie modalità di insegnamento/apprendimento)</text:p>
        </text:list-item>
        <text:list-item>
          <text:p text:style-name="P99">Coinvolgimento di un maggior numero di classi</text:p>
        </text:list-item>
        <text:list-item>
          <text:p text:style-name="P99">Gestione del personale interno o agenzie locali</text:p>
        </text:list-item>
        <text:list-item>
          <text:p text:style-name="P99">Promozione, salvaguardia e valorizzazione del patrimonio ambientale, storico e artistico del territorio ( promuovere e sostenere l’educazione alla cittadinanza).</text:p>
        </text:list-item>
      </text:list>
      <text:p text:style-name="P19"/>
      <text:p text:style-name="P19"/>
      <text:p text:style-name="P19">Si propone:</text:p>
      <text:p text:style-name="P19"><text:s/></text:p>
      <table:table table:name="Tabella2" table:style-name="Tabella2">
        <table:table-column table:style-name="Tabella2.A"/>
        <table:table-column table:style-name="Tabella2.B"/>
        <table:table-row table:style-name="Tabella2.1">
          <table:table-cell table:style-name="Tabella2.A1" office:value-type="string">
            <text:p text:style-name="P12">CRITERIO</text:p>
          </table:table-cell>
          <table:table-cell table:style-name="Tabella2.B1" office:value-type="string">
            <text:p text:style-name="P12">PUNTI</text:p>
            <text:p text:style-name="P12"/>
          </table:table-cell>
        </table:table-row>
        <table:table-row table:style-name="Tabella2.1">
          <table:table-cell table:style-name="Tabella2.A1" office:value-type="string">
            <text:p text:style-name="P32">Contributo all’inclusione sociale e all’integrazione fra gruppi</text:p>
            <text:p text:style-name="P71">Ricaduta: (piccola 10 punti, media 20 punti, grande 40 punti)</text:p>
          </table:table-cell>
          <table:table-cell table:style-name="Tabella2.B1" office:value-type="string">
            <text:p text:style-name="P13"/>
            <text:p text:style-name="P12">MAX 40</text:p>
          </table:table-cell>
        </table:table-row>
        <table:table-row table:style-name="Tabella2.1">
          <table:table-cell table:style-name="Tabella2.A1" office:value-type="string">
            <text:p text:style-name="P71">Miglioramento e sviluppo degli apprendimenti</text:p>
            <text:p text:style-name="P32"/>
          </table:table-cell>
          <table:table-cell table:style-name="Tabella2.B1" office:value-type="string">
            <text:p text:style-name="P12">MAX 20</text:p>
            <text:p text:style-name="P12"/>
          </table:table-cell>
        </table:table-row>
        <table:table-row table:style-name="Tabella2.1">
          <table:table-cell table:style-name="Tabella2.A1" office:value-type="string">
            <text:p text:style-name="P72"><text:span text:style-name="T9">Promozione, salvaguardia e valorizzazione del patrimonio ambientale, storico</text:span><text:span text:style-name="T18"> </text:span><text:span text:style-name="T9">e artistico del territorio</text:span></text:p>
            <text:p text:style-name="P74"/>
          </table:table-cell>
          <table:table-cell table:style-name="Tabella2.B1" office:value-type="string">
            <text:p text:style-name="P12">MAX 15</text:p>
          </table:table-cell>
        </table:table-row>
        <table:table-row table:style-name="Tabella2.1">
          <table:table-cell table:style-name="Tabella2.A1" office:value-type="string">
            <text:p text:style-name="P32">Numero classi coinvolte:</text:p>
            <text:p text:style-name="P71">(da 1-10: punti 5; <text:s/>da 11-20: <text:s/>punti 10; da 21-30: punti 15; </text:p>
          </table:table-cell>
          <table:table-cell table:style-name="Tabella2.B1" office:value-type="string">
            <text:p text:style-name="P12">MAX 15</text:p>
            <text:p text:style-name="P50"/>
            <text:p text:style-name="P12"/>
          </table:table-cell>
        </table:table-row>
        <table:table-row table:style-name="Tabella2.1">
          <table:table-cell table:style-name="Tabella2.A1" office:value-type="string">
            <text:p text:style-name="P33">Gestione a cura del solo personale interno </text:p>
            <text:p text:style-name="P33">Coinvolgimento agenzie locali</text:p>
            <text:p text:style-name="P74"/>
          </table:table-cell>
          <table:table-cell table:style-name="Tabella2.B1" office:value-type="string">
            <text:p text:style-name="P13"/>
            <text:p text:style-name="P12">MAX 10</text:p>
            <text:p text:style-name="P12"/>
          </table:table-cell>
        </table:table-row>
        <text:soft-page-break/>
        <table:table-row table:style-name="Tabella2.1">
          <table:table-cell table:style-name="Tabella2.A1" office:value-type="string">
            <text:p text:style-name="P12">TOTALE</text:p>
            <text:p text:style-name="P12"/>
          </table:table-cell>
          <table:table-cell table:style-name="Tabella2.B1" office:value-type="string">
            <text:p text:style-name="P12">100</text:p>
          </table:table-cell>
        </table:table-row>
      </table:table>
      <text:p text:style-name="P51"/>
      <text:p text:style-name="P51"/>
      <text:list xml:id="list1760678210" text:style-name="WW8Num14">
        <text:list-item>
          <text:p text:style-name="P114">Presentazione dei progetti che ampliano l’offerta formativa: individuazione dei criteri per la loro realizzazione, budget economico disponibile, termine per la presentazione entro il 6/10/2017 </text:p>
        </text:list-item>
      </text:list>
      <text:p text:style-name="P65"/>
      <text:p text:style-name="P72">Il DS propone i seguenti criteri per la destinazione delle risorse da quantizzare in fase di contrattazione:</text:p>
      <text:p text:style-name="P72"/>
      <text:list xml:id="list2807810980" text:style-name="WW8Num9">
        <text:list-item>
          <text:p text:style-name="P88">numero degli allievi coinvolti :</text:p>
        </text:list-item>
      </text:list>
      <text:p text:style-name="P75"/>
      <table:table table:name="Tabella3" table:style-name="Tabella3">
        <table:table-column table:style-name="Tabella3.A"/>
        <table:table-column table:style-name="Tabella3.B"/>
        <table:table-row table:style-name="Tabella3.1">
          <table:table-cell table:style-name="Tabella3.A1" office:value-type="string">
            <text:p text:style-name="P75">Numero <text:s/>allievi </text:p>
          </table:table-cell>
          <table:table-cell table:style-name="Tabella3.B1" office:value-type="string">
            <text:p text:style-name="P75">PUNTI</text:p>
          </table:table-cell>
        </table:table-row>
        <table:table-row table:style-name="Tabella3.1">
          <table:table-cell table:style-name="Tabella3.A1" office:value-type="string">
            <text:p text:style-name="P73">0-10</text:p>
          </table:table-cell>
          <table:table-cell table:style-name="Tabella3.B1" office:value-type="string">
            <text:p text:style-name="P73">20</text:p>
          </table:table-cell>
        </table:table-row>
        <table:table-row table:style-name="Tabella3.1">
          <table:table-cell table:style-name="Tabella3.A1" office:value-type="string">
            <text:p text:style-name="P73">11-20</text:p>
          </table:table-cell>
          <table:table-cell table:style-name="Tabella3.B1" office:value-type="string">
            <text:p text:style-name="P73">40</text:p>
          </table:table-cell>
        </table:table-row>
        <table:table-row table:style-name="Tabella3.1">
          <table:table-cell table:style-name="Tabella3.A1" office:value-type="string">
            <text:p text:style-name="P73">21-50</text:p>
          </table:table-cell>
          <table:table-cell table:style-name="Tabella3.B1" office:value-type="string">
            <text:p text:style-name="P73">70</text:p>
          </table:table-cell>
        </table:table-row>
        <table:table-row table:style-name="Tabella3.1">
          <table:table-cell table:style-name="Tabella3.A1" office:value-type="string">
            <text:p text:style-name="P73">Maggiore 50</text:p>
          </table:table-cell>
          <table:table-cell table:style-name="Tabella3.B1" office:value-type="string">
            <text:p text:style-name="P73">100</text:p>
          </table:table-cell>
        </table:table-row>
      </table:table>
      <text:p text:style-name="P73"><text:s/></text:p>
      <text:p text:style-name="P73"/>
      <text:p text:style-name="P75"/>
      <text:list xml:id="list155556145777622" text:continue-numbering="true" text:style-name="WW8Num9">
        <text:list-item>
          <text:p text:style-name="P89">Costo del progetto </text:p>
        </text:list-item>
      </text:list>
      <text:p text:style-name="P75"/>
      <table:table table:name="Tabella4" table:style-name="Tabella4">
        <table:table-column table:style-name="Tabella4.A"/>
        <table:table-column table:style-name="Tabella4.B"/>
        <table:table-row table:style-name="Tabella4.1">
          <table:table-cell table:style-name="Tabella4.A1" office:value-type="string">
            <text:p text:style-name="P75">Costo</text:p>
          </table:table-cell>
          <table:table-cell table:style-name="Tabella4.B1" office:value-type="string">
            <text:p text:style-name="P75">PUNTI</text:p>
          </table:table-cell>
        </table:table-row>
        <table:table-row table:style-name="Tabella4.1">
          <table:table-cell table:style-name="Tabella4.A1" office:value-type="string">
            <text:p text:style-name="P73">0</text:p>
          </table:table-cell>
          <table:table-cell table:style-name="Tabella4.B1" office:value-type="string">
            <text:p text:style-name="P73">100</text:p>
          </table:table-cell>
        </table:table-row>
        <table:table-row table:style-name="Tabella4.1">
          <table:table-cell table:style-name="Tabella4.A1" office:value-type="string">
            <text:p text:style-name="P73">100-500 euro</text:p>
          </table:table-cell>
          <table:table-cell table:style-name="Tabella4.B1" office:value-type="string">
            <text:p text:style-name="P73">70</text:p>
          </table:table-cell>
        </table:table-row>
        <table:table-row table:style-name="Tabella4.1">
          <table:table-cell table:style-name="Tabella4.A1" office:value-type="string">
            <text:p text:style-name="P73">501-800 euro</text:p>
          </table:table-cell>
          <table:table-cell table:style-name="Tabella4.B1" office:value-type="string">
            <text:p text:style-name="P73">40</text:p>
          </table:table-cell>
        </table:table-row>
        <table:table-row table:style-name="Tabella4.1">
          <table:table-cell table:style-name="Tabella4.A1" office:value-type="string">
            <text:p text:style-name="P73">Maggiore 1000 euro</text:p>
          </table:table-cell>
          <table:table-cell table:style-name="Tabella4.B1" office:value-type="string">
            <text:p text:style-name="P73">20</text:p>
          </table:table-cell>
        </table:table-row>
      </table:table>
      <text:p text:style-name="P77"/>
      <text:list xml:id="list155557227626478" text:continue-numbering="true" text:style-name="WW8Num9">
        <text:list-item>
          <text:p text:style-name="P89">Trasversalità e interdisciplinarietà del progetto</text:p>
        </text:list-item>
      </text:list>
      <text:p text:style-name="P77"/>
      <table:table table:name="Tabella5" table:style-name="Tabella5">
        <table:table-column table:style-name="Tabella5.A"/>
        <table:table-column table:style-name="Tabella5.B"/>
        <table:table-row table:style-name="Tabella5.1">
          <table:table-cell table:style-name="Tabella5.A1" office:value-type="string">
            <text:p text:style-name="P75">Discipline coinvolte</text:p>
          </table:table-cell>
          <table:table-cell table:style-name="Tabella5.B1" office:value-type="string">
            <text:p text:style-name="P75">PUNTI</text:p>
          </table:table-cell>
        </table:table-row>
        <table:table-row table:style-name="Tabella5.1">
          <table:table-cell table:style-name="Tabella5.A1" office:value-type="string">
            <text:p text:style-name="P73">0 – 2 </text:p>
          </table:table-cell>
          <table:table-cell table:style-name="Tabella5.B1" office:value-type="string">
            <text:p text:style-name="P73">20</text:p>
          </table:table-cell>
        </table:table-row>
        <table:table-row table:style-name="Tabella5.1">
          <table:table-cell table:style-name="Tabella5.A1" office:value-type="string">
            <text:p text:style-name="P73">3 - <text:s/>4</text:p>
          </table:table-cell>
          <table:table-cell table:style-name="Tabella5.B1" office:value-type="string">
            <text:p text:style-name="P73">40</text:p>
          </table:table-cell>
        </table:table-row>
        <table:table-row table:style-name="Tabella5.1">
          <table:table-cell table:style-name="Tabella5.A1" office:value-type="string">
            <text:p text:style-name="P73">Maggiore 5</text:p>
          </table:table-cell>
          <table:table-cell table:style-name="Tabella5.B1" office:value-type="string">
            <text:p text:style-name="P73">70</text:p>
          </table:table-cell>
        </table:table-row>
        <text:soft-page-break/>
        <table:table-row table:style-name="Tabella5.1">
          <table:table-cell table:style-name="Tabella5.A1" office:value-type="string">
            <text:p text:style-name="P73">Coinvolgimento trasversale allievi istituto</text:p>
          </table:table-cell>
          <table:table-cell table:style-name="Tabella5.B1" office:value-type="string">
            <text:p text:style-name="P73">100</text:p>
          </table:table-cell>
        </table:table-row>
      </table:table>
      <text:p text:style-name="P77"/>
      <text:list xml:id="list155557365222355" text:continue-numbering="true" text:style-name="WW8Num9">
        <text:list-item>
          <text:p text:style-name="P89">Contributo all’inclusione sociale e all’integrazione fra gruppi </text:p>
        </text:list-item>
      </text:list>
      <text:p text:style-name="P77"/>
      <table:table table:name="Tabella6" table:style-name="Tabella6">
        <table:table-column table:style-name="Tabella6.A"/>
        <table:table-column table:style-name="Tabella6.B"/>
        <table:table-row table:style-name="Tabella6.1">
          <table:table-cell table:style-name="Tabella6.A1" office:value-type="string">
            <text:p text:style-name="P75">Ricaduta </text:p>
          </table:table-cell>
          <table:table-cell table:style-name="Tabella6.B1" office:value-type="string">
            <text:p text:style-name="P75">PUNTI</text:p>
          </table:table-cell>
        </table:table-row>
        <table:table-row table:style-name="Tabella6.1">
          <table:table-cell table:style-name="Tabella6.A1" office:value-type="string">
            <text:p text:style-name="P73">Piccola </text:p>
          </table:table-cell>
          <table:table-cell table:style-name="Tabella6.B1" office:value-type="string">
            <text:p text:style-name="P73">0</text:p>
          </table:table-cell>
        </table:table-row>
        <table:table-row table:style-name="Tabella6.1">
          <table:table-cell table:style-name="Tabella6.A1" office:value-type="string">
            <text:p text:style-name="P73">Media</text:p>
          </table:table-cell>
          <table:table-cell table:style-name="Tabella6.B1" office:value-type="string">
            <text:p text:style-name="P73">40</text:p>
          </table:table-cell>
        </table:table-row>
        <table:table-row table:style-name="Tabella6.1">
          <table:table-cell table:style-name="Tabella6.A1" office:value-type="string">
            <text:p text:style-name="P73">Grande</text:p>
          </table:table-cell>
          <table:table-cell table:style-name="Tabella6.B1" office:value-type="string">
            <text:p text:style-name="P73">70</text:p>
          </table:table-cell>
        </table:table-row>
        <table:table-row table:style-name="Tabella6.1">
          <table:table-cell table:style-name="Tabella6.A1" office:value-type="string">
            <text:p text:style-name="P73">Coinvolgimento trasversale allievi istituto</text:p>
          </table:table-cell>
          <table:table-cell table:style-name="Tabella6.B1" office:value-type="string">
            <text:p text:style-name="P73">100</text:p>
          </table:table-cell>
        </table:table-row>
      </table:table>
      <text:p text:style-name="P22"/>
      <text:list xml:id="list2416555908" text:style-name="WW8Num12">
        <text:list-item>
          <text:p text:style-name="P94">Scansione oraria ed orario lezioni <text:s/>della prima settimana</text:p>
        </text:list-item>
      </text:list>
      <text:p text:style-name="P34"><text:span text:style-name="T30">Il Dirigente illustra la normativa relativa alla riduzione dell’orario scolastico per motivi di forza maggiore. La CM 243/79 stabilisce che la riduzione oraria per motivi estranei alla didattica nelle scuole con orario di 6 ore può essere attuata alla prima e all’ultima ora e in via eccezionale alla penultima ora. La riduzione non dovrà superare i 10 minuti totali e dovrà riferirsi alle classi che presentano il problema. Nel nostro Istituto i ragazzi provengono per la maggioranza dalla periferia e necessitano del servizio di trasporto dello scuolabus organizzato dall’amministrazione comunale. Inoltre i ragazzi che usufruiscono del tempo scuola di 36 h, che sono distribuiti su tutte le classi, devono recarsi al centro cottura entro le 13,45. Tutto ciò premesso s</text:span>i propone <text:span text:style-name="T32">di decurtare la sesta ora di 10 minuti secondo la seguente scansione oraria in modo da poter ovviare alle problematiche logistiche ed organizzative dell’amministrazione</text:span></text:p>
      <text:p text:style-name="P37">ARTICOLAZIONE ORARIA</text:p>
      <text:p text:style-name="P38">di <text:span text:style-name="T25">60</text:span> min./h</text:p>
      <text:p text:style-name="P22"><text:span text:style-name="T19">Temp</text:span><text:span text:style-name="T21">o 30 ore ( orario solo mattutino)</text:span></text:p>
      <text:p text:style-name="P24">da lunedì a venerdì dalle ore 7,55 alle ore 13,<text:span text:style-name="T25">45</text:span></text:p>
      <text:p text:style-name="P24">1°<text:tab/>7,55 <text:s text:c="2"/>- <text:s/>8,5<text:span text:style-name="T31">5 </text:span></text:p>
      <text:p text:style-name="P24">2°<text:tab/>8,5<text:span text:style-name="T25">0</text:span> <text:s text:c="2"/>- <text:s/>9,<text:span text:style-name="T25">55</text:span><text:tab/></text:p>
      <text:p text:style-name="P24">Int.<text:tab/>9,4<text:span text:style-name="T31">5</text:span> <text:s text:c="2"/>- <text:s/>9,5<text:span text:style-name="T31">5</text:span> <text:s/>(primo intervallo)</text:p>
      <text:p text:style-name="P24">3°<text:tab/>9,5<text:span text:style-name="T31">5</text:span> <text:s/>- <text:s/>10,<text:span text:style-name="T25">55</text:span><text:tab/></text:p>
      <text:p text:style-name="P24">4°<text:tab/>10,4<text:span text:style-name="T31">5</text:span> - <text:s/>11,<text:span text:style-name="T25">55</text:span></text:p>
      <text:p text:style-name="P24"><text:soft-page-break/>Int<text:tab/>11,<text:span text:style-name="T25">45</text:span> - 11,<text:span text:style-name="T25">55</text:span> ( secondo intervallo)</text:p>
      <text:p text:style-name="P24">5° <text:tab/>11,<text:span text:style-name="T25">55</text:span> - 12,<text:span text:style-name="T25">55</text:span> <text:s/></text:p>
      <text:p text:style-name="P24">6°<text:tab/>12,<text:span text:style-name="T25">55</text:span> – 13,<text:span text:style-name="T25">45</text:span> <text:span text:style-name="T25">ora di 50 minuti</text:span></text:p>
      <text:p text:style-name="P22"/>
      <text:p text:style-name="P39">Tempo 36 ore (orario mattutino più due rientri pomeridiani LUNEDI’ E <text:span text:style-name="T26">MERCOLE</text:span>DI’)</text:p>
      <text:p text:style-name="P22">lunedì e <text:span text:style-name="T26">mercoledì</text:span> dalle ore 7,55 alle ore 16,<text:span text:style-name="T26">40</text:span></text:p>
      <text:p text:style-name="P25">da lunedì a venerdì dalle ore 7,55 alle ore 13,<text:span text:style-name="T25">45</text:span></text:p>
      <text:p text:style-name="P25">1°<text:tab/>7,55 <text:s text:c="2"/>- <text:s/>8,5<text:span text:style-name="T31">5 </text:span></text:p>
      <text:p text:style-name="P25">2°<text:tab/>8,5<text:span text:style-name="T25">0</text:span> <text:s text:c="2"/>- <text:s/>9,<text:span text:style-name="T25">55</text:span><text:tab/></text:p>
      <text:p text:style-name="P25">Int.<text:tab/>9,4<text:span text:style-name="T31">5</text:span> <text:s text:c="2"/>- <text:s/>9,5<text:span text:style-name="T31">5</text:span> <text:s/>(primo intervallo)</text:p>
      <text:p text:style-name="P25">3°<text:tab/>9,5<text:span text:style-name="T31">5</text:span> <text:s/>- <text:s/>10,<text:span text:style-name="T25">55</text:span><text:tab/></text:p>
      <text:p text:style-name="P25">4°<text:tab/>10,4<text:span text:style-name="T31">5</text:span> - <text:s/>11,<text:span text:style-name="T25">55</text:span></text:p>
      <text:p text:style-name="P25">Int<text:tab/>11,<text:span text:style-name="T25">45</text:span> - 11,<text:span text:style-name="T25">55</text:span> ( secondo intervallo)</text:p>
      <text:p text:style-name="P25">5° <text:tab/>11,<text:span text:style-name="T25">55</text:span> - 12,<text:span text:style-name="T25">55</text:span> <text:s/></text:p>
      <text:p text:style-name="P25">6°<text:tab/>12,<text:span text:style-name="T25">55</text:span> – 13,<text:span text:style-name="T25">45</text:span> <text:span text:style-name="T25">ora di 50 minuti</text:span></text:p>
      <text:p text:style-name="P24"><text:span text:style-name="T31">M</text:span>ensa<text:tab/>13,<text:span text:style-name="T26">45</text:span> – 14,<text:span text:style-name="T26">45</text:span><text:tab/><text:span text:style-name="T20">( c/o CENTRO COTTURA)</text:span></text:p>
      <text:p text:style-name="P24">7°<text:tab/>14,<text:span text:style-name="T26">45</text:span> – 15,<text:span text:style-name="T26">45</text:span></text:p>
      <text:p text:style-name="P24">8°<text:tab/>15,<text:span text:style-name="T26">45</text:span> – 16,<text:span text:style-name="T26">45</text:span></text:p>
      <text:p text:style-name="P22"/>
      <text:p text:style-name="P22">A seguito di questa articolazione oraria i docenti <text:s/><text:span text:style-name="T26">e gli alunni non saranno tenuti al recupero dei minuti dell’ultima ora .</text:span></text:p>
      <text:p text:style-name="P110"><text:span text:style-name="T51">Il Dirigente presenterà la delibera del Collegio al Consiglio di Istituto per gli atti di sua competenza.</text:span></text:p>
      <text:p text:style-name="P26">Il Dirigente Scolastico propone <text:span text:style-name="T41">per </text:span>il 16.09.2019 l’ingresso per le classi prime della sc. Sec di 1* o alle 9,00. Tutte le classi della sc. Sec. Di 1° svolgeranno <text:s/>per le prime due settimane di scuola il seguente orario 7,55-11,55. I docenti saranno a disposizione per coprire i numerosi docenti assenti.</text:p>
      <text:p text:style-name="P109">Nella scuola primaria, la prima settimana, <text:s/>le scuole effettueranno il regolare orario antimeridiano, ad eccezione delle classi prime di Cascine e del Pozzale che il primo giorno <text:s/>entreranno alle ore 9.00.</text:p>
      <text:p text:style-name="P117">Nella scuola dell’infanzia,la prima settimana, le sezioni svolgeranno orario antimeridiano.</text:p>
      <text:p text:style-name="P40"/>
      <text:p text:style-name="P11"/>
      <text:p text:style-name="P14"><text:span text:style-name="T41">9</text:span>. Nomina dei tutor per i neo-immessi</text:p>
      <text:p text:style-name="P35"><text:soft-page-break/>IL Dirigente scol<text:span text:style-name="T27">a</text:span>stico presenta i docenti neo-immessi della scuola sec. Di 1*:</text:p>
      <text:p text:style-name="P35">Di Donato Luigi (docente di lettere)</text:p>
      <text:p text:style-name="P35">Fabbri Cristina (docente di lettere)</text:p>
      <text:p text:style-name="P35">Grassi <text:s/>Donella (docente di lettere)</text:p>
      <text:p text:style-name="P35">Ramacciotti <text:span text:style-name="T64">Paolo </text:span>(docente di tecnologia)</text:p>
      <text:p text:style-name="P35">Nassi Cristina (docente di francese)</text:p>
      <text:p text:style-name="P52"><text:span text:style-name="T49">Ne</text:span><text:span text:style-name="T50">o</text:span><text:span text:style-name="T49">immessi della scuola p</text:span><text:span text:style-name="T61">rimaria: </text:span><text:span text:style-name="T62">Bencivenga Filomena; Di Grazia Renata</text:span></text:p>
      <text:p text:style-name="P42"/>
      <text:p text:style-name="P15">10. Attività alternativa alla religione</text:p>
      <text:p text:style-name="P36">Il Dirigente <text:span text:style-name="T42">facendo riferimento agli accordi tra Stato e santa Sede ribadisce che le </text:span>ore di attività alternativa possono essere attribuite, secondo l’ordine di seguito riportato, a:</text:p>
      <text:p text:style-name="P69">A. personale interamente o parzialmente a disposizione della scuola;</text:p>
      <text:p text:style-name="P69">B. docenti dichiaratisi disponibili ad effettuare ore eccedenti rispetto all’orario d’obbligo;</text:p>
      <text:p text:style-name="P69">C.  personale supplente già titolare di altro contratto con il quale viene stipulato apposito contratto a completamento dell’orario d’obbligo;</text:p>
      <text:p text:style-name="P70">D. in via del tutto residuale, personale supplente appositamente assunto.</text:p>
      <text:p text:style-name="P43"><text:span text:style-name="T44">Tuttavia è necessario sottolineare che </text:span><text:span text:style-name="T59">i docenti della scuola dell’infanzia e della primaria </text:span>non possono superare, con il conferimento delle ore eccedenti, un orario di servizio di 24 ore settimanali, <text:span text:style-name="T42">per cui in caso di impossibilità il Dirigente può nominare un docente di alternativa</text:span>.</text:p>
      <text:p text:style-name="P44">Per la scuola secondaria, il Dirigente chiede di deliberare qualsiasi classe di concorso per il docente di alternativa.</text:p>
      <text:p text:style-name="P48">11. Individuazione delle aree per le funzioni strumentali</text:p>
      <text:p text:style-name="P104">Il Dirigente, viste le rendicontazioni dei diversi gruppi di lavoro e viste le caratteristiche della popolazione scolastica dell’Istituto, propone le seguenti aree di intervento: </text:p>
      <text:p text:style-name="P106"><text:span text:style-name="T43">area Inclusione: </text:span></text:p>
      <text:list xml:id="list1744894328" text:style-name="L2">
        <text:list-item>
          <text:p text:style-name="P105">Handicap (<text:span text:style-name="T60">3</text:span> docenti <text:span text:style-name="T60">preferibilmente</text:span> uno <text:span text:style-name="T60">dell’infanzia,</text:span> <text:span text:style-name="T60">uno </text:span>della primaria e uno della secondaria); </text:p>
        </text:list-item>
        <text:list-item>
          <text:p text:style-name="P105"><text:soft-page-break/>Disagio (3 docenti: <text:span text:style-name="T60">preferibilmente</text:span> <text:span text:style-name="T43">uno dell’infanzia, uno della primaria e uno della secondaria); </text:span></text:p>
        </text:list-item>
        <text:list-item>
          <text:p text:style-name="P105"><text:span text:style-name="T43">Intercultura (3 docenti: preferibilmente uno dell’infanzia, uno della primaria; uno della secondaria).</text:span></text:p>
        </text:list-item>
      </text:list>
      <text:p text:style-name="P107"><text:span text:style-name="T2">AREA POFT: </text:span>(poft, RAV, Invalsi) </text:p>
      <text:list xml:id="list3841470081" text:style-name="L3">
        <text:list-item>
          <text:p text:style-name="P111"><text:span text:style-name="T56">3 f</text:span><text:span text:style-name="T57">igure strumentali</text:span><text:span text:style-name="T56">: uno dell’infanzia, uno della primaria; uno della secondaria</text:span></text:p>
        </text:list-item>
      </text:list>
      <text:p text:style-name="P46">12. Previsione della figura di Animatore digitale</text:p>
      <text:p text:style-name="P4"><text:span text:style-name="T48">Il </text:span><text:span text:style-name="Strong_20_Emphasis"><text:span text:style-name="Emphasis"><text:span text:style-name="T48">Piano Nazionale Scuola digitale</text:span></text:span></text:span><text:span text:style-name="T48">, adottato dal 27 ottobre 2015, contiene la figura dell’Animatore digitale che ha il compito di </text:span><text:span text:style-name="T47">affianca</text:span><text:span text:style-name="T48">re</text:span><text:span text:style-name="T47"> il Dirigente e il Direttore dei Servizi Amministrativi (DSGA) nella </text:span><text:span text:style-name="Strong_20_Emphasis"><text:span text:style-name="T47">progettazione e realizzazione dei progetti di innovazione digitale contenuti nel PNSD. </text:span></text:span><text:span text:style-name="Strong_20_Emphasis"><text:span text:style-name="T48">L’animatore digitale</text:span></text:span><text:span text:style-name="T47"> è un </text:span><text:span text:style-name="Strong_20_Emphasis"><text:span text:style-name="T47">docente della scuola </text:span></text:span><text:span text:style-name="Strong_20_Emphasis"><text:span text:style-name="T48">perché richiede un radicamento forte</text:span></text:span><text:span text:style-name="T47"> nella scuola, una conoscenza del PTOF e della comunità scolastica.</text:span></text:p>
      <text:p text:style-name="P45">Il Dirigente chiede la disponibilità dei docenti a ricoprire un simile incarico.</text:p>
      <text:p text:style-name="P47">13. Attivazione dell’indirizzo musicale per la scuola secondaria</text:p>
      <text:p text:style-name="P49">Nell’Istituto sono presenti 3 classi con progetto musicale: una 3<text:span text:style-name="T58">a</text:span> e due 1e, finora il progetto si realizzava grazie alla risorsa di un potenziamento di musica. Ma quest’anno l’USR non ha confermato la cattedra per cui le tre classi graveranno economicamente in parte sulle dotazioni ordinarie, si chiede pertanto una delibera per richiedere nei tempi opportuni l’attivazione dell’indirizzo musicale.</text:p>
      <text:p text:style-name="P41"/>
      <text:p text:style-name="P28"/>
      <text:p text:style-name="P27"/>
      <text:p text:style-name="P28"/>
      <text:list xml:id="list2685549360" text:style-name="L1">
        <text:list-header>
          <text:p text:style-name="P100"/>
        </text:list-header>
      </text:list>
      <text:p text:style-name="P22"/>
      <text:p text:style-name="P66">Allegati :</text:p>
      <text:list xml:id="list1554275170" text:style-name="WW8Num10">
        <text:list-item>
          <text:p text:style-name="P102">Piano Annuale delle attività</text:p>
        </text:list-item>
      </text:list>
      <text:p text:style-name="P23"><text:span text:style-name="T10"><text:s text:c="74"/></text:span><text:span text:style-name="T28">Firmato</text:span></text:p>
      <text:p text:style-name="P29"><text:span text:style-name="T9"><text:s text:c="83"/></text:span>Il Dirigente Scolastico</text:p>
      <text:p text:style-name="P29"><text:span text:style-name="T9"><text:s text:c="80"/></text:span>Dott. Salvatore<text:span text:style-name="T26"> Picerno</text:span></text:p>
      <text:p text:style-name="P16"/>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Wingdings" svg:font-family="Wingdings" style:font-pitch="variable" style:font-charset="x-symbol"/>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Lohit Devanagari1" svg:font-family="'Lohit Devanagari'"/>
    <style:font-face style:name="Courier New" svg:font-family="'Courier New'" style:font-family-generic="modern"/>
    <style:font-face style:name="Courier New1" svg:font-family="'Courier New'" style:font-family-generic="modern" style:font-pitch="fixed"/>
    <style:font-face style:name="Courier New2" svg:font-family="'Courier New'" style:font-adornments="Normale" style:font-family-generic="modern" style:font-pitch="fixed"/>
    <style:font-face style:name="Calibri" svg:font-family="Calibri" style:font-family-generic="roman" style:font-pitch="variable"/>
    <style:font-face style:name="Century Schoolbook" svg:font-family="'Century Schoolbook'" style:font-family-generic="roman" style:font-pitch="variable"/>
    <style:font-face style:name="Century Schoolbook L" svg:font-family="'Century Schoolbook L'" style:font-family-generic="roman" style:font-pitch="variable"/>
    <style:font-face style:name="DejaVu Sans Light1" svg:font-family="'DejaVu Sans Light'"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1" svg:font-family="Calibri" style:font-family-generic="swiss" style:font-pitch="variable"/>
    <style:font-face style:name="DejaVu Sans Light" svg:font-family="'DejaVu Sans Light'"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Calibri2" svg:font-family="Calibri" style:font-family-generic="system" style:font-pitch="variable"/>
    <style:font-face style:name="DejaVu Sans Light2" svg:font-family="'DejaVu Sans Light'"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Micro Hei" svg:font-family="'WenQuanYi Micro Hei'"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WenQuanYi Micro Hei"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letter-kerning="true" style:font-name-asian="WenQuanYi Micro Hei"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WenQuanYi Micro Hei" style:font-family-asian="'WenQuanYi Micro Hei'"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Default" style:family="paragraph">
      <style:paragraph-properties fo:orphans="2" fo:widows="2" style:text-autospace="none"/>
      <style:text-properties fo:color="#00000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Paragrafo_20_elenco" style:display-name="Paragrafo elenco" style:family="paragraph" style:parent-style-name="Standard">
      <style:paragraph-properties fo:margin-left="1.249cm" fo:margin-right="0cm" fo:text-indent="0cm" style:auto-text-indent="false"/>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weight="bold" style:font-weight-asian="bold" style:font-weight-complex="bold"/>
    </style:style>
    <style:style style:name="Corpo_20_del_20_testo_20_2" style:display-name="Corpo del testo 2" style:family="paragraph" style:parent-style-name="Standard">
      <style:paragraph-properties fo:text-align="justify" style:justify-single-word="false"/>
    </style:style>
    <style:style style:name="Rientro_20_corpo_20_del_20_testo_20_3" style:display-name="Rientro corpo del testo 3" style:family="paragraph" style:parent-style-name="Standard">
      <style:paragraph-properties fo:margin-left="0.499cm" fo:margin-right="0cm" fo:margin-top="0cm" fo:margin-bottom="0.212cm" loext:contextual-spacing="false" fo:text-indent="0cm" style:auto-text-indent="false"/>
      <style:text-properties fo:font-size="8pt" style:font-size-asian="8pt" style:font-size-complex="8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loext:contextual-spacing="false" fo:line-height="100%" fo:text-align="center" style:justify-single-word="false" text:number-lines="false" text:line-number="0">
        <style:tab-stops>
          <style:tab-stop style:position="8.5cm" style:type="center"/>
          <style:tab-stop style:position="17cm" style:type="right"/>
        </style:tab-stops>
      </style:paragraph-properties>
      <style:text-properties fo:font-size="10pt" fo:font-weight="bold"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DocumentMap"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it" fo:country="IT" style:font-name-asian="Times New Roman1" style:font-family-asian="'Times New Roman'" style:font-family-generic-asian="system" style:font-pitch-asian="variable" style:font-size-asian="11pt" style:language-asian="it" style:country-asian="IT" style:font-name-complex="Calibri2" style:font-family-complex="Calibri" style:font-family-generic-complex="system" style:font-pitch-complex="variable" style:font-size-complex="11pt" style:language-complex="ar" style:country-complex="SA"/>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text-properties style:font-name="Liberation Serif" fo:font-family="'Liberation Serif'" style:font-family-generic="roman" style:font-pitch="variable" fo:font-size="12pt" fo:language="it" fo:country="IT" style:letter-kerning="true" style:font-name-asian="WenQuanYi Micro Hei" style:font-family-asian="'WenQuanYi Micro Hei'" style:font-family-generic-asian="system" style:font-pitch-asian="variable" style:font-size-asian="12pt" style:language-asian="zh" style:country-asian="CN" style:font-name-complex="Liberation Serif1" style:font-family-complex="'Liberation Serif'" style:font-family-generic-complex="system" style:font-pitch-complex="variable" style:font-size-complex="12pt" style:language-complex="hi" style:country-complex="IN" fo:hyphenate="false" fo:hyphenation-remain-char-count="2" fo:hyphenation-push-char-count="2"/>
    </style:style>
    <style:style style:name="WW8Num4z0" style:family="text">
      <style:text-properties style:font-name="Calibri1" fo:font-family="Calibri" style:font-family-generic="swiss" style:font-pitch="variable" style:font-name-asian="Arial Unicode MS" style:font-family-asian="'Arial Unicode MS'" style:font-family-generic-asian="swiss" style:font-pitch-asian="variable" style:font-name-complex="Calibri1" style:font-family-complex="Calibri" style:font-family-generic-complex="swiss" style:font-pitch-complex="variable" style:font-weight-complex="bold"/>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18z0" style:family="text">
      <style:text-properties style:font-name="Calibri1" fo:font-family="Calibri" style:font-family-generic="swiss" style:font-pitch="variable" style:font-name-asian="Arial Unicode MS" style:font-family-asian="'Arial Unicode MS'" style:font-family-generic-asian="swiss" style:font-pitch-asian="variable" style:font-name-complex="Calibri1" style:font-family-complex="Calibri" style:font-family-generic-complex="swiss" style:font-pitch-complex="variable" style:font-weight-complex="bold"/>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7z0" style:family="text">
      <style:text-properties style:font-name="Calibri1" fo:font-family="Calibri" style:font-family-generic="swiss" style:font-pitch="variable" fo:font-weight="bold" style:font-name-asian="Arial Unicode MS" style:font-family-asian="'Arial Unicode MS'" style:font-family-generic-asian="swiss" style:font-pitch-asian="variable" style:font-weight-asian="bold" style:font-name-complex="Calibri1" style:font-family-complex="Calibri" style:font-family-generic-complex="swiss" style:font-pitch-complex="variable" style:font-weight-complex="bold"/>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15z0" style:family="text">
      <style:text-properties style:font-name="Symbol" fo:font-family="Symbol" style:font-family-generic="roman" style:font-pitch="variable" style:font-name-asian="Arial Unicode MS" style:font-family-asian="'Arial Unicode MS'" style:font-family-generic-asian="swiss" style:font-pitch-asian="variable" style:font-name-complex="Symbol" style:font-family-complex="Symbol" style:font-family-generic-complex="roman" style:font-pitch-complex="variable"/>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Strong_20_Emphasis" style:display-name="Strong Emphasis" style:family="text">
      <style:text-properties fo:font-weight="bold" style:font-weight-asian="bold" style:font-weight-complex="bold"/>
    </style:style>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9z0" style:family="text">
      <style:text-properties fo:font-size="12pt" fo:font-weight="bold" style:font-size-asian="12pt" style:font-weight-asian="bold" style:font-size-complex="12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21z0" style:family="text">
      <style:text-properties fo:font-weight="bold" style:font-weight-asian="bold"/>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8z0" style:family="text">
      <style:text-properties style:font-name="Calibri1" fo:font-family="Calibri" style:font-family-generic="swiss" style:font-pitch="variable" style:font-name-asian="Calibri1" style:font-family-asian="Calibri" style:font-family-generic-asian="swiss" style:font-pitch-asian="variable" style:font-name-complex="Times New Roman" style:font-family-complex="'Times New Roman'" style:font-family-generic-complex="roman"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Numbering_20_Symbols" style:display-name="Numbering Symbols" style:family="text"/>
    <style:style style:name="Emphasis" style:family="text">
      <style:text-properties fo:font-style="italic" style:font-style-asian="italic" style:font-style-complex="italic"/>
    </style:style>
    <style:style style:name="Default_20_Paragraph_20_Font" style:display-name="Default Paragraph Font"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8z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18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18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18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18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text:list-tab-stop-position="1.884cm" fo:text-indent="-0.635cm" fo:margin-left="1.884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3.154cm" fo:text-indent="-0.635cm" fo:margin-left="3.1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4.424cm" fo:text-indent="-0.318cm" fo:margin-left="4.424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5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5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5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6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6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6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6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9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9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9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9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9z0"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9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9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9z0"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2" text:style-name="WW8Num14z1"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4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4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1.249cm" fo:text-indent="-0.635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318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318cm" fo:margin-left="6.35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318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format="1" text:start-value="8">
        <style:list-level-properties text:list-level-position-and-space-mode="label-alignment">
          <style:list-level-label-alignment text:label-followed-by="listtab" fo:text-indent="-0.635cm" fo:margin-left="1.27cm"/>
        </style:list-level-properties>
      </text:list-level-style-number>
      <text:list-level-style-number text:level="2" text:style-name="WW8Num12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2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2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21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1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1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1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1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fo:text-indent="-0.635cm" fo:margin-left="1.27cm"/>
        </style:list-level-properties>
        <style:text-properties style:font-name="Calibri1"/>
      </text:list-level-style-bullet>
      <text:list-level-style-bullet text:level="2" text:style-name="WW8Num8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8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8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8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10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style:font-name="Courier New2"/>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style:font-name="Courier New2"/>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style:font-name="Courier New2"/>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19-09-09T20:33:06.080063794</meta:creation-date>
    <dc:date>2019-09-12T15:55:20.311000000</dc:date>
    <meta:editing-duration>PT26M24S</meta:editing-duration>
    <meta:editing-cycles>10</meta:editing-cycles>
    <meta:generator>LibreOffice/6.3.0.4$Windows_X86_64 LibreOffice_project/057fc023c990d676a43019934386b85b21a9ee99</meta:generator>
    <meta:document-statistic meta:table-count="6" meta:image-count="1" meta:object-count="0" meta:page-count="10" meta:paragraph-count="224" meta:word-count="2353" meta:character-count="15798" meta:non-whitespace-character-count="13383"/>
  </office:meta>
</office:document-meta>
</file>