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Pictures/10000201000001F00000023024FC4A0CAD99ED0E.png" manifest:media-type="image/png"/>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Lohit Devanagari1" svg:font-family="'Lohit Devanagari'"/>
    <style:font-face style:name="Liberation Serif" svg:font-family="'Liberation Serif'" style:font-family-generic="roman" style:font-pitch="variable"/>
    <style:font-face style:name="Liberation Sans" svg:font-family="'Liberation Sans'" style:font-family-generic="swiss" style:font-pitch="variable"/>
    <style:font-face style:name="Lohit Devanagari" svg:font-family="'Lohit Devanagari'" style:font-family-generic="system" style:font-pitch="variable"/>
    <style:font-face style:name="Noto Sans CJK SC" svg:font-family="'Noto Sans CJK SC'" style:font-family-generic="system" style:font-pitch="variable"/>
  </office:font-face-decls>
  <office:automatic-styles>
    <style:style style:name="Tabella2" style:family="table">
      <style:table-properties style:width="17cm" table:align="margins"/>
    </style:style>
    <style:style style:name="Tabella2.A" style:family="table-column">
      <style:table-column-properties style:column-width="2cm" style:rel-column-width="7710*"/>
    </style:style>
    <style:style style:name="Tabella2.B" style:family="table-column">
      <style:table-column-properties style:column-width="13cm" style:rel-column-width="50113*"/>
    </style:style>
    <style:style style:name="Tabella2.C" style:family="table-column">
      <style:table-column-properties style:column-width="2cm" style:rel-column-width="7712*"/>
    </style:style>
    <style:style style:name="P1" style:family="paragraph" style:parent-style-name="Standard">
      <style:paragraph-properties fo:text-align="center" style:justify-single-word="false"/>
      <style:text-properties officeooo:paragraph-rsid="00044902"/>
    </style:style>
    <style:style style:name="P2" style:family="paragraph" style:parent-style-name="Standard">
      <style:text-properties officeooo:rsid="0024f650" officeooo:paragraph-rsid="0024f650"/>
    </style:style>
    <style:style style:name="P3" style:family="paragraph" style:parent-style-name="Table_20_Contents">
      <style:paragraph-properties fo:text-align="center" style:justify-single-word="false"/>
    </style:style>
    <style:style style:name="P4" style:family="paragraph" style:parent-style-name="Header">
      <style:text-properties officeooo:paragraph-rsid="001f5164"/>
    </style:style>
    <style:style style:name="P5" style:family="paragraph" style:parent-style-name="Destinatari">
      <style:text-properties officeooo:rsid="0025f4c0" officeooo:paragraph-rsid="0025f4c0"/>
    </style:style>
    <style:style style:name="P6" style:family="paragraph" style:parent-style-name="Oggetto">
      <style:text-properties fo:font-weight="bold" officeooo:paragraph-rsid="000b5aa9" style:font-weight-asian="bold" style:font-weight-complex="bold"/>
    </style:style>
    <style:style style:name="P7" style:family="paragraph" style:parent-style-name="Destinatari">
      <style:text-properties fo:font-weight="bold" officeooo:rsid="0024f650" officeooo:paragraph-rsid="0025f4c0" style:font-size-asian="10.5pt"/>
    </style:style>
    <style:style style:name="P8" style:family="paragraph" style:parent-style-name="Destinatari">
      <style:text-properties fo:font-weight="bold" officeooo:rsid="0025f4c0" officeooo:paragraph-rsid="0025f4c0" style:font-size-asian="10.5pt"/>
    </style:style>
    <style:style style:name="P9" style:family="paragraph" style:parent-style-name="Signature">
      <style:text-properties fo:font-size="8pt" style:font-size-asian="8pt" style:font-size-complex="8pt"/>
    </style:style>
    <style:style style:name="P10" style:family="paragraph" style:parent-style-name="Standard">
      <style:text-properties officeooo:rsid="00234f42" officeooo:paragraph-rsid="00234f42"/>
    </style:style>
    <style:style style:name="P11" style:family="paragraph" style:parent-style-name="Standard" style:list-style-name="L1">
      <style:text-properties officeooo:rsid="00234f42" officeooo:paragraph-rsid="00234f42"/>
    </style:style>
    <style:style style:name="P12" style:family="paragraph" style:parent-style-name="Standard" style:list-style-name="L1">
      <style:text-properties officeooo:rsid="0024f650" officeooo:paragraph-rsid="0024f650"/>
    </style:style>
    <style:style style:name="T1" style:family="text">
      <style:text-properties fo:font-weight="bold" style:font-size-asian="10.5pt"/>
    </style:style>
    <style:style style:name="T2" style:family="text">
      <style:text-properties fo:font-weight="bold" officeooo:rsid="0024f650" style:font-size-asian="10.5pt"/>
    </style:style>
    <style:style style:name="T3" style:family="text">
      <style:text-properties fo:font-weight="bold" officeooo:rsid="0025f4c0" style:font-size-asian="10.5pt"/>
    </style:style>
    <style:style style:name="T4" style:family="text">
      <style:text-properties officeooo:rsid="00211b66"/>
    </style:style>
    <style:style style:name="T5" style:family="text">
      <style:text-properties officeooo:rsid="00234f42"/>
    </style:style>
    <style:style style:name="T6" style:family="text">
      <style:text-properties officeooo:rsid="0024f650"/>
    </style:style>
    <style:style style:name="T7" style:family="text">
      <style:text-properties officeooo:rsid="0025f4c0"/>
    </style:style>
    <style:style style:name="T8" style:family="text">
      <style:text-properties officeooo:rsid="002709a9"/>
    </style:style>
    <style:style style:name="T9" style:family="text">
      <style:text-properties officeooo:rsid="0028c252"/>
    </style:style>
    <style:style style:name="T10" style:family="text">
      <style:text-properties officeooo:rsid="00299307"/>
    </style:style>
    <style:style style:name="T11" style:family="text">
      <style:text-properties officeooo:rsid="0029c430"/>
    </style:style>
    <style:style style:name="fr1" style:family="graphic" style:parent-style-name="Graphics">
      <style:graphic-properties style:vertical-pos="top" style:vertical-rel="baseline" style:horizontal-pos="center" style:horizontal-rel="paragraph" style:mirror="none" fo:clip="rect(0cm, 0cm, 0cm, 0cm)" draw:luminance="0%" draw:contrast="0%" draw:red="0%" draw:green="0%" draw:blue="0%" draw:gamma="100%" draw:color-inversion="false" draw:image-opacity="100%" draw:color-mode="standard"/>
    </style:style>
    <text:list-style style:name="L1">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able:table table:name="Tabella2" table:style-name="Tabella2">
        <table:table-column table:style-name="Tabella2.A"/>
        <table:table-column table:style-name="Tabella2.B"/>
        <table:table-column table:style-name="Tabella2.C"/>
        <table:table-row>
          <table:table-cell office:value-type="string">
            <text:p text:style-name="P3"><draw:frame draw:style-name="fr1" draw:name="Immagine2" text:anchor-type="as-char" svg:width="1.595cm" svg:height="1.801cm" draw:z-index="0"><draw:image xlink:href="Pictures/10000201000001F00000023024FC4A0CAD99ED0E.png" xlink:type="simple" xlink:show="embed" xlink:actuate="onLoad" loext:mime-type="image/png"/></draw:frame></text:p>
          </table:table-cell>
          <table:table-cell office:value-type="string">
            <text:p text:style-name="P4">Istituto Comprensivo Empoli Ovest</text:p>
            <text:p text:style-name="P4">Via Evangelista Torricelli, 58/A – 50053 Empoli (FI)</text:p>
            <text:p text:style-name="P4">Tel. 0571/960158 – 0571/926612 – Fax 0571/926640 C.F. 9104878048<text:span text:style-name="T4">9</text:span></text:p>
            <text:p text:style-name="P4">sito web http://www.istitutocomprensivoempoliovest.edu.it</text:p>
            <text:p text:style-name="P4">e-mail: fiic876002@istruzione.it – pec: fiic876002@pec.istruzione.it </text:p>
          </table:table-cell>
          <table:table-cell office:value-type="string">
            <text:p text:style-name="Table_20_Contents"/>
          </table:table-cell>
        </table:table-row>
      </table:table>
      <text:p text:style-name="P1"/>
      <text:p text:style-name="Standard">Circolare n. <text:span text:style-name="T6">19</text:span> del <text:span text:style-name="T6">25/09</text:span>/2019</text:p>
      <text:p text:style-name="Destinatari">AI DOCENTI <text:span text:style-name="T2">PRIMARIA </text:span><text:span text:style-name="T3">E</text:span><text:span text:style-name="T2"> INFANZIA</text:span></text:p>
      <text:p text:style-name="P7">LORO SEDI</text:p>
      <text:p text:style-name="P5"><text:span text:style-name="T2">A</text:span><text:span text:style-name="T1">L DSGA</text:span></text:p>
      <text:p text:style-name="P8">AL SITO WEB</text:p>
      <text:p text:style-name="Destinatari"/>
      <text:p text:style-name="P6">OGGETTO:<text:tab/><text:span text:style-name="T5">indicazioni per la sostituzione dei docenti assenti. Scuola primaria-infanzia</text:span></text:p>
      <text:p text:style-name="P10">Si comunica che per la sostituzione dei docenti assenti è opportuno rispettare i seguenti criteri indicati in ordine di priorità:</text:p>
      <text:list xml:id="list1445058017" text:style-name="L1">
        <text:list-item>
          <text:p text:style-name="P11">Utilizzo del docente che deve recuperare delle ore usufruite per i permessi brevi.</text:p>
        </text:list-item>
        <text:list-item>
          <text:p text:style-name="P11">Utilizzo del potenziamento per supplenze in caso di assenze fino a 10 giorni. Non è previsto un numero massimo di ore da utilizzare per le sostituzioni.</text:p>
        </text:list-item>
        <text:list-item>
          <text:p text:style-name="P11">Utilizzo della compresenza in base al piano delle sostituzioni (potr<text:span text:style-name="T7">à</text:span> essere previst<text:span text:style-name="T7">a</text:span>, previa disponibilità degli interessati, anche la variazione oraria della compresenza <text:span text:style-name="T8">o</text:span> <text:s/>il cambio turno tra docenti; si precisa che la presenza nella classe di un docente di sostegno non è da considerarsi compresenza, in base al principio della contitolarità dell’insegnante di sostegno (art. 13 <text:span text:style-name="T9">c. </text:span>6 L.104/92).</text:p>
        </text:list-item>
        <text:list-item>
          <text:p text:style-name="P12"><text:span text:style-name="T11">U</text:span>tilizzo di insegnanti disponibili allo svolgimento di ore eccedenti a pagamento o a recupero.</text:p>
        </text:list-item>
        <text:list-item>
          <text:p text:style-name="P11">utilizzo di insegnanti di sostegno in assenza dell’alunno diversamente abile, <text:span text:style-name="T10">in assenza di</text:span> altre soluzioni percorribili, come evidenziato nella Nota ministeriale n 9839 del 08/11/2010 che richiama l’attenzione “sull’opportunità di non ricorrere alla sostituzione dei docenti assenti con personale in servizio su posti di sostegno, salvo casi eccezionali non altrimenti risolvibili”.</text:p>
        </text:list-item>
        <text:list-item>
          <text:p text:style-name="P12">Utilizzo del potenziamento assegnato ad altri plessi, secondo il principio della rotazione e in casi non altrimenti risolvibili.</text:p>
        </text:list-item>
        <text:list-item>
          <text:p text:style-name="P12"><text:span text:style-name="T11">N</text:span>el caso in cui non fosse possibile procedere all’utilizzo di uno dei criteri sopra indicati, al fine di garantire la necessaria sorveglianza delle scolaresche, si procederà alla divisione degli alunni in altre classi a partire da quelle meno numerose.</text:p>
        </text:list-item>
      </text:list>
      <text:p text:style-name="P2">La presente è da considerarsi quale ordine di servizio e pertanto non vi è la necessità di ricorrere, di volta in volta, ad altra forma dispositiva di carattere personale e rimane valida fino ad un eventuale successiva nota.</text:p>
      <text:p text:style-name="Signature">IL DIRIGENTE SCOLASTICO</text:p>
      <text:p text:style-name="Signature">prof. Salvatore Picerno</text:p>
      <text:p text:style-name="P9">Firma autografa sostituita a mezzo stampa <text:line-break/>ai sensi dell'art. 3 comma 2 del D.L. 39/93</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style:font-charset="x-symbol"/>
    <style:font-face style:name="Lohit Devanagari1" svg:font-family="'Lohit Devanagari'"/>
    <style:font-face style:name="Liberation Serif" svg:font-family="'Liberation Serif'" style:font-family-generic="roman" style:font-pitch="variable"/>
    <style:font-face style:name="Liberation Sans" svg:font-family="'Liberation Sans'" style:font-family-generic="swiss" style:font-pitch="variable"/>
    <style:font-face style:name="Lohit Devanagari" svg:font-family="'Lohit Devanagari'" style:font-family-generic="system" style:font-pitch="variable"/>
    <style:font-face style:name="Noto Sans CJK SC" svg:font-family="'Noto Sans CJK SC'"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it" fo:country="IT" style:letter-kerning="true" style:font-name-asian="Noto Sans CJK SC" style:font-size-asian="10.5pt" style:language-asian="zh" style:country-asian="CN" style:font-name-complex="Lohit Devanagari"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style:font-name="Liberation Serif" fo:font-size="12pt" fo:language="it" fo:country="IT" style:letter-kerning="true" style:font-name-asian="Noto Sans CJK SC" style:font-size-asian="10.5pt" style:language-asian="zh" style:country-asian="CN"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199cm" loext:contextual-spacing="false" fo:line-height="115%" fo:text-align="justify"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Lohit Devanagari" style:font-family-complex="'Lohit Devanagari'"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size-asian="12pt" style:font-name-complex="Lohit Devanagari1" style:font-family-complex="'Lohit Devanagari'"/>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ohit Devanagari1" style:font-family-complex="'Lohit Devanagari'"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font-family-complex="'Lohit Devanagari'"/>
    </style:style>
    <style:style style:name="Table_20_Contents" style:display-name="Table Contents" style:family="paragraph" style:parent-style-name="Standard" style:class="extra">
      <style:paragraph-properties text:number-lines="false" text:line-number="0"/>
    </style:style>
    <style:style style:name="Destinatari" style:family="paragraph" style:parent-style-name="Standard">
      <style:paragraph-properties fo:margin-top="0cm" fo:margin-bottom="0cm" loext:contextual-spacing="false" fo:text-align="end" style:justify-single-word="false"/>
      <style:text-properties fo:font-weight="bold" style:font-size-asian="10.5pt"/>
    </style:style>
    <style:style style:name="Oggetto" style:family="paragraph" style:parent-style-name="Standard">
      <style:paragraph-properties fo:margin-left="2.6cm" fo:margin-right="0cm" fo:margin-top="0cm" fo:margin-bottom="0.3cm" loext:contextual-spacing="false" fo:text-align="justify" style:justify-single-word="false" fo:text-indent="-2.6cm" style:auto-text-indent="false">
        <style:tab-stops/>
      </style:paragraph-properties>
      <style:text-properties style:font-size-asian="10.5pt"/>
    </style:style>
    <style:style style:name="Signature" style:family="paragraph" style:parent-style-name="Standard" style:class="text" style:master-page-name="">
      <loext:graphic-properties draw:fill="none" draw:fill-color="#729fcf"/>
      <style:paragraph-properties fo:margin-left="7.999cm" fo:margin-right="0cm" fo:text-align="center" style:justify-single-word="false" fo:text-indent="0cm" style:auto-text-indent="false" style:page-number="auto" fo:background-color="transparent" style:shadow="none" text:number-lines="false" text:line-number="0">
        <style:tab-stops/>
      </style:paragraph-properties>
      <style:text-properties style:font-size-asian="10.5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fo:margin-top="0cm" fo:margin-bottom="0cm" loext:contextual-spacing="false" fo:line-height="100%" fo:text-align="center" style:justify-single-word="false" text:number-lines="false" text:line-number="0">
        <style:tab-stops>
          <style:tab-stop style:position="8.5cm" style:type="center"/>
          <style:tab-stop style:position="17cm" style:type="right"/>
        </style:tab-stops>
      </style:paragraph-properties>
      <style:text-properties fo:font-size="10pt" fo:font-weight="bold" style:font-size-asian="10.5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Numbering_20_Symbols" style:display-name="Numbering Symbols"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9-09-25T13:50:11.200000000</meta:creation-date>
    <meta:editing-duration>PT2M24S</meta:editing-duration>
    <meta:editing-cycles>4</meta:editing-cycles>
    <meta:generator>LibreOffice/6.0.7.3$Linux_X86_64 LibreOffice_project/00m0$Build-3</meta:generator>
    <dc:date>2019-09-25T18:08:52.353532173</dc:date>
    <meta:document-statistic meta:table-count="1" meta:image-count="1" meta:object-count="0" meta:page-count="1" meta:paragraph-count="24" meta:word-count="358" meta:character-count="2437" meta:non-whitespace-character-count="2102"/>
  </office:meta>
</office:document-meta>
</file>