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1F00000023024FC4A0CAD99ED0E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2cm" style:rel-column-width="7710*"/>
    </style:style>
    <style:style style:name="Tabella2.B" style:family="table-column">
      <style:table-column-properties style:column-width="13cm" style:rel-column-width="50113*"/>
    </style:style>
    <style:style style:name="Tabella2.C" style:family="table-column">
      <style:table-column-properties style:column-width="2cm" style:rel-column-width="7712*"/>
    </style:style>
    <style:style style:name="P1" style:family="paragraph" style:parent-style-name="Standard">
      <style:paragraph-properties fo:text-align="center" style:justify-single-word="false"/>
      <style:text-properties officeooo:paragraph-rsid="00044902"/>
    </style:style>
    <style:style style:name="P2" style:family="paragraph" style:parent-style-name="Standard">
      <style:text-properties officeooo:rsid="00107bbb" officeooo:paragraph-rsid="0022c613"/>
    </style:style>
    <style:style style:name="P3" style:family="paragraph" style:parent-style-name="Oggetto">
      <style:text-properties officeooo:paragraph-rsid="000b5aa9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Header">
      <style:text-properties officeooo:paragraph-rsid="001f5164"/>
    </style:style>
    <style:style style:name="P6" style:family="paragraph" style:parent-style-name="Signature">
      <style:text-properties fo:font-size="8pt" officeooo:paragraph-rsid="0022c613" style:font-size-asian="8pt" style:font-size-complex="8pt"/>
    </style:style>
    <style:style style:name="P7" style:family="paragraph" style:parent-style-name="Signature">
      <style:text-properties officeooo:paragraph-rsid="0022c613"/>
    </style:style>
    <style:style style:name="P8" style:family="paragraph" style:parent-style-name="Signature">
      <style:paragraph-properties fo:margin-left="0cm" fo:margin-right="0cm" fo:text-align="start" style:justify-single-word="false" fo:text-indent="0cm" style:auto-text-indent="false"/>
      <style:text-properties officeooo:paragraph-rsid="0022c613"/>
    </style:style>
    <style:style style:name="P9" style:family="paragraph" style:parent-style-name="Standard">
      <style:text-properties fo:font-weight="normal" officeooo:rsid="0022c613" officeooo:paragraph-rsid="0022c613" style:font-weight-asian="normal" style:font-weight-complex="normal"/>
    </style:style>
    <style:style style:name="P10" style:family="paragraph" style:parent-style-name="Standard">
      <style:text-properties fo:font-weight="normal" officeooo:rsid="0023526a" officeooo:paragraph-rsid="0023526a" style:font-weight-asian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20701b"/>
    </style:style>
    <style:style style:name="T3" style:family="text">
      <style:text-properties officeooo:rsid="00223e81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2" table:style-name="Tabella2">
        <table:table-column table:style-name="Tabella2.A"/>
        <table:table-column table:style-name="Tabella2.B"/>
        <table:table-column table:style-name="Tabella2.C"/>
        <table:table-row>
          <table:table-cell office:value-type="string">
            <text:p text:style-name="P4"><draw:frame draw:style-name="fr1" draw:name="Immagine2" text:anchor-type="as-char" svg:width="1.595cm" svg:height="1.801cm" draw:z-index="0"><draw:image xlink:href="Pictures/10000201000001F00000023024FC4A0CAD99ED0E.png" xlink:type="simple" xlink:show="embed" xlink:actuate="onLoad" loext:mime-type="image/png"/></draw:frame></text:p>
          </table:table-cell>
          <table:table-cell office:value-type="string">
            <text:p text:style-name="P5">Istituto Comprensivo Empoli Ovest</text:p>
            <text:p text:style-name="P5">Via Evangelista Torricelli, 58/A – 50053 Empoli (FI)</text:p>
            <text:p text:style-name="P5">Tel. 0571/960158 – 0571/926612 – Fax 0571/926640 C.F. 9104878048<text:span text:style-name="T2">9</text:span></text:p>
            <text:p text:style-name="P5">sito web http://www.istitutocomprensivoempoliovest.edu.it</text:p>
            <text:p text:style-name="P5">e-mail: fiic876002@istruzione.it – pec: fiic876002@pec.istruzione.it </text:p>
          </table:table-cell>
          <table:table-cell office:value-type="string">
            <text:p text:style-name="Table_20_Contents"/>
          </table:table-cell>
        </table:table-row>
      </table:table>
      <text:p text:style-name="P1"/>
      <text:p text:style-name="Standard">Circolare n. <text:span text:style-name="T3">78</text:span> del <text:span text:style-name="T3">08</text:span>/<text:span text:style-name="T3">11</text:span>/2019</text:p>
      <text:p text:style-name="Destinatari">AI DOCENTI <text:span text:style-name="T3">neo immessi in ruolo</text:span></text:p>
      <text:p text:style-name="Destinatari">AL DSGA</text:p>
      <text:p text:style-name="Destinatari">AL SITO WEB</text:p>
      <text:p text:style-name="Destinatari"/>
      <text:p text:style-name="Destinatari"/>
      <text:p text:style-name="P3"><text:span text:style-name="T1">OGGETTO</text:span>:<text:tab/><text:span text:style-name="T3">Corso di formazione docenti neo-immessi in ruolo.</text:span></text:p>
      <text:p text:style-name="P9">I docenti in oggetto sono autorizzati a partecipare al corso di formazione per neo-immessi in ruolo concomitante con il Collegio Docenti; gli stessi dovranno consegnare in segreteria documento che attesti la partecipazione al corso. </text:p>
      <text:p text:style-name="P10">I tutor dei docenti neo-immessi che intendono partecipare all’incontro ne daranno comunicazione alla collaboratrice del D.S. Bettarini, per essere esonerati dalla partecipazione al Collegio.</text:p>
      <text:p text:style-name="P2"/>
      <text:p text:style-name="P7">IL DIRIGENTE SCOLASTICO</text:p>
      <text:p text:style-name="P7">prof. Salvatore Picerno</text:p>
      <text:p text:style-name="P6">Firma autografa sostituita a mezzo stampa <text:line-break/>ai sensi dell'art. 3 comma 2 del D.L. 39/93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line-height="115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stinatari" style:family="paragraph" style:parent-style-name="Standard">
      <style:paragraph-properties fo:margin-top="0cm" fo:margin-bottom="0cm" loext:contextual-spacing="false" fo:text-align="end" style:justify-single-word="false"/>
      <style:text-properties fo:font-weight="bold" style:font-size-asian="10.5pt"/>
    </style:style>
    <style:style style:name="Oggetto" style:family="paragraph" style:parent-style-name="Standard">
      <style:paragraph-properties fo:margin-left="2.6cm" fo:margin-right="0cm" fo:text-align="justify" style:justify-single-word="false" fo:text-indent="-2.6cm" style:auto-text-indent="false">
        <style:tab-stops/>
      </style:paragraph-properties>
    </style:style>
    <style:style style:name="Signature" style:family="paragraph" style:parent-style-name="Standard" style:class="text" style:master-page-name="">
      <loext:graphic-properties draw:fill="none" draw:fill-color="#729fcf"/>
      <style:paragraph-properties fo:margin-left="7.999cm" fo:margin-right="0cm" fo:text-align="center" style:justify-single-word="false" fo:text-indent="0cm" style:auto-text-indent="false" style:page-number="auto" fo:background-color="transparent" style:shadow="none" text:number-lines="false" text:line-number="0">
        <style:tab-stops/>
      </style:paragraph-properties>
      <style:text-properties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04T23:01:26.252957995</meta:creation-date>
    <dc:date>2019-11-08T17:10:04.528181199</dc:date>
    <meta:editing-duration>PT13M43S</meta:editing-duration>
    <meta:editing-cycles>14</meta:editing-cycles>
    <meta:generator>LibreOffice/6.0.7.3$Linux_X86_64 LibreOffice_project/00m0$Build-3</meta:generator>
    <meta:document-statistic meta:table-count="1" meta:image-count="1" meta:object-count="0" meta:page-count="1" meta:paragraph-count="16" meta:word-count="128" meta:character-count="968" meta:non-whitespace-character-count="848"/>
  </office:meta>
</office:document-meta>
</file>