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41B000000AA77EA8DDBCD1A27DB.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Wingdings" svg:font-family="Wingdings" style:font-pitch="variable" style:font-charset="x-symbol"/>
    <style:font-face style:name="Symbol1" svg:font-family="Symbol" style:font-family-generic="roman" style:font-pitch="variable" style:font-charset="x-symbol"/>
    <style:font-face style:name="Wingdings1" svg:font-family="Wingdings" style:font-family-generic="system" style:font-pitch="variable" style:font-charset="x-symbol"/>
    <style:font-face style:name="Lohit Devanagari1" svg:font-family="'Lohit Devanagari'"/>
    <style:font-face style:name="Courier New" svg:font-family="'Courier New'" style:font-family-generic="modern"/>
    <style:font-face style:name="Lohit Hindi" svg:font-family="'Lohit Hindi', 'Times New Roman'" style:font-family-generic="roman"/>
    <style:font-face style:name="Courier New1" svg:font-family="'Courier New'" style:font-family-generic="modern" style:font-pitch="fixed"/>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Sans Light" svg:font-family="'DejaVu Sans Light'"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Micro Hei" svg:font-family="'WenQuanYi Micro Hei'" style:font-family-generic="system" style:font-pitch="variable"/>
  </office:font-face-decls>
  <office:automatic-styles>
    <style:style style:name="P1" style:family="paragraph" style:parent-style-name="Table_20_Contents">
      <style:paragraph-properties fo:margin-top="0cm" fo:margin-bottom="0cm" loext:contextual-spacing="false" style:line-height-at-least="0.141cm" fo:text-align="center" style:justify-single-word="false"/>
      <style:text-properties style:font-name="Verdana" fo:font-size="8pt" officeooo:paragraph-rsid="001c3441" style:font-size-asian="8pt" style:font-name-complex="Verdana" style:font-size-complex="8pt"/>
    </style:style>
    <style:style style:name="P2" style:family="paragraph" style:parent-style-name="Normale_20__28_Web_29_">
      <style:paragraph-properties fo:margin-top="0cm" fo:margin-bottom="0cm" loext:contextual-spacing="false" style:line-height-at-least="0.141cm" fo:text-align="center" style:justify-single-word="false"/>
      <style:text-properties style:font-name="Verdana" fo:font-size="8pt" officeooo:paragraph-rsid="001c3441" style:font-size-asian="8pt" style:font-name-complex="Verdana" style:font-size-complex="8pt"/>
    </style:style>
    <style:style style:name="P3" style:family="paragraph" style:parent-style-name="Normale_20__28_Web_29_">
      <style:paragraph-properties fo:margin-top="0cm" fo:margin-bottom="0cm" loext:contextual-spacing="false" style:line-height-at-least="0.141cm"/>
      <style:text-properties style:font-name="Verdana" fo:font-size="8pt" officeooo:paragraph-rsid="001c3441" style:font-size-asian="8pt" style:font-name-complex="Verdana" style:font-size-complex="8pt"/>
    </style:style>
    <style:style style:name="P4" style:family="paragraph" style:parent-style-name="Normale_20__28_Web_29_">
      <style:paragraph-properties fo:margin-top="0cm" fo:margin-bottom="0cm" loext:contextual-spacing="false" style:line-height-at-least="0.141cm"/>
      <style:text-properties style:font-name="Verdana" officeooo:paragraph-rsid="001c3441" style:font-name-complex="Verdana"/>
    </style:style>
    <style:style style:name="P5" style:family="paragraph" style:parent-style-name="Normale_20__28_Web_29_">
      <style:paragraph-properties fo:margin-top="0cm" fo:margin-bottom="0cm" loext:contextual-spacing="false" style:line-height-at-least="0.141cm"/>
      <style:text-properties fo:font-size="10pt" officeooo:paragraph-rsid="001c3441" style:font-size-asian="10pt" style:font-size-complex="10pt"/>
    </style:style>
    <style:style style:name="P6" style:family="paragraph" style:parent-style-name="Standard">
      <style:paragraph-properties fo:text-align="justify" style:justify-single-word="false"/>
      <style:text-properties officeooo:paragraph-rsid="001c3441" style:font-weight-complex="bold"/>
    </style:style>
    <style:style style:name="P7" style:family="paragraph" style:parent-style-name="Standard">
      <style:paragraph-properties fo:text-align="justify" style:justify-single-word="false" style:text-autospace="none"/>
      <style:text-properties officeooo:rsid="00319cfd" officeooo:paragraph-rsid="00319cfd" fo:background-color="#ffff00"/>
    </style:style>
    <style:style style:name="P8" style:family="paragraph" style:parent-style-name="Standard">
      <style:paragraph-properties fo:text-align="justify" style:justify-single-word="false" fo:orphans="2" fo:widows="2" style:text-autospace="ideograph-alpha"/>
      <style:text-properties officeooo:paragraph-rsid="001c3441"/>
    </style:style>
    <style:style style:name="P9" style:family="paragraph" style:parent-style-name="Standard">
      <style:paragraph-properties fo:text-align="justify" style:justify-single-word="false" fo:orphans="0" fo:widows="0" style:text-autospace="none"/>
      <style:text-properties officeooo:paragraph-rsid="001c3441"/>
    </style:style>
    <style:style style:name="P10" style:family="paragraph" style:parent-style-name="Standard">
      <style:paragraph-properties fo:text-align="justify" style:justify-single-word="false" style:text-autospace="none"/>
      <style:text-properties officeooo:paragraph-rsid="001c3441"/>
    </style:style>
    <style:style style:name="P11" style:family="paragraph" style:parent-style-name="Standard">
      <style:paragraph-properties fo:text-align="justify" style:justify-single-word="false" style:text-autospace="none"/>
      <style:text-properties officeooo:paragraph-rsid="001cafac"/>
    </style:style>
    <style:style style:name="P12" style:family="paragraph" style:parent-style-name="Standard">
      <style:paragraph-properties fo:text-align="justify" style:justify-single-word="false" style:text-autospace="none"/>
      <style:text-properties officeooo:paragraph-rsid="00228271"/>
    </style:style>
    <style:style style:name="P13" style:family="paragraph" style:parent-style-name="Standard">
      <style:paragraph-properties fo:text-align="justify" style:justify-single-word="false" style:text-autospace="none"/>
      <style:text-properties officeooo:paragraph-rsid="002685aa"/>
    </style:style>
    <style:style style:name="P14" style:family="paragraph" style:parent-style-name="Standard">
      <style:paragraph-properties fo:text-align="justify" style:justify-single-word="false" style:text-autospace="none"/>
      <style:text-properties officeooo:paragraph-rsid="0027fe65"/>
    </style:style>
    <style:style style:name="P15" style:family="paragraph" style:parent-style-name="Standard">
      <style:paragraph-properties fo:text-align="justify" style:justify-single-word="false" style:text-autospace="none"/>
      <style:text-properties officeooo:paragraph-rsid="0031d7da"/>
    </style:style>
    <style:style style:name="P16" style:family="paragraph" style:parent-style-name="Standard">
      <style:paragraph-properties fo:text-align="justify" style:justify-single-word="false"/>
      <style:text-properties officeooo:paragraph-rsid="002685aa"/>
    </style:style>
    <style:style style:name="P17" style:family="paragraph" style:parent-style-name="Standard">
      <style:paragraph-properties fo:text-align="center" style:justify-single-word="false" fo:orphans="0" fo:widows="0" style:text-autospace="none"/>
      <style:text-properties officeooo:paragraph-rsid="001c3441"/>
    </style:style>
    <style:style style:name="P18" style:family="paragraph" style:parent-style-name="Standard">
      <style:paragraph-properties fo:text-align="center" style:justify-single-word="false"/>
      <style:text-properties officeooo:paragraph-rsid="001c3441"/>
    </style:style>
    <style:style style:name="P19" style:family="paragraph" style:parent-style-name="Standard">
      <style:paragraph-properties fo:text-align="center" style:justify-single-word="false" fo:orphans="2" fo:widows="2" style:text-autospace="ideograph-alpha"/>
      <style:text-properties officeooo:paragraph-rsid="001d54c6"/>
    </style:style>
    <style:style style:name="P20" style:family="paragraph" style:parent-style-name="Standard">
      <style:text-properties officeooo:paragraph-rsid="001c3441"/>
    </style:style>
    <style:style style:name="P21" style:family="paragraph" style:parent-style-name="Standard">
      <style:paragraph-properties fo:text-align="end" style:justify-single-word="false"/>
      <style:text-properties officeooo:paragraph-rsid="001c3441"/>
    </style:style>
    <style:style style:name="P22" style:family="paragraph" style:parent-style-name="Standard">
      <style:paragraph-properties fo:text-align="justify" style:justify-single-word="false"/>
      <style:text-properties fo:font-weight="bold" officeooo:paragraph-rsid="001c3441" style:font-weight-asian="bold" style:font-weight-complex="bold"/>
    </style:style>
    <style:style style:name="P23" style:family="paragraph" style:parent-style-name="Standard">
      <style:paragraph-properties fo:text-align="justify" style:justify-single-word="false" style:text-autospace="none"/>
      <style:text-properties fo:font-weight="bold" officeooo:rsid="001c3441" officeooo:paragraph-rsid="001cafac" style:letter-kerning="true" style:font-name-asian="Calibri" style:font-weight-asian="bold"/>
    </style:style>
    <style:style style:name="P24" style:family="paragraph" style:parent-style-name="Standard">
      <style:paragraph-properties fo:text-align="center" style:justify-single-word="false" fo:orphans="2" fo:widows="2" style:text-autospace="ideograph-alpha"/>
      <style:text-properties fo:font-weight="bold" officeooo:rsid="001cafac" officeooo:paragraph-rsid="001d54c6" style:letter-kerning="true" style:font-name-asian="Calibri" style:font-weight-asian="bold" style:font-weight-complex="normal"/>
    </style:style>
    <style:style style:name="P25" style:family="paragraph" style:parent-style-name="Standard">
      <style:paragraph-properties fo:text-align="justify" style:justify-single-word="false" style:text-autospace="none"/>
      <style:text-properties fo:font-weight="bold" officeooo:rsid="001cafac" officeooo:paragraph-rsid="001cafac" style:letter-kerning="true" style:font-name-asian="Calibri" style:font-weight-asian="bold" style:font-weight-complex="normal"/>
    </style:style>
    <style:style style:name="P26" style:family="paragraph" style:parent-style-name="Standard">
      <style:paragraph-properties fo:text-align="justify" style:justify-single-word="false" style:text-autospace="none"/>
      <style:text-properties fo:font-weight="bold" officeooo:rsid="001cafac" officeooo:paragraph-rsid="002685aa" style:letter-kerning="true" style:font-name-asian="Calibri" style:font-weight-asian="bold" style:font-weight-complex="normal"/>
    </style:style>
    <style:style style:name="P27" style:family="paragraph" style:parent-style-name="Standard">
      <style:paragraph-properties fo:text-align="justify" style:justify-single-word="false" style:text-autospace="none"/>
      <style:text-properties fo:font-weight="bold" officeooo:rsid="001cafac" officeooo:paragraph-rsid="001cafac" style:letter-kerning="true" style:font-name-asian="Calibri" style:font-weight-asian="bold" style:font-weight-complex="bold"/>
    </style:style>
    <style:style style:name="P28" style:family="paragraph" style:parent-style-name="Standard">
      <style:paragraph-properties fo:text-align="justify" style:justify-single-word="false" style:text-autospace="none"/>
      <style:text-properties fo:font-weight="bold" officeooo:paragraph-rsid="001c3441" style:letter-kerning="true" style:font-name-asian="Calibri" style:font-weight-asian="bold" style:font-weight-complex="bold"/>
    </style:style>
    <style:style style:name="P29" style:family="paragraph" style:parent-style-name="Standard">
      <style:paragraph-properties fo:text-align="justify" style:justify-single-word="false" style:text-autospace="none"/>
      <style:text-properties fo:font-weight="bold" officeooo:paragraph-rsid="001c3441" style:letter-kerning="true" style:font-name-asian="Calibri" style:font-weight-asian="bold"/>
    </style:style>
    <style:style style:name="P30" style:family="paragraph" style:parent-style-name="Standard">
      <style:paragraph-properties fo:text-align="justify" style:justify-single-word="false" style:text-autospace="none"/>
      <style:text-properties fo:font-weight="bold" officeooo:rsid="00319cfd" officeooo:paragraph-rsid="00319cfd" style:letter-kerning="true" fo:background-color="#ffff00" style:font-name-asian="Calibri" style:font-weight-asian="bold"/>
    </style:style>
    <style:style style:name="P31" style:family="paragraph" style:parent-style-name="Standard">
      <style:paragraph-properties fo:text-align="justify" style:justify-single-word="false" style:text-autospace="none"/>
      <style:text-properties fo:font-weight="bold" officeooo:rsid="00319cfd" officeooo:paragraph-rsid="00319cfd" style:letter-kerning="true" fo:background-color="#ffff00" style:font-name-asian="Calibri" style:font-weight-asian="bold" style:font-weight-complex="normal"/>
    </style:style>
    <style:style style:name="P32" style:family="paragraph" style:parent-style-name="Standard">
      <style:paragraph-properties fo:text-align="justify" style:justify-single-word="false" style:text-autospace="none"/>
      <style:text-properties fo:font-weight="bold" officeooo:paragraph-rsid="0027fe65" fo:background-color="transparent" style:font-weight-asian="bold" style:font-weight-complex="bold"/>
    </style:style>
    <style:style style:name="P33" style:family="paragraph" style:parent-style-name="Standard">
      <style:paragraph-properties fo:text-align="justify" style:justify-single-word="false" style:text-autospace="none"/>
      <style:text-properties fo:font-weight="normal" officeooo:rsid="00228271" officeooo:paragraph-rsid="00228271" style:font-weight-asian="normal" style:font-weight-complex="normal"/>
    </style:style>
    <style:style style:name="P34" style:family="paragraph" style:parent-style-name="Standard">
      <style:paragraph-properties fo:text-align="justify" style:justify-single-word="false" style:text-autospace="none"/>
      <style:text-properties fo:font-weight="normal" officeooo:rsid="001cafac" officeooo:paragraph-rsid="001cafac" style:letter-kerning="true" style:font-name-asian="Calibri" style:font-weight-asian="normal" style:font-weight-complex="normal"/>
    </style:style>
    <style:style style:name="P35" style:family="paragraph" style:parent-style-name="Standard">
      <style:paragraph-properties fo:text-align="justify" style:justify-single-word="false" style:text-autospace="none"/>
      <style:text-properties fo:font-weight="normal" officeooo:rsid="001cafac" officeooo:paragraph-rsid="002685aa" style:letter-kerning="true" style:font-name-asian="Calibri" style:font-weight-asian="normal" style:font-weight-complex="normal"/>
    </style:style>
    <style:style style:name="P36" style:family="paragraph" style:parent-style-name="Standard">
      <style:paragraph-properties fo:text-align="justify" style:justify-single-word="false" style:text-autospace="none"/>
      <style:text-properties fo:font-weight="normal" officeooo:rsid="001c3441" officeooo:paragraph-rsid="001c3441" style:letter-kerning="true" style:font-name-asian="Calibri" style:font-weight-asian="normal" style:font-weight-complex="normal"/>
    </style:style>
    <style:style style:name="P37" style:family="paragraph" style:parent-style-name="Standard">
      <style:paragraph-properties fo:text-align="justify" style:justify-single-word="false" style:text-autospace="none"/>
      <style:text-properties fo:font-weight="normal" officeooo:rsid="001c3441" officeooo:paragraph-rsid="001cafac" style:letter-kerning="true" style:font-name-asian="Calibri" style:font-weight-asian="normal" style:font-weight-complex="normal"/>
    </style:style>
    <style:style style:name="P38" style:family="paragraph" style:parent-style-name="Standard">
      <style:paragraph-properties fo:text-align="justify" style:justify-single-word="false" style:text-autospace="none"/>
      <style:text-properties fo:font-weight="normal" officeooo:rsid="001c3441" officeooo:paragraph-rsid="002de0f9" style:letter-kerning="true" style:font-name-asian="Calibri" style:font-weight-asian="normal" style:font-weight-complex="normal"/>
    </style:style>
    <style:style style:name="P39" style:family="paragraph" style:parent-style-name="Standard">
      <style:paragraph-properties fo:text-align="justify" style:justify-single-word="false" style:text-autospace="none"/>
      <style:text-properties fo:font-weight="normal" officeooo:rsid="002685aa" officeooo:paragraph-rsid="002685aa" style:letter-kerning="true" style:font-name-asian="Calibri" style:font-weight-asian="normal" style:font-weight-complex="normal"/>
    </style:style>
    <style:style style:name="P40" style:family="paragraph" style:parent-style-name="Standard">
      <style:paragraph-properties fo:text-align="justify" style:justify-single-word="false" style:text-autospace="none"/>
      <style:text-properties fo:font-weight="normal" officeooo:rsid="002685aa" officeooo:paragraph-rsid="001c3441" style:letter-kerning="true" style:font-name-asian="Calibri" style:font-weight-asian="normal" style:font-weight-complex="normal"/>
    </style:style>
    <style:style style:name="P41" style:family="paragraph" style:parent-style-name="Standard">
      <style:paragraph-properties fo:text-align="justify" style:justify-single-word="false" style:text-autospace="none"/>
      <style:text-properties fo:font-weight="normal" officeooo:rsid="00228271" officeooo:paragraph-rsid="00228271" style:letter-kerning="true" style:font-name-asian="Calibri" style:font-weight-asian="normal" style:font-weight-complex="normal"/>
    </style:style>
    <style:style style:name="P42" style:family="paragraph" style:parent-style-name="Standard">
      <style:paragraph-properties fo:text-align="justify" style:justify-single-word="false" style:text-autospace="none"/>
      <style:text-properties fo:font-weight="normal" officeooo:rsid="0025e13f" officeooo:paragraph-rsid="0025e13f" style:letter-kerning="true" style:font-name-asian="Calibri" style:font-weight-asian="normal" style:font-weight-complex="normal"/>
    </style:style>
    <style:style style:name="P43" style:family="paragraph" style:parent-style-name="Standard">
      <style:paragraph-properties fo:text-align="justify" style:justify-single-word="false" style:text-autospace="none"/>
      <style:text-properties fo:font-weight="normal" officeooo:rsid="001c3441" officeooo:paragraph-rsid="001c3441" style:letter-kerning="true" fo:background-color="#ffff00" style:font-name-asian="Calibri" style:font-weight-asian="normal" style:font-weight-complex="normal"/>
    </style:style>
    <style:style style:name="P44" style:family="paragraph" style:parent-style-name="Standard">
      <style:paragraph-properties fo:text-align="justify" style:justify-single-word="false" style:text-autospace="none"/>
      <style:text-properties fo:font-weight="normal" officeooo:rsid="001c3441" officeooo:paragraph-rsid="0027fe65" style:letter-kerning="true" fo:background-color="#ffff00" style:font-name-asian="Calibri" style:font-weight-asian="normal" style:font-weight-complex="normal"/>
    </style:style>
    <style:style style:name="P45" style:family="paragraph" style:parent-style-name="Standard">
      <style:paragraph-properties fo:text-align="justify" style:justify-single-word="false" style:text-autospace="none"/>
      <style:text-properties fo:font-weight="normal" officeooo:rsid="001c3441" officeooo:paragraph-rsid="0031d7da" style:letter-kerning="true" fo:background-color="#ffff00" style:font-name-asian="Calibri" style:font-weight-asian="normal" style:font-weight-complex="normal"/>
    </style:style>
    <style:style style:name="P46" style:family="paragraph" style:parent-style-name="Standard">
      <style:paragraph-properties fo:text-align="justify" style:justify-single-word="false" style:text-autospace="none"/>
      <style:text-properties fo:font-weight="normal" officeooo:rsid="001c3441" officeooo:paragraph-rsid="003b87ea" style:letter-kerning="true" fo:background-color="#ffff00" style:font-name-asian="Calibri" style:font-weight-asian="normal" style:font-weight-complex="normal"/>
    </style:style>
    <style:style style:name="P47" style:family="paragraph" style:parent-style-name="Standard">
      <style:paragraph-properties fo:text-align="center" style:justify-single-word="false" style:text-autospace="none"/>
      <style:text-properties fo:font-weight="normal" officeooo:rsid="001c3441" officeooo:paragraph-rsid="0031d7da" style:letter-kerning="true" fo:background-color="#ffff00" style:font-name-asian="Calibri" style:font-weight-asian="normal" style:font-weight-complex="normal"/>
    </style:style>
    <style:style style:name="P48" style:family="paragraph" style:parent-style-name="Standard">
      <style:paragraph-properties fo:text-align="center" style:justify-single-word="false" style:text-autospace="none"/>
      <style:text-properties fo:font-weight="normal" officeooo:rsid="001c3441" officeooo:paragraph-rsid="003b87ea" style:letter-kerning="true" fo:background-color="#ffff00" style:font-name-asian="Calibri" style:font-weight-asian="normal" style:font-weight-complex="normal"/>
    </style:style>
    <style:style style:name="P49" style:family="paragraph" style:parent-style-name="Standard">
      <style:paragraph-properties fo:text-align="center" style:justify-single-word="false" style:text-autospace="none"/>
      <style:text-properties fo:font-weight="normal" officeooo:rsid="0031d7da" officeooo:paragraph-rsid="0031d7da" style:letter-kerning="true" fo:background-color="#ffff00" style:font-name-asian="Calibri" style:font-weight-asian="normal" style:font-weight-complex="normal"/>
    </style:style>
    <style:style style:name="P50" style:family="paragraph" style:parent-style-name="Standard">
      <style:paragraph-properties fo:text-align="center" style:justify-single-word="false" style:text-autospace="none"/>
      <style:text-properties fo:font-weight="normal" officeooo:rsid="0031d7da" officeooo:paragraph-rsid="003b87ea" style:letter-kerning="true" fo:background-color="#ffff00" style:font-name-asian="Calibri" style:font-weight-asian="normal" style:font-weight-complex="normal"/>
    </style:style>
    <style:style style:name="P51" style:family="paragraph" style:parent-style-name="Standard">
      <style:paragraph-properties fo:text-align="justify" style:justify-single-word="false" style:text-autospace="none"/>
      <style:text-properties fo:font-weight="normal" officeooo:rsid="001c3441" officeooo:paragraph-rsid="001c3441" style:letter-kerning="true" fo:background-color="transparent" style:font-name-asian="Calibri" style:font-weight-asian="normal" style:font-weight-complex="normal"/>
    </style:style>
    <style:style style:name="P52" style:family="paragraph" style:parent-style-name="Standard">
      <style:paragraph-properties fo:text-align="justify" style:justify-single-word="false" style:text-autospace="none"/>
      <style:text-properties fo:font-weight="normal" officeooo:rsid="0027fe65" officeooo:paragraph-rsid="0027fe65" style:letter-kerning="true" fo:background-color="transparent" style:font-name-asian="Calibri" style:font-weight-asian="normal" style:font-weight-complex="normal"/>
    </style:style>
    <style:style style:name="P53" style:family="paragraph" style:parent-style-name="Standard">
      <style:paragraph-properties fo:text-align="end" style:justify-single-word="false"/>
      <style:text-properties officeooo:rsid="001d54c6" officeooo:paragraph-rsid="001d54c6"/>
    </style:style>
    <style:style style:name="P54" style:family="paragraph" style:parent-style-name="Standard">
      <style:text-properties style:language-asian="en" style:country-asian="US"/>
    </style:style>
    <style:style style:name="P55" style:family="paragraph" style:parent-style-name="Standard">
      <style:paragraph-properties fo:line-height="115%"/>
      <style:text-properties officeooo:paragraph-rsid="001c3441" style:language-asian="en" style:country-asian="US"/>
    </style:style>
    <style:style style:name="P56" style:family="paragraph" style:parent-style-name="Standard">
      <style:paragraph-properties fo:text-align="justify" style:justify-single-word="false" style:text-autospace="none"/>
      <style:text-properties officeooo:rsid="0025e13f" officeooo:paragraph-rsid="0025e13f"/>
    </style:style>
    <style:style style:name="P57" style:family="paragraph" style:parent-style-name="Standard">
      <style:paragraph-properties fo:text-align="justify" style:justify-single-word="false" style:text-autospace="none"/>
      <style:text-properties fo:font-size="13pt" officeooo:paragraph-rsid="002685aa" style:font-size-asian="13pt" style:font-size-complex="13pt"/>
    </style:style>
    <style:style style:name="P58" style:family="paragraph" style:parent-style-name="Standard">
      <style:paragraph-properties fo:text-align="justify" style:justify-single-word="false"/>
      <style:text-properties fo:font-size="12pt" officeooo:paragraph-rsid="002685aa" style:font-size-asian="12pt" style:font-size-complex="12pt"/>
    </style:style>
    <style:style style:name="P59" style:family="paragraph" style:parent-style-name="Standard">
      <style:paragraph-properties fo:text-align="justify" style:justify-single-word="false" style:text-autospace="none"/>
      <style:text-properties fo:font-size="12pt" officeooo:paragraph-rsid="002685aa" style:font-size-asian="12pt" style:font-size-complex="12pt"/>
    </style:style>
    <style:style style:name="P60" style:family="paragraph" style:parent-style-name="Standard">
      <style:paragraph-properties fo:text-align="justify" style:justify-single-word="false"/>
      <style:text-properties fo:font-size="12pt" officeooo:paragraph-rsid="002685aa" style:font-name-asian="Arial Unicode MS" style:font-size-asian="12pt" style:font-size-complex="12pt"/>
    </style:style>
    <style:style style:name="P61" style:family="paragraph" style:parent-style-name="Standard">
      <style:paragraph-properties fo:text-align="center" style:justify-single-word="false"/>
      <style:text-properties fo:font-size="18pt" fo:font-weight="bold" officeooo:rsid="00319cfd" officeooo:paragraph-rsid="00319cfd" fo:background-color="#ffff00" style:font-size-asian="18pt" style:font-weight-asian="bold" style:font-size-complex="18pt" style:font-weight-complex="bold"/>
    </style:style>
    <style:style style:name="P62" style:family="paragraph" style:parent-style-name="Standard">
      <style:paragraph-properties fo:text-align="center" style:justify-single-word="false"/>
      <style:text-properties fo:font-size="18pt" fo:font-weight="bold" officeooo:paragraph-rsid="001c3441" fo:background-color="#ffff00" style:font-size-asian="18pt" style:font-weight-asian="bold" style:font-size-complex="18pt" style:font-weight-complex="bold"/>
    </style:style>
    <style:style style:name="P63" style:family="paragraph" style:parent-style-name="Standard">
      <style:paragraph-properties style:text-autospace="none"/>
      <style:text-properties style:font-name="Liberation Serif" fo:font-size="12pt" fo:font-weight="bold" officeooo:paragraph-rsid="002685aa" style:font-size-asian="12pt" style:font-weight-asian="bold" style:font-size-complex="12pt" style:font-weight-complex="bold"/>
    </style:style>
    <style:style style:name="P64" style:family="paragraph" style:parent-style-name="Standard">
      <style:paragraph-properties fo:text-align="justify" style:justify-single-word="false" style:text-autospace="none"/>
      <style:text-properties style:font-name="Liberation Serif" fo:font-size="12pt" officeooo:paragraph-rsid="002685aa" style:font-size-asian="12pt" style:font-name-complex="Arial" style:font-size-complex="12pt"/>
    </style:style>
    <style:style style:name="P65" style:family="paragraph" style:parent-style-name="Standard">
      <style:paragraph-properties fo:text-align="justify" style:justify-single-word="false"/>
      <style:text-properties style:font-name="Liberation Serif" fo:font-size="12pt" officeooo:paragraph-rsid="002685aa" style:font-size-asian="12pt" style:font-name-complex="Arial" style:font-size-complex="12pt"/>
    </style:style>
    <style:style style:name="P66" style:family="paragraph" style:parent-style-name="Standard">
      <style:paragraph-properties fo:text-align="justify" style:justify-single-word="false" style:text-autospace="none"/>
      <style:text-properties style:font-name="Liberation Serif" fo:font-size="12pt" officeooo:paragraph-rsid="002685aa" style:font-size-asian="12pt" style:font-size-complex="12pt"/>
    </style:style>
    <style:style style:name="P67" style:family="paragraph" style:parent-style-name="Standard">
      <style:paragraph-properties fo:margin-left="1.249cm" fo:margin-right="0cm" style:line-height-at-least="0.176cm" fo:text-align="justify" style:justify-single-word="false" fo:text-indent="0cm" style:auto-text-indent="false" style:writing-mode="lr-tb"/>
      <style:text-properties style:font-name="Times New Roman"/>
    </style:style>
    <style:style style:name="P68" style:family="paragraph" style:parent-style-name="Standard">
      <style:paragraph-properties fo:margin-left="-0.635cm" fo:margin-right="0cm" fo:text-align="justify" style:justify-single-word="false" fo:text-indent="0cm" style:auto-text-indent="false">
        <style:tab-stops/>
      </style:paragraph-properties>
      <style:text-properties fo:font-size="12pt" officeooo:paragraph-rsid="002685aa" style:font-name-asian="Arial Unicode MS" style:font-size-asian="12pt" style:font-size-complex="12pt"/>
    </style:style>
    <style:style style:name="P69" style:family="paragraph" style:parent-style-name="Standard">
      <style:paragraph-properties fo:margin-left="0cm" fo:margin-right="-0.035cm" fo:line-height="0.49cm" fo:text-align="justify" style:justify-single-word="false" fo:text-indent="0cm" style:auto-text-indent="false" style:text-autospace="none"/>
      <style:text-properties officeooo:paragraph-rsid="002685aa"/>
    </style:style>
    <style:style style:name="P70" style:family="paragraph" style:parent-style-name="Standard">
      <style:paragraph-properties fo:margin-left="0cm" fo:margin-right="0cm" fo:text-align="justify" style:justify-single-word="false" fo:text-indent="0cm" style:auto-text-indent="false"/>
      <style:text-properties officeooo:paragraph-rsid="001d54c6" style:font-weight-complex="bold"/>
    </style:style>
    <style:style style:name="P71" style:family="paragraph" style:parent-style-name="Standard">
      <style:paragraph-properties fo:margin-left="0cm" fo:margin-right="0cm" fo:orphans="0" fo:widows="0" fo:text-indent="0cm" style:auto-text-indent="false" style:writing-mode="lr-tb"/>
    </style:style>
    <style:style style:name="P72" style:family="paragraph" style:parent-style-name="Standard">
      <style:paragraph-properties fo:margin-left="0cm" fo:margin-right="0cm" fo:orphans="0" fo:widows="0" fo:text-indent="0cm" style:auto-text-indent="false" style:writing-mode="lr-tb"/>
      <style:text-properties style:font-name="Times New Roman"/>
    </style:style>
    <style:style style:name="P73" style:family="paragraph" style:parent-style-name="Standard">
      <style:paragraph-properties fo:margin-left="0cm" fo:margin-right="0cm" style:line-height-at-least="0.176cm" fo:text-align="justify" style:justify-single-word="false" fo:text-indent="0cm" style:auto-text-indent="false" style:writing-mode="lr-tb"/>
      <style:text-properties style:font-name="Times New Roman"/>
    </style:style>
    <style:style style:name="P74" style:family="paragraph" style:parent-style-name="Standard">
      <style:paragraph-properties fo:margin-left="0cm" fo:margin-right="0cm" style:line-height-at-least="0.176cm" fo:text-align="justify" style:justify-single-word="false" fo:text-indent="0cm" style:auto-text-indent="false" style:writing-mode="lr-tb"/>
      <style:text-properties style:font-name="Times New Roman" officeooo:paragraph-rsid="0031d7da"/>
    </style:style>
    <style:style style:name="P75" style:family="paragraph" style:parent-style-name="Standard">
      <style:paragraph-properties fo:margin-left="0cm" fo:margin-right="0cm" style:line-height-at-least="0.176cm" fo:text-align="justify" style:justify-single-word="false" fo:text-indent="0cm" style:auto-text-indent="false" style:writing-mode="lr-tb"/>
      <style:text-properties style:font-name="Times New Roman" fo:font-weight="bold" style:font-weight-asian="bold" style:font-weight-complex="bold"/>
    </style:style>
    <style:style style:name="P76" style:family="paragraph" style:parent-style-name="Standard">
      <style:paragraph-properties fo:margin-left="0cm" fo:margin-right="0cm" fo:text-align="justify" style:justify-single-word="false" fo:orphans="0" fo:widows="0" fo:text-indent="0cm" style:auto-text-indent="false" style:writing-mode="lr-tb"/>
      <style:text-properties style:font-name="Times New Roman" fo:font-weight="bold" style:letter-kerning="true" fo:background-color="#ffff00" style:font-name-asian="Calibri1" style:font-weight-asian="bold" style:language-complex="hi" style:country-complex="IN" style:font-weight-complex="bold"/>
    </style:style>
    <style:style style:name="P77" style:family="paragraph" style:parent-style-name="Standard">
      <style:paragraph-properties fo:margin-left="0cm" fo:margin-right="0cm" style:line-height-at-least="0.176cm" fo:text-align="center" style:justify-single-word="false" fo:orphans="0" fo:widows="0" fo:text-indent="0cm" style:auto-text-indent="false" style:writing-mode="lr-tb"/>
      <style:text-properties style:font-name="Times New Roman" officeooo:paragraph-rsid="0031d7da" fo:background-color="#ffff00"/>
    </style:style>
    <style:style style:name="P78"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style:font-name="Times New Roman" fo:font-weight="normal" officeooo:rsid="001c3441" officeooo:paragraph-rsid="0031d7da" style:letter-kerning="true" fo:background-color="#ffff00" style:font-name-asian="Calibri" style:font-weight-asian="normal" style:font-weight-complex="normal"/>
    </style:style>
    <style:style style:name="P79"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style:font-name="Times New Roman" fo:font-weight="normal" officeooo:rsid="001c3441" officeooo:paragraph-rsid="0031d7da" style:letter-kerning="true" fo:background-color="#ffff00" style:font-name-asian="Calibri" style:font-weight-asian="normal" style:font-weight-complex="normal"/>
    </style:style>
    <style:style style:name="P80"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style:font-name="Times New Roman" fo:font-weight="normal" officeooo:rsid="001c3441" officeooo:paragraph-rsid="003b87ea" style:letter-kerning="true" fo:background-color="#ffff00" style:font-name-asian="Calibri" style:font-weight-asian="normal" style:font-weight-complex="normal"/>
    </style:style>
    <style:style style:name="P81"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style:font-name="Times New Roman" fo:font-size="13pt" fo:font-weight="normal" officeooo:rsid="001c3441" officeooo:paragraph-rsid="003b87ea" style:letter-kerning="true" fo:background-color="#ffff00" style:font-name-asian="Calibri" style:font-size-asian="13pt" style:font-weight-asian="normal" style:font-size-complex="13pt" style:font-weight-complex="normal"/>
    </style:style>
    <style:style style:name="P82"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fo:color="#000000" style:font-name="Times New Roman" fo:font-weight="bold" officeooo:rsid="0031d7da" officeooo:paragraph-rsid="0031d7da" style:letter-kerning="true" fo:background-color="#ffff00" style:font-name-asian="Calibri1" style:font-weight-asian="bold" style:language-complex="hi" style:country-complex="IN" style:font-weight-complex="bold"/>
    </style:style>
    <style:style style:name="P83"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fo:color="#000000" style:font-name="Times New Roman" fo:font-weight="bold" officeooo:rsid="001c3441" officeooo:paragraph-rsid="0031d7da" style:letter-kerning="true" fo:background-color="#ffff00" style:font-name-asian="Calibri1" style:font-weight-asian="bold" style:language-complex="hi" style:country-complex="IN" style:font-weight-complex="bold"/>
    </style:style>
    <style:style style:name="P84"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31d7da" style:letter-kerning="true" fo:background-color="transparent" style:font-name-asian="Calibri" style:font-weight-asian="normal" style:font-weight-complex="normal"/>
    </style:style>
    <style:style style:name="P85"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3b87ea" style:letter-kerning="true" fo:background-color="transparent" style:font-name-asian="Calibri" style:font-weight-asian="normal" style:font-weight-complex="normal"/>
    </style:style>
    <style:style style:name="P86" style:family="paragraph" style:parent-style-name="Standard">
      <style:paragraph-properties fo:margin-left="0cm" fo:margin-right="0cm" style:line-height-at-least="0.176cm" fo:text-align="justify" style:justify-single-word="false" fo:text-indent="0cm" style:auto-text-indent="false" style:writing-mode="lr-tb"/>
    </style:style>
    <style:style style:name="P87" style:family="paragraph" style:parent-style-name="Standard">
      <style:paragraph-properties fo:margin-left="0cm" fo:margin-right="0cm" fo:text-align="justify" style:justify-single-word="false" fo:orphans="0" fo:widows="0" fo:text-indent="0cm" style:auto-text-indent="false" style:writing-mode="lr-tb"/>
    </style:style>
    <style:style style:name="P88"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31d7da" fo:background-color="#ffff00"/>
    </style:style>
    <style:style style:name="P89"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3b87ea" fo:background-color="#ffff00"/>
    </style:style>
    <style:style style:name="P90" style:family="paragraph" style:parent-style-name="Stile">
      <style:paragraph-properties fo:margin-left="0.321cm" fo:margin-right="0.007cm" fo:line-height="0.49cm" fo:text-indent="0cm" style:auto-text-indent="false"/>
      <style:text-properties fo:font-size="11.5pt" officeooo:paragraph-rsid="001c3441" style:font-size-asian="11.5pt" style:font-size-complex="11.5pt"/>
    </style:style>
    <style:style style:name="P91" style:family="paragraph" style:parent-style-name="Stile">
      <style:paragraph-properties fo:margin-left="0cm" fo:margin-right="0.007cm" fo:line-height="0.49cm" fo:text-indent="0cm" style:auto-text-indent="false"/>
      <style:text-properties officeooo:paragraph-rsid="001c3441" style:font-name-asian="Arial Unicode MS" style:font-weight-complex="bold"/>
    </style:style>
    <style:style style:name="P92" style:family="paragraph" style:parent-style-name="Standard_20__28_user_29_">
      <style:paragraph-properties fo:text-align="justify" style:justify-single-word="false" style:text-autospace="none"/>
      <style:text-properties style:font-name="Liberation Serif" fo:font-size="12pt" officeooo:paragraph-rsid="002685aa" style:font-size-asian="12pt" style:font-name-complex="DejaVu Sans Light" style:font-size-complex="12pt"/>
    </style:style>
    <style:style style:name="P93" style:family="paragraph" style:parent-style-name="Standard_20__28_user_29_">
      <style:paragraph-properties fo:text-align="justify" style:justify-single-word="false"/>
      <style:text-properties style:font-name="Liberation Serif" fo:font-size="12pt" officeooo:paragraph-rsid="002685aa" style:font-size-asian="12pt" style:font-name-complex="DejaVu Sans Light" style:font-size-complex="12pt"/>
    </style:style>
    <style:style style:name="P94" style:family="paragraph" style:parent-style-name="Header">
      <style:text-properties fo:font-size="12pt" officeooo:paragraph-rsid="001c3441" style:font-size-asian="12pt" style:font-size-complex="12pt"/>
    </style:style>
    <style:style style:name="P95" style:family="paragraph" style:parent-style-name="Standard">
      <style:paragraph-properties fo:text-align="center" style:justify-single-word="false" fo:break-before="page"/>
      <style:text-properties fo:font-size="18pt" fo:font-weight="bold" officeooo:rsid="00319cfd" officeooo:paragraph-rsid="00319cfd" fo:background-color="#ffff00" style:font-size-asian="18pt" style:font-weight-asian="bold" style:font-size-complex="18pt" style:font-weight-complex="bold"/>
    </style:style>
    <style:style style:name="P96" style:family="paragraph" style:parent-style-name="Standard">
      <style:paragraph-properties fo:margin-left="0cm" fo:margin-right="0cm" style:line-height-at-least="0.176cm" fo:text-align="justify" style:justify-single-word="false" fo:text-indent="1.249cm" style:auto-text-indent="false" style:writing-mode="lr-tb"/>
      <style:text-properties style:font-name="Times New Roman"/>
    </style:style>
    <style:style style:name="P97" style:family="paragraph" style:parent-style-name="Normale_20__28_Web_29_" style:master-page-name="Standard">
      <style:paragraph-properties fo:margin-top="0cm" fo:margin-bottom="0cm" loext:contextual-spacing="false" style:line-height-at-least="0.141cm" fo:text-align="center" style:justify-single-word="false" style:page-number="auto"/>
      <style:text-properties style:font-name="Verdana" fo:font-size="8pt" officeooo:paragraph-rsid="001c3441" style:font-size-asian="8pt" style:font-name-complex="Verdana" style:font-size-complex="8pt"/>
    </style:style>
    <style:style style:name="P98" style:family="paragraph" style:parent-style-name="Contents_20_2">
      <style:paragraph-properties>
        <style:tab-stops>
          <style:tab-stop style:position="17cm" style:type="right" style:leader-style="dotted" style:leader-text="."/>
        </style:tab-stops>
      </style:paragraph-properties>
    </style:style>
    <style:style style:name="P99" style:family="paragraph" style:parent-style-name="Contents_20_3">
      <style:paragraph-properties>
        <style:tab-stops>
          <style:tab-stop style:position="17cm" style:type="right" style:leader-style="dotted" style:leader-text="."/>
        </style:tab-stops>
      </style:paragraph-properties>
    </style:style>
    <style:style style:name="P100" style:family="paragraph" style:parent-style-name="Contents_20_4">
      <style:paragraph-properties>
        <style:tab-stops>
          <style:tab-stop style:position="17cm" style:type="right" style:leader-style="dotted" style:leader-text="."/>
        </style:tab-stops>
      </style:paragraph-properties>
    </style:style>
    <style:style style:name="P101" style:family="paragraph" style:parent-style-name="Contents_20_Heading">
      <style:paragraph-properties fo:break-before="page"/>
    </style:style>
    <style:style style:name="P102" style:family="paragraph" style:parent-style-name="Heading_20_2">
      <style:text-properties officeooo:paragraph-rsid="002de0f9"/>
    </style:style>
    <style:style style:name="P103" style:family="paragraph" style:parent-style-name="Heading_20_2">
      <style:text-properties officeooo:paragraph-rsid="003f5954"/>
    </style:style>
    <style:style style:name="P104" style:family="paragraph" style:parent-style-name="Heading_20_2">
      <style:text-properties fo:font-weight="bold" fo:background-color="transparent" style:font-weight-asian="bold" style:font-weight-complex="bold"/>
    </style:style>
    <style:style style:name="P105" style:family="paragraph" style:parent-style-name="Heading_20_2">
      <style:paragraph-properties fo:text-align="justify" style:justify-single-word="false" style:text-autospace="none"/>
      <style:text-properties fo:font-weight="bold" officeooo:rsid="001cafac" officeooo:paragraph-rsid="005406a4" style:letter-kerning="true" style:font-name-asian="Calibri" style:font-weight-asian="bold" style:font-weight-complex="bold"/>
    </style:style>
    <style:style style:name="P106" style:family="paragraph" style:parent-style-name="Heading_20_3">
      <style:paragraph-properties fo:text-align="center" style:justify-single-word="false"/>
      <style:text-properties fo:font-size="14pt" officeooo:paragraph-rsid="0045137c" fo:background-color="#fff200" style:font-size-asian="14pt" style:font-size-complex="14pt"/>
    </style:style>
    <style:style style:name="P107" style:family="paragraph" style:parent-style-name="Heading_20_3">
      <style:text-properties officeooo:paragraph-rsid="00523b0f"/>
    </style:style>
    <style:style style:name="P108" style:family="paragraph" style:parent-style-name="Heading_20_3">
      <style:paragraph-properties fo:margin-left="2.498cm" fo:margin-right="0cm" fo:text-indent="-1.27cm" style:auto-text-indent="false"/>
      <style:text-properties officeooo:paragraph-rsid="0042ff74"/>
    </style:style>
    <style:style style:name="P109" style:family="paragraph" style:parent-style-name="Heading_20_3">
      <style:paragraph-properties fo:margin-left="2.498cm" fo:margin-right="0cm" fo:text-indent="-1.27cm" style:auto-text-indent="false"/>
      <style:text-properties officeooo:paragraph-rsid="0044d41a"/>
    </style:style>
    <style:style style:name="P110" style:family="paragraph" style:parent-style-name="Heading_20_3">
      <style:paragraph-properties fo:margin-left="2.498cm" fo:margin-right="0cm" fo:text-indent="-1.27cm" style:auto-text-indent="false"/>
      <style:text-properties officeooo:paragraph-rsid="0045137c"/>
    </style:style>
    <style:style style:name="P111" style:family="paragraph" style:parent-style-name="Heading_20_3">
      <style:paragraph-properties fo:margin-left="2.498cm" fo:margin-right="0cm" fo:text-indent="-1.27cm" style:auto-text-indent="false"/>
      <style:text-properties officeooo:paragraph-rsid="00523b0f"/>
    </style:style>
    <style:style style:name="P112" style:family="paragraph" style:parent-style-name="Heading_20_4">
      <style:paragraph-properties fo:margin-left="1.249cm" fo:margin-right="0cm" fo:text-indent="0.199cm" style:auto-text-indent="false"/>
    </style:style>
    <style:style style:name="P113" style:family="paragraph" style:parent-style-name="Standard" style:list-style-name="WW8Num35"/>
    <style:style style:name="P114" style:family="paragraph" style:parent-style-name="Standard" style:list-style-name="L1">
      <style:paragraph-properties style:text-autospace="none">
        <style:tab-stops/>
      </style:paragraph-properties>
      <style:text-properties fo:font-size="12pt" officeooo:paragraph-rsid="002685aa" style:font-size-asian="12pt" style:font-size-complex="12pt"/>
    </style:style>
    <style:style style:name="P115" style:family="paragraph" style:parent-style-name="Standard" style:list-style-name="L1">
      <style:paragraph-properties>
        <style:tab-stops>
          <style:tab-stop style:position="0.635cm"/>
        </style:tab-stops>
      </style:paragraph-properties>
      <style:text-properties fo:font-size="12pt" officeooo:paragraph-rsid="002685aa" style:font-size-asian="12pt" style:font-size-complex="12pt"/>
    </style:style>
    <style:style style:name="P116" style:family="paragraph" style:parent-style-name="Standard" style:list-style-name="L1">
      <style:paragraph-properties>
        <style:tab-stops>
          <style:tab-stop style:position="0.635cm"/>
        </style:tab-stops>
      </style:paragraph-properties>
      <style:text-properties officeooo:paragraph-rsid="002685aa"/>
    </style:style>
    <style:style style:name="P117" style:family="paragraph" style:parent-style-name="Standard" style:list-style-name="WW8Num43">
      <style:paragraph-properties fo:text-align="justify" style:justify-single-word="false"/>
      <style:text-properties fo:font-size="10pt" officeooo:paragraph-rsid="001c3441" style:font-size-asian="10pt" style:font-size-complex="10pt"/>
    </style:style>
    <style:style style:name="P118" style:family="paragraph" style:parent-style-name="Standard">
      <style:paragraph-properties fo:text-align="justify" style:justify-single-word="false" style:text-autospace="none"/>
      <style:text-properties fo:font-weight="bold" officeooo:rsid="001c3441" officeooo:paragraph-rsid="001cafac" style:letter-kerning="true" style:font-name-asian="Calibri" style:font-weight-asian="bold"/>
    </style:style>
    <style:style style:name="P119" style:family="paragraph" style:parent-style-name="Standard">
      <style:paragraph-properties fo:text-align="justify" style:justify-single-word="false" style:text-autospace="none"/>
      <style:text-properties fo:font-weight="bold" officeooo:rsid="001cafac" officeooo:paragraph-rsid="005406a4" style:letter-kerning="true" style:font-name-asian="Calibri" style:font-weight-asian="bold" style:font-weight-complex="normal"/>
    </style:style>
    <style:style style:name="P120" style:family="paragraph" style:parent-style-name="Standard">
      <style:paragraph-properties fo:text-align="center" style:justify-single-word="false" style:text-autospace="none"/>
      <style:text-properties fo:font-weight="bold" officeooo:rsid="00471005" officeooo:paragraph-rsid="00471005" style:font-weight-asian="bold" style:font-weight-complex="bold"/>
    </style:style>
    <style:style style:name="P121" style:family="paragraph" style:parent-style-name="Standard">
      <style:paragraph-properties fo:text-align="justify" style:justify-single-word="false"/>
      <style:text-properties officeooo:paragraph-rsid="001c3441" style:font-weight-complex="bold"/>
    </style:style>
    <style:style style:name="P122" style:family="paragraph" style:parent-style-name="Standard">
      <style:paragraph-properties fo:text-align="justify" style:justify-single-word="false" style:text-autospace="none"/>
      <style:text-properties officeooo:paragraph-rsid="001d54c6" style:font-weight-complex="bold"/>
    </style:style>
    <style:style style:name="P123" style:family="paragraph" style:parent-style-name="Standard">
      <style:paragraph-properties fo:text-align="justify" style:justify-single-word="false"/>
      <style:text-properties officeooo:paragraph-rsid="001c3441"/>
    </style:style>
    <style:style style:name="P124" style:family="paragraph" style:parent-style-name="Standard">
      <style:paragraph-properties fo:text-align="justify" style:justify-single-word="false" fo:orphans="0" fo:widows="0"/>
      <style:text-properties officeooo:paragraph-rsid="001c3441"/>
    </style:style>
    <style:style style:name="P125" style:family="paragraph" style:parent-style-name="Standard">
      <style:paragraph-properties fo:text-align="justify" style:justify-single-word="false" style:text-autospace="none"/>
      <style:text-properties officeooo:paragraph-rsid="001c3441"/>
    </style:style>
    <style:style style:name="P126" style:family="paragraph" style:parent-style-name="Standard">
      <style:paragraph-properties fo:text-align="justify" style:justify-single-word="false"/>
      <style:text-properties officeooo:paragraph-rsid="00471005"/>
    </style:style>
    <style:style style:name="P127" style:family="paragraph" style:parent-style-name="Standard">
      <style:paragraph-properties fo:text-align="justify" style:justify-single-word="false"/>
      <style:text-properties officeooo:paragraph-rsid="004a6ed9"/>
    </style:style>
    <style:style style:name="P128" style:family="paragraph" style:parent-style-name="Standard">
      <style:paragraph-properties fo:text-align="justify" style:justify-single-word="false"/>
      <style:text-properties officeooo:paragraph-rsid="004b6d41"/>
    </style:style>
    <style:style style:name="P129" style:family="paragraph" style:parent-style-name="Standard" style:list-style-name="L2">
      <style:text-properties officeooo:paragraph-rsid="0042ff74"/>
    </style:style>
    <style:style style:name="P130" style:family="paragraph" style:parent-style-name="Standard" style:list-style-name="L2">
      <style:text-properties officeooo:paragraph-rsid="00431fd0"/>
    </style:style>
    <style:style style:name="P131" style:family="paragraph" style:parent-style-name="Standard">
      <style:paragraph-properties fo:text-align="center" style:justify-single-word="false" style:text-autospace="none"/>
      <style:text-properties fo:font-weight="normal" officeooo:rsid="001c3441" officeooo:paragraph-rsid="0045137c" style:letter-kerning="true" fo:background-color="#ffff00" style:font-name-asian="Calibri" style:font-weight-asian="normal" style:font-weight-complex="normal"/>
    </style:style>
    <style:style style:name="P132" style:family="paragraph" style:parent-style-name="Standard">
      <style:paragraph-properties fo:text-align="center" style:justify-single-word="false" style:text-autospace="none"/>
      <style:text-properties fo:font-weight="normal" officeooo:rsid="001c3441" officeooo:paragraph-rsid="00471005" style:letter-kerning="true" fo:background-color="#ffff00" style:font-name-asian="Calibri" style:font-weight-asian="normal" style:font-weight-complex="normal"/>
    </style:style>
    <style:style style:name="P133" style:family="paragraph" style:parent-style-name="Standard">
      <style:paragraph-properties fo:text-align="center" style:justify-single-word="false" style:text-autospace="none"/>
      <style:text-properties fo:font-weight="normal" officeooo:rsid="001c3441" officeooo:paragraph-rsid="004a6ed9" style:letter-kerning="true" fo:background-color="#ffff00" style:font-name-asian="Calibri" style:font-weight-asian="normal" style:font-weight-complex="normal"/>
    </style:style>
    <style:style style:name="P134" style:family="paragraph" style:parent-style-name="Standard">
      <style:paragraph-properties fo:text-align="center" style:justify-single-word="false" style:text-autospace="none"/>
      <style:text-properties fo:font-weight="normal" officeooo:rsid="001c3441" officeooo:paragraph-rsid="004b6d41" style:letter-kerning="true" fo:background-color="#ffff00" style:font-name-asian="Calibri" style:font-weight-asian="normal" style:font-weight-complex="normal"/>
    </style:style>
    <style:style style:name="P135" style:family="paragraph" style:parent-style-name="Standard">
      <style:paragraph-properties fo:text-align="center" style:justify-single-word="false" style:text-autospace="none"/>
      <style:text-properties fo:font-weight="normal" officeooo:rsid="001c3441" officeooo:paragraph-rsid="004ce52a" style:letter-kerning="true" fo:background-color="#ffff00" style:font-name-asian="Calibri" style:font-weight-asian="normal" style:font-weight-complex="normal"/>
    </style:style>
    <style:style style:name="P136" style:family="paragraph" style:parent-style-name="Standard">
      <style:paragraph-properties fo:text-align="center" style:justify-single-word="false" style:text-autospace="none"/>
      <style:text-properties fo:font-weight="normal" officeooo:rsid="001c3441" officeooo:paragraph-rsid="005406a4" style:letter-kerning="true" fo:background-color="#ffff00" style:font-name-asian="Calibri" style:font-weight-asian="normal" style:font-weight-complex="normal"/>
    </style:style>
    <style:style style:name="P137" style:family="paragraph" style:parent-style-name="Standard">
      <style:paragraph-properties fo:text-align="center" style:justify-single-word="false" style:text-autospace="none"/>
      <style:text-properties fo:font-weight="normal" officeooo:rsid="001c3441" officeooo:paragraph-rsid="0054fad0" style:letter-kerning="true" fo:background-color="#ffff00" style:font-name-asian="Calibri" style:font-weight-asian="normal" style:font-weight-complex="normal"/>
    </style:style>
    <style:style style:name="P138" style:family="paragraph" style:parent-style-name="Standard">
      <style:paragraph-properties fo:text-align="justify" style:justify-single-word="false" style:text-autospace="none"/>
      <style:text-properties fo:font-weight="normal" officeooo:rsid="001c3441" officeooo:paragraph-rsid="0045137c" style:letter-kerning="true" fo:background-color="#ffff00" style:font-name-asian="Calibri" style:font-weight-asian="normal" style:font-weight-complex="normal"/>
    </style:style>
    <style:style style:name="P139" style:family="paragraph" style:parent-style-name="Standard">
      <style:paragraph-properties fo:text-align="justify" style:justify-single-word="false" style:text-autospace="none"/>
      <style:text-properties fo:font-weight="normal" officeooo:rsid="001c3441" officeooo:paragraph-rsid="00471005" style:letter-kerning="true" fo:background-color="#ffff00" style:font-name-asian="Calibri" style:font-weight-asian="normal" style:font-weight-complex="normal"/>
    </style:style>
    <style:style style:name="P140" style:family="paragraph" style:parent-style-name="Standard">
      <style:paragraph-properties fo:text-align="justify" style:justify-single-word="false" style:text-autospace="none"/>
      <style:text-properties fo:font-weight="normal" officeooo:rsid="001c3441" officeooo:paragraph-rsid="004a6ed9" style:letter-kerning="true" fo:background-color="#ffff00" style:font-name-asian="Calibri" style:font-weight-asian="normal" style:font-weight-complex="normal"/>
    </style:style>
    <style:style style:name="P141" style:family="paragraph" style:parent-style-name="Standard">
      <style:paragraph-properties fo:text-align="justify" style:justify-single-word="false" style:text-autospace="none"/>
      <style:text-properties fo:font-weight="normal" officeooo:rsid="001c3441" officeooo:paragraph-rsid="004b6d41" style:letter-kerning="true" fo:background-color="#ffff00" style:font-name-asian="Calibri" style:font-weight-asian="normal" style:font-weight-complex="normal"/>
    </style:style>
    <style:style style:name="P142" style:family="paragraph" style:parent-style-name="Standard">
      <style:paragraph-properties fo:text-align="justify" style:justify-single-word="false" style:text-autospace="none"/>
      <style:text-properties fo:font-weight="normal" officeooo:rsid="001c3441" officeooo:paragraph-rsid="004ce52a" style:letter-kerning="true" fo:background-color="#ffff00" style:font-name-asian="Calibri" style:font-weight-asian="normal" style:font-weight-complex="normal"/>
    </style:style>
    <style:style style:name="P143" style:family="paragraph" style:parent-style-name="Standard">
      <style:paragraph-properties fo:text-align="justify" style:justify-single-word="false" style:text-autospace="none"/>
      <style:text-properties fo:font-weight="normal" officeooo:rsid="001c3441" officeooo:paragraph-rsid="005406a4" style:letter-kerning="true" fo:background-color="#ffff00" style:font-name-asian="Calibri" style:font-weight-asian="normal" style:font-weight-complex="normal"/>
    </style:style>
    <style:style style:name="P144" style:family="paragraph" style:parent-style-name="Standard">
      <style:paragraph-properties fo:text-align="justify" style:justify-single-word="false" style:text-autospace="none"/>
      <style:text-properties fo:font-weight="normal" officeooo:rsid="001c3441" officeooo:paragraph-rsid="0054fad0" style:letter-kerning="true" fo:background-color="#ffff00" style:font-name-asian="Calibri" style:font-weight-asian="normal" style:font-weight-complex="normal"/>
    </style:style>
    <style:style style:name="P145" style:family="paragraph" style:parent-style-name="Standard">
      <style:paragraph-properties fo:text-align="center" style:justify-single-word="false" style:text-autospace="none"/>
      <style:text-properties fo:font-weight="normal" officeooo:rsid="0031d7da" officeooo:paragraph-rsid="0031d7da" style:letter-kerning="true" fo:background-color="#ffff00" style:font-name-asian="Calibri" style:font-weight-asian="normal" style:font-weight-complex="normal"/>
    </style:style>
    <style:style style:name="P146" style:family="paragraph" style:parent-style-name="Standard">
      <style:paragraph-properties fo:text-align="center" style:justify-single-word="false" style:text-autospace="none"/>
      <style:text-properties fo:font-weight="normal" officeooo:rsid="0031d7da" officeooo:paragraph-rsid="0045137c" style:letter-kerning="true" fo:background-color="#ffff00" style:font-name-asian="Calibri" style:font-weight-asian="normal" style:font-weight-complex="normal"/>
    </style:style>
    <style:style style:name="P147" style:family="paragraph" style:parent-style-name="Standard">
      <style:paragraph-properties fo:text-align="center" style:justify-single-word="false" style:text-autospace="none"/>
      <style:text-properties fo:font-weight="normal" officeooo:rsid="0031d7da" officeooo:paragraph-rsid="00471005" style:letter-kerning="true" fo:background-color="#ffff00" style:font-name-asian="Calibri" style:font-weight-asian="normal" style:font-weight-complex="normal"/>
    </style:style>
    <style:style style:name="P148" style:family="paragraph" style:parent-style-name="Standard">
      <style:paragraph-properties fo:text-align="center" style:justify-single-word="false" style:text-autospace="none"/>
      <style:text-properties fo:font-weight="normal" officeooo:rsid="0031d7da" officeooo:paragraph-rsid="004a6ed9" style:letter-kerning="true" fo:background-color="#ffff00" style:font-name-asian="Calibri" style:font-weight-asian="normal" style:font-weight-complex="normal"/>
    </style:style>
    <style:style style:name="P149" style:family="paragraph" style:parent-style-name="Standard">
      <style:paragraph-properties fo:text-align="center" style:justify-single-word="false" style:text-autospace="none"/>
      <style:text-properties fo:font-weight="normal" officeooo:rsid="0031d7da" officeooo:paragraph-rsid="004b6d41" style:letter-kerning="true" fo:background-color="#ffff00" style:font-name-asian="Calibri" style:font-weight-asian="normal" style:font-weight-complex="normal"/>
    </style:style>
    <style:style style:name="P150" style:family="paragraph" style:parent-style-name="Standard">
      <style:paragraph-properties fo:text-align="center" style:justify-single-word="false" style:text-autospace="none"/>
      <style:text-properties fo:font-weight="normal" officeooo:rsid="0031d7da" officeooo:paragraph-rsid="004ce52a" style:letter-kerning="true" fo:background-color="#ffff00" style:font-name-asian="Calibri" style:font-weight-asian="normal" style:font-weight-complex="normal"/>
    </style:style>
    <style:style style:name="P151" style:family="paragraph" style:parent-style-name="Standard">
      <style:paragraph-properties fo:text-align="center" style:justify-single-word="false" style:text-autospace="none"/>
      <style:text-properties fo:font-weight="normal" officeooo:rsid="0031d7da" officeooo:paragraph-rsid="005406a4" style:letter-kerning="true" fo:background-color="#ffff00" style:font-name-asian="Calibri" style:font-weight-asian="normal" style:font-weight-complex="normal"/>
    </style:style>
    <style:style style:name="P152" style:family="paragraph" style:parent-style-name="Standard">
      <style:paragraph-properties fo:text-align="center" style:justify-single-word="false" style:text-autospace="none"/>
      <style:text-properties fo:font-weight="normal" officeooo:rsid="0031d7da" officeooo:paragraph-rsid="0054fad0" style:letter-kerning="true" fo:background-color="#ffff00" style:font-name-asian="Calibri" style:font-weight-asian="normal" style:font-weight-complex="normal"/>
    </style:style>
    <style:style style:name="P153" style:family="paragraph" style:parent-style-name="Standard">
      <style:paragraph-properties fo:text-align="justify" style:justify-single-word="false" style:text-autospace="none"/>
      <style:text-properties fo:font-weight="normal" officeooo:rsid="001c3441" officeooo:paragraph-rsid="001cafac" style:letter-kerning="true" style:font-name-asian="Calibri" style:font-weight-asian="normal" style:font-weight-complex="normal"/>
    </style:style>
    <style:style style:name="P154" style:family="paragraph" style:parent-style-name="Standard">
      <style:text-properties fo:font-weight="normal" officeooo:rsid="005406a4" officeooo:paragraph-rsid="005406a4" style:font-weight-asian="normal" style:font-weight-complex="normal"/>
    </style:style>
    <style:style style:name="P155" style:family="paragraph" style:parent-style-name="Standard">
      <style:paragraph-properties fo:text-align="center" style:justify-single-word="false" style:text-autospace="none"/>
      <style:text-properties officeooo:paragraph-rsid="00471005"/>
    </style:style>
    <style:style style:name="P156" style:family="paragraph" style:parent-style-name="Standard">
      <style:paragraph-properties fo:text-align="center" style:justify-single-word="false" style:text-autospace="none"/>
      <style:text-properties officeooo:paragraph-rsid="004a6ed9"/>
    </style:style>
    <style:style style:name="P157" style:family="paragraph" style:parent-style-name="Standard">
      <style:paragraph-properties fo:text-align="center" style:justify-single-word="false" style:text-autospace="none"/>
      <style:text-properties officeooo:paragraph-rsid="004b6d41"/>
    </style:style>
    <style:style style:name="P158" style:family="paragraph" style:parent-style-name="Standard">
      <style:paragraph-properties fo:text-align="center" style:justify-single-word="false" style:text-autospace="none"/>
      <style:text-properties officeooo:paragraph-rsid="004ce52a"/>
    </style:style>
    <style:style style:name="P159" style:family="paragraph" style:parent-style-name="Standard">
      <style:text-properties officeooo:paragraph-rsid="00523b0f"/>
    </style:style>
    <style:style style:name="P160" style:family="paragraph" style:parent-style-name="Standard">
      <style:text-properties officeooo:rsid="0054fad0" officeooo:paragraph-rsid="0054fad0"/>
    </style:style>
    <style:style style:name="P161" style:family="paragraph" style:parent-style-name="Standard">
      <style:paragraph-properties fo:margin-left="1.249cm" fo:margin-right="0cm" fo:text-indent="0cm" style:auto-text-indent="false"/>
    </style:style>
    <style:style style:name="P162" style:family="paragraph" style:parent-style-name="Standard">
      <style:paragraph-properties fo:margin-left="1.249cm" fo:margin-right="0cm" fo:text-indent="0cm" style:auto-text-indent="false"/>
      <style:text-properties fo:font-style="italic" officeooo:paragraph-rsid="0042ff74" style:font-style-asian="italic" style:font-style-complex="italic"/>
    </style:style>
    <style:style style:name="P163" style:family="paragraph" style:parent-style-name="Standard">
      <style:paragraph-properties fo:margin-left="1.249cm" fo:margin-right="0cm" fo:text-indent="0cm" style:auto-text-indent="false"/>
      <style:text-properties officeooo:paragraph-rsid="0042ff74"/>
    </style:style>
    <style:style style:name="P164" style:family="paragraph" style:parent-style-name="Standard">
      <style:paragraph-properties fo:margin-left="1.249cm" fo:margin-right="0cm" fo:text-indent="0cm" style:auto-text-indent="false"/>
      <style:text-properties fo:font-size="16pt" fo:font-weight="bold" officeooo:rsid="0008843c" officeooo:paragraph-rsid="0042ff74" style:font-size-asian="16pt" style:font-weight-asian="bold" style:font-size-complex="16pt" style:font-weight-complex="bold"/>
    </style:style>
    <style:style style:name="P165" style:family="paragraph" style:parent-style-name="Standard">
      <style:paragraph-properties fo:margin-left="1.249cm" fo:margin-right="0cm" fo:text-indent="0cm" style:auto-text-indent="false"/>
      <style:text-properties officeooo:rsid="00431fd0" officeooo:paragraph-rsid="00431fd0"/>
    </style:style>
    <style:style style:name="P166" style:family="paragraph" style:parent-style-name="Standard">
      <style:paragraph-properties fo:margin-left="1.249cm" fo:margin-right="0cm" fo:text-indent="0cm" style:auto-text-indent="false"/>
      <style:text-properties officeooo:paragraph-rsid="0045137c"/>
    </style:style>
    <style:style style:name="P167" style:family="paragraph" style:parent-style-name="Standard">
      <style:paragraph-properties fo:margin-left="1.249cm" fo:margin-right="0cm" fo:text-indent="0cm" style:auto-text-indent="false"/>
      <style:text-properties officeooo:paragraph-rsid="00523b0f"/>
    </style:style>
    <style:style style:name="P168" style:family="paragraph" style:parent-style-name="Standard">
      <style:paragraph-properties fo:margin-left="2.498cm" fo:margin-right="0cm" fo:text-align="justify" style:justify-single-word="false" fo:text-indent="-1.27cm" style:auto-text-indent="false" style:text-autospace="none"/>
      <style:text-properties officeooo:paragraph-rsid="0045137c"/>
    </style:style>
    <style:style style:name="P169" style:family="paragraph" style:parent-style-name="Standard">
      <style:paragraph-properties fo:margin-left="2.498cm" fo:margin-right="0cm" fo:text-align="justify" style:justify-single-word="false" fo:text-indent="-1.27cm" style:auto-text-indent="false" style:text-autospace="none"/>
      <style:text-properties officeooo:paragraph-rsid="00471005"/>
    </style:style>
    <style:style style:name="P170"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45137c" style:letter-kerning="true" fo:background-color="transparent" style:font-name-asian="Calibri" style:font-weight-asian="normal" style:font-weight-complex="normal"/>
    </style:style>
    <style:style style:name="P171"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471005" style:letter-kerning="true" fo:background-color="transparent" style:font-name-asian="Calibri" style:font-weight-asian="normal" style:font-weight-complex="normal"/>
    </style:style>
    <style:style style:name="P172"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4a6ed9" style:letter-kerning="true" fo:background-color="transparent" style:font-name-asian="Calibri" style:font-weight-asian="normal" style:font-weight-complex="normal"/>
    </style:style>
    <style:style style:name="P173"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4b6d41" style:letter-kerning="true" fo:background-color="transparent" style:font-name-asian="Calibri" style:font-weight-asian="normal" style:font-weight-complex="normal"/>
    </style:style>
    <style:style style:name="P174"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4ce52a" style:letter-kerning="true" fo:background-color="transparent" style:font-name-asian="Calibri" style:font-weight-asian="normal" style:font-weight-complex="normal"/>
    </style:style>
    <style:style style:name="P175"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5406a4" style:letter-kerning="true" fo:background-color="transparent" style:font-name-asian="Calibri" style:font-weight-asian="normal" style:font-weight-complex="normal"/>
    </style:style>
    <style:style style:name="P176" style:family="paragraph" style:parent-style-name="Standard">
      <style:paragraph-properties fo:margin-left="0cm" fo:margin-right="0cm" fo:text-align="justify" style:justify-single-word="false" fo:text-indent="0cm" style:auto-text-indent="false" style:text-autospace="none" style:writing-mode="lr-tb"/>
      <style:text-properties fo:color="#000000" style:font-name="Times New Roman" fo:font-weight="normal" officeooo:rsid="001c3441" officeooo:paragraph-rsid="0054fad0" style:letter-kerning="true" fo:background-color="transparent" style:font-name-asian="Calibri" style:font-weight-asian="normal" style:font-weight-complex="normal"/>
    </style:style>
    <style:style style:name="P177" style:family="paragraph" style:parent-style-name="Standard">
      <style:paragraph-properties fo:margin-left="0cm" fo:margin-right="0cm" style:line-height-at-least="0.176cm" fo:text-align="justify" style:justify-single-word="false" fo:orphans="0" fo:widows="0" fo:text-indent="0cm" style:auto-text-indent="false" style:writing-mode="lr-tb"/>
      <style:text-properties fo:color="#000000" style:font-name="Times New Roman" fo:font-weight="bold" officeooo:paragraph-rsid="0045137c" style:letter-kerning="true" style:font-name-asian="Calibri1" style:font-weight-asian="bold" style:language-complex="hi" style:country-complex="IN"/>
    </style:style>
    <style:style style:name="P178" style:family="paragraph" style:parent-style-name="Standard">
      <style:paragraph-properties fo:margin-left="0cm" fo:margin-right="0cm" style:line-height-at-least="0.176cm" fo:text-align="justify" style:justify-single-word="false" fo:orphans="0" fo:widows="0" fo:text-indent="0cm" style:auto-text-indent="false" style:writing-mode="lr-tb"/>
      <style:text-properties fo:color="#000000" style:font-name="Times New Roman" officeooo:paragraph-rsid="00523b0f" style:letter-kerning="true" style:font-name-asian="Calibri1" style:language-complex="hi" style:country-complex="IN"/>
    </style:style>
    <style:style style:name="P179"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45137c" fo:background-color="#ffff00"/>
    </style:style>
    <style:style style:name="P180"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471005" fo:background-color="#ffff00"/>
    </style:style>
    <style:style style:name="P181"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4a6ed9" fo:background-color="#ffff00"/>
    </style:style>
    <style:style style:name="P182"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4b6d41" fo:background-color="#ffff00"/>
    </style:style>
    <style:style style:name="P183"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4ce52a" fo:background-color="#ffff00"/>
    </style:style>
    <style:style style:name="P184"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5406a4" fo:background-color="#ffff00"/>
    </style:style>
    <style:style style:name="P185" style:family="paragraph" style:parent-style-name="Standard">
      <style:paragraph-properties fo:margin-left="0cm" fo:margin-right="0cm" fo:text-align="center" style:justify-single-word="false" fo:orphans="0" fo:widows="0" fo:text-indent="0cm" style:auto-text-indent="false" style:writing-mode="lr-tb"/>
      <style:text-properties officeooo:paragraph-rsid="0054fad0" fo:background-color="#ffff00"/>
    </style:style>
    <style:style style:name="P186"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style:font-name="Times New Roman" fo:font-weight="normal" officeooo:rsid="001c3441" officeooo:paragraph-rsid="0031d7da" style:letter-kerning="true" fo:background-color="#ffff00" style:font-name-asian="Calibri" style:font-weight-asian="normal" style:font-weight-complex="normal"/>
    </style:style>
    <style:style style:name="P187"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style:font-name="Times New Roman" fo:font-weight="normal" officeooo:rsid="001c3441" officeooo:paragraph-rsid="004ce52a" style:letter-kerning="true" fo:background-color="#ffff00" style:font-name-asian="Calibri" style:font-weight-asian="normal" style:font-weight-complex="normal"/>
    </style:style>
    <style:style style:name="P188" style:family="paragraph" style:parent-style-name="Standard">
      <style:paragraph-properties fo:margin-left="0cm" fo:margin-right="0cm" fo:orphans="0" fo:widows="0" fo:text-indent="0cm" style:auto-text-indent="false" style:writing-mode="lr-tb"/>
      <style:text-properties style:font-name="Times New Roman"/>
    </style:style>
    <style:style style:name="P189" style:family="paragraph" style:parent-style-name="Standard">
      <style:paragraph-properties fo:margin-left="0cm" fo:margin-right="0cm" style:line-height-at-least="0.176cm" fo:text-align="justify" style:justify-single-word="false" fo:text-indent="0cm" style:auto-text-indent="false" style:writing-mode="lr-tb"/>
      <style:text-properties style:font-name="Times New Roman" fo:font-weight="bold" style:font-weight-asian="bold" style:font-weight-complex="bold"/>
    </style:style>
    <style:style style:name="P190" style:family="paragraph" style:parent-style-name="Standard">
      <style:paragraph-properties fo:margin-left="0cm" fo:margin-right="0cm" style:line-height-at-least="0.176cm" fo:text-align="justify" style:justify-single-word="false" fo:orphans="0" fo:widows="0" fo:text-indent="0cm" style:auto-text-indent="false" style:writing-mode="lr-tb"/>
      <style:text-properties style:font-name="Times New Roman" fo:font-weight="bold" officeooo:paragraph-rsid="0045137c" style:font-weight-asian="bold" style:font-weight-complex="bold"/>
    </style:style>
    <style:style style:name="P191" style:family="paragraph" style:parent-style-name="Standard">
      <style:paragraph-properties fo:margin-left="0cm" fo:margin-right="0cm" style:line-height-at-least="0.176cm" fo:text-align="center" style:justify-single-word="false" fo:orphans="0" fo:widows="0" fo:text-indent="0cm" style:auto-text-indent="false" style:writing-mode="lr-tb"/>
      <style:text-properties style:font-name="Times New Roman" fo:font-size="15pt" fo:font-weight="bold" officeooo:rsid="004ce52a" officeooo:paragraph-rsid="004ce52a" fo:background-color="#ffff00" style:font-size-asian="15pt" style:font-weight-asian="bold" style:font-size-complex="15pt" style:font-weight-complex="bold"/>
    </style:style>
    <style:style style:name="P192"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style:font-name="Times New Roman" fo:font-size="13pt" fo:font-weight="normal" officeooo:rsid="001c3441" officeooo:paragraph-rsid="005406a4" style:letter-kerning="true" fo:background-color="#ffff00" style:font-name-asian="Calibri" style:font-size-asian="13pt" style:font-weight-asian="normal" style:font-size-complex="13pt" style:font-weight-complex="normal"/>
    </style:style>
    <style:style style:name="P193"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style:font-name="Times New Roman" fo:font-size="13pt" fo:font-weight="normal" officeooo:rsid="001c3441" officeooo:paragraph-rsid="0054fad0" style:letter-kerning="true" fo:background-color="#ffff00" style:font-name-asian="Calibri" style:font-size-asian="13pt" style:font-weight-asian="normal" style:font-size-complex="13pt" style:font-weight-complex="normal"/>
    </style:style>
    <style:style style:name="P194"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officeooo:paragraph-rsid="0045137c"/>
    </style:style>
    <style:style style:name="P195"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officeooo:paragraph-rsid="00471005"/>
    </style:style>
    <style:style style:name="P196"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fo:font-weight="bold" officeooo:paragraph-rsid="00471005" style:font-weight-asian="bold" style:font-weight-complex="bold"/>
    </style:style>
    <style:style style:name="P197"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fo:font-weight="bold" officeooo:paragraph-rsid="004a6ed9" style:font-weight-asian="bold" style:font-weight-complex="bold"/>
    </style:style>
    <style:style style:name="P198"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fo:font-weight="bold" officeooo:paragraph-rsid="004b6d41" style:font-weight-asian="bold" style:font-weight-complex="bold"/>
    </style:style>
    <style:style style:name="P199"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fo:font-weight="bold" officeooo:paragraph-rsid="004ce52a" style:font-weight-asian="bold" style:font-weight-complex="bold"/>
    </style:style>
    <style:style style:name="P200"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fo:font-weight="bold" officeooo:rsid="001c3441" officeooo:paragraph-rsid="004b6d41" style:letter-kerning="true" style:font-name-asian="Calibri" style:font-weight-asian="bold" style:font-weight-complex="bold"/>
    </style:style>
    <style:style style:name="P201" style:family="paragraph" style:parent-style-name="Standard">
      <style:paragraph-properties fo:margin-left="0cm" fo:margin-right="0cm" fo:text-align="center" style:justify-single-word="false" fo:orphans="0" fo:widows="0" fo:text-indent="0cm" style:auto-text-indent="false" style:text-autospace="none" style:writing-mode="lr-tb"/>
      <style:text-properties fo:font-weight="bold" officeooo:rsid="001c3441" officeooo:paragraph-rsid="004ce52a" style:letter-kerning="true" style:font-name-asian="Calibri" style:font-weight-asian="bold" style:font-weight-complex="bold"/>
    </style:style>
    <style:style style:name="P202" style:family="paragraph" style:parent-style-name="Standard">
      <style:paragraph-properties fo:margin-left="0cm" fo:margin-right="0cm" style:line-height-at-least="0.176cm" fo:text-align="center" style:justify-single-word="false" fo:orphans="0" fo:widows="0" fo:text-indent="0cm" style:auto-text-indent="false" style:text-autospace="none" style:writing-mode="lr-tb"/>
      <style:text-properties officeooo:paragraph-rsid="0045137c"/>
    </style:style>
    <style:style style:name="P203" style:family="paragraph" style:parent-style-name="Standard">
      <style:paragraph-properties fo:margin-left="2.498cm" fo:margin-right="0cm" fo:text-indent="0cm" style:auto-text-indent="false"/>
      <style:text-properties officeooo:paragraph-rsid="00523b0f"/>
    </style:style>
    <style:style style:name="P204" style:family="paragraph" style:parent-style-name="Standard">
      <style:paragraph-properties fo:margin-left="1.249cm" fo:margin-right="0cm" fo:text-align="center" style:justify-single-word="false" fo:orphans="0" fo:widows="0" fo:text-indent="0cm" style:auto-text-indent="false" style:text-autospace="none"/>
      <style:text-properties fo:font-weight="normal" officeooo:rsid="001cafac" officeooo:paragraph-rsid="001c3441" style:letter-kerning="true" style:font-name-asian="Calibri" style:font-weight-asian="normal" style:font-weight-complex="normal"/>
    </style:style>
    <style:style style:name="P205" style:family="paragraph" style:parent-style-name="Standard_20__28_user_29_" style:list-style-name="WWNum1">
      <style:paragraph-properties fo:text-align="justify" style:justify-single-word="false"/>
      <style:text-properties style:font-name="Liberation Serif" fo:font-size="12pt" fo:font-weight="bold" officeooo:paragraph-rsid="002685aa" style:font-size-asian="12pt" style:font-weight-asian="bold" style:font-name-complex="DejaVu Sans Light" style:font-size-complex="12pt"/>
    </style:style>
    <style:style style:name="P206" style:family="paragraph" style:parent-style-name="Standard_20__28_user_29_" style:list-style-name="WWNum1">
      <style:paragraph-properties fo:text-align="justify" style:justify-single-word="false" style:text-autospace="none"/>
      <style:text-properties officeooo:paragraph-rsid="002685aa"/>
    </style:style>
    <style:style style:name="P207" style:family="paragraph" style:parent-style-name="Text_20_body">
      <style:paragraph-properties fo:text-align="center" style:justify-single-word="false"/>
      <style:text-properties fo:font-size="15pt" fo:font-weight="bold" fo:background-color="#ffff00" style:font-size-asian="15pt" style:font-weight-asian="bold" style:font-size-complex="15pt" style:font-weight-complex="bold"/>
    </style:style>
    <style:style style:name="T1" style:family="text">
      <style:text-properties fo:font-weight="bold"/>
    </style:style>
    <style:style style:name="T2" style:family="text">
      <style:text-properties fo:font-weight="bold" style:font-weight-asian="bold"/>
    </style:style>
    <style:style style:name="T3" style:family="text">
      <style:text-properties fo:font-weight="bold" style:font-weight-asian="bold" style:font-weight-complex="bold"/>
    </style:style>
    <style:style style:name="T4" style:family="text">
      <style:text-properties fo:font-weight="bold" officeooo:rsid="00307751" style:font-weight-asian="bold" style:font-weight-complex="bold"/>
    </style:style>
    <style:style style:name="T5" style:family="text">
      <style:text-properties fo:font-weight="bold" officeooo:rsid="0045b7d9" style:font-weight-asian="bold" style:font-weight-complex="bold"/>
    </style:style>
    <style:style style:name="T6" style:family="text">
      <style:text-properties fo:font-weight="bold" officeooo:rsid="005406a4" style:font-weight-asian="bold" style:font-weight-complex="bold"/>
    </style:style>
    <style:style style:name="T7" style:family="text">
      <style:text-properties fo:font-weight="bold" style:language-asian="en" style:country-asian="US" style:font-weight-asian="bold"/>
    </style:style>
    <style:style style:name="T8" style:family="text">
      <style:text-properties fo:font-weight="bold" style:letter-kerning="true" style:font-name-asian="Calibri" style:font-weight-asian="bold"/>
    </style:style>
    <style:style style:name="T9" style:family="text">
      <style:text-properties fo:font-weight="bold" style:letter-kerning="true" style:font-name-asian="Calibri" style:font-weight-asian="bold" style:font-weight-complex="bold"/>
    </style:style>
    <style:style style:name="T10" style:family="text">
      <style:text-properties fo:font-weight="bold" officeooo:rsid="001cafac" style:letter-kerning="true" style:font-name-asian="Calibri" style:font-weight-asian="bold" style:font-weight-complex="bold"/>
    </style:style>
    <style:style style:name="T11" style:family="text">
      <style:text-properties fo:font-weight="bold" officeooo:rsid="00228271" style:letter-kerning="true" style:font-name-asian="Calibri" style:font-weight-asian="bold" style:font-weight-complex="bold"/>
    </style:style>
    <style:style style:name="T12" style:family="text">
      <style:text-properties fo:font-weight="bold" officeooo:rsid="001c3441" style:letter-kerning="true" style:font-name-asian="Calibri" style:font-weight-asian="bold" style:font-weight-complex="bold"/>
    </style:style>
    <style:style style:name="T13" style:family="text">
      <style:text-properties fo:font-weight="bold" officeooo:rsid="0039e189" style:letter-kerning="true" style:font-name-asian="Calibri" style:font-weight-asian="bold" style:font-weight-complex="bold"/>
    </style:style>
    <style:style style:name="T14" style:family="text">
      <style:text-properties fo:font-weight="bold" officeooo:rsid="001c3441" style:letter-kerning="true" style:font-name-asian="Calibri" style:font-weight-asian="bold"/>
    </style:style>
    <style:style style:name="T15" style:family="text">
      <style:text-properties fo:font-weight="bold" officeooo:rsid="001cafac" style:letter-kerning="true" style:font-name-asian="Calibri" style:font-weight-asian="bold"/>
    </style:style>
    <style:style style:name="T16" style:family="text">
      <style:text-properties fo:font-weight="bold" officeooo:rsid="001d54c6" style:letter-kerning="true" style:font-name-asian="Calibri" style:font-weight-asian="bold"/>
    </style:style>
    <style:style style:name="T17" style:family="text">
      <style:text-properties fo:font-weight="bold" officeooo:rsid="00210b12" style:letter-kerning="true" style:font-name-asian="Calibri" style:font-weight-asian="bold"/>
    </style:style>
    <style:style style:name="T18" style:family="text">
      <style:text-properties fo:font-weight="bold" officeooo:rsid="00228271" style:letter-kerning="true" style:font-name-asian="Calibri" style:font-weight-asian="bold"/>
    </style:style>
    <style:style style:name="T19" style:family="text">
      <style:text-properties fo:font-weight="bold" officeooo:rsid="001d54c6" style:letter-kerning="true" style:font-name-asian="Calibri" style:font-weight-asian="bold" style:font-weight-complex="normal"/>
    </style:style>
    <style:style style:name="T20" style:family="text">
      <style:text-properties fo:font-weight="bold" officeooo:rsid="0039e189" style:letter-kerning="true" style:font-name-asian="Calibri" style:font-weight-asian="bold"/>
    </style:style>
    <style:style style:name="T21" style:family="text">
      <style:text-properties fo:font-weight="bold" officeooo:rsid="001c3441" style:letter-kerning="true" style:font-name-asian="Arial Unicode MS" style:font-weight-asian="bold" style:font-weight-complex="bold"/>
    </style:style>
    <style:style style:name="T22" style:family="text">
      <style:text-properties fo:font-weight="bold" officeooo:rsid="00210b12" style:letter-kerning="true" style:font-name-asian="Arial Unicode MS" style:font-weight-asian="bold" style:font-weight-complex="bold"/>
    </style:style>
    <style:style style:name="T23" style:family="text">
      <style:text-properties fo:font-weight="bold" officeooo:rsid="001c3441" style:letter-kerning="true" fo:background-color="#ffff00" loext:char-shading-value="0" style:font-name-asian="Calibri" style:font-weight-asian="bold" style:font-weight-complex="bold"/>
    </style:style>
    <style:style style:name="T24" style:family="text">
      <style:text-properties fo:font-weight="bold" officeooo:rsid="002de0f9" style:letter-kerning="true" fo:background-color="#ffff00" loext:char-shading-value="0" style:font-name-asian="Calibri" style:font-weight-asian="bold" style:font-weight-complex="bold"/>
    </style:style>
    <style:style style:name="T25" style:family="text">
      <style:text-properties fo:font-weight="bold" officeooo:rsid="002e9763" style:letter-kerning="true" fo:background-color="#ffff00" loext:char-shading-value="0" style:font-name-asian="Calibri" style:font-weight-asian="bold" style:font-weight-complex="bold"/>
    </style:style>
    <style:style style:name="T26" style:family="text">
      <style:text-properties fo:font-weight="bold" officeooo:rsid="00228271" style:letter-kerning="true" fo:background-color="#ffff00" loext:char-shading-value="0" style:font-name-asian="Calibri" style:font-weight-asian="bold" style:font-weight-complex="bold"/>
    </style:style>
    <style:style style:name="T27" style:family="text">
      <style:text-properties fo:font-weight="bold" officeooo:rsid="0031d7da" style:letter-kerning="true" fo:background-color="#ffff00" loext:char-shading-value="0" style:font-name-asian="Calibri" style:font-weight-asian="bold" style:font-weight-complex="bold"/>
    </style:style>
    <style:style style:name="T28" style:family="text">
      <style:text-properties fo:font-weight="bold" officeooo:rsid="00471005" style:letter-kerning="true" fo:background-color="#ffff00" loext:char-shading-value="0" style:font-name-asian="Calibri" style:font-weight-asian="bold" style:font-weight-complex="bold"/>
    </style:style>
    <style:style style:name="T29" style:family="text">
      <style:text-properties fo:font-weight="bold" officeooo:rsid="004a6ed9" style:letter-kerning="true" fo:background-color="#ffff00" loext:char-shading-value="0" style:font-name-asian="Calibri" style:font-weight-asian="bold" style:font-weight-complex="bold"/>
    </style:style>
    <style:style style:name="T30" style:family="text">
      <style:text-properties fo:font-weight="bold" officeooo:rsid="00319cfd" style:letter-kerning="true" fo:background-color="#ffff00" loext:char-shading-value="0" style:font-name-asian="Calibri" style:font-weight-asian="bold" style:font-weight-complex="bold"/>
    </style:style>
    <style:style style:name="T31" style:family="text">
      <style:text-properties fo:font-weight="bold" officeooo:rsid="004ce52a" style:letter-kerning="true" fo:background-color="#ffff00" loext:char-shading-value="0" style:font-name-asian="Calibri" style:font-weight-asian="bold" style:font-weight-complex="bold"/>
    </style:style>
    <style:style style:name="T32" style:family="text">
      <style:text-properties fo:font-size="12pt" fo:font-weight="bold" style:font-size-asian="12pt" style:font-weight-asian="bold" style:font-size-complex="12pt" style:font-weight-complex="bold"/>
    </style:style>
    <style:style style:name="T33" style:family="text">
      <style:text-properties fo:font-size="12pt" fo:font-weight="bold" officeooo:rsid="002685aa" style:font-size-asian="12pt" style:font-weight-asian="bold" style:font-size-complex="12pt" style:font-weight-complex="bold"/>
    </style:style>
    <style:style style:name="T34" style:family="text">
      <style:text-properties fo:font-size="12pt" fo:font-weight="bold" officeooo:rsid="002685aa" style:font-name-asian="Arial Unicode MS" style:font-size-asian="12pt" style:font-weight-asian="bold" style:font-name-complex="Calibri" style:font-size-complex="12pt" style:font-weight-complex="bold"/>
    </style:style>
    <style:style style:name="T35" style:family="text">
      <style:text-properties fo:font-size="12pt" style:font-size-asian="12pt" style:font-size-complex="12pt"/>
    </style:style>
    <style:style style:name="T36" style:family="text">
      <style:text-properties fo:font-size="12pt" style:font-size-asian="12pt" style:font-size-complex="12pt" style:font-weight-complex="bold"/>
    </style:style>
    <style:style style:name="T37" style:family="text">
      <style:text-properties fo:font-size="12pt" style:font-size-asian="12pt" style:font-size-complex="12pt" style:font-style-complex="italic"/>
    </style:style>
    <style:style style:name="T38" style:family="text">
      <style:text-properties fo:font-size="12pt" officeooo:rsid="002685aa" style:font-size-asian="12pt" style:font-size-complex="12pt"/>
    </style:style>
    <style:style style:name="T39" style:family="text">
      <style:text-properties fo:font-size="12pt" officeooo:rsid="002685aa" style:font-name-asian="Arial Unicode MS" style:font-size-asian="12pt" style:font-name-complex="Calibri" style:font-size-complex="12pt"/>
    </style:style>
    <style:style style:name="T40" style:family="text">
      <style:text-properties fo:background-color="#ffff00" loext:char-shading-value="0" style:language-asian="zh" style:country-asian="CN" style:font-name-complex="Lohit Hindi" style:language-complex="hi" style:country-complex="IN"/>
    </style:style>
    <style:style style:name="T41" style:family="text">
      <style:text-properties fo:background-color="#ffff00" loext:char-shading-value="0" style:language-asian="en" style:country-asian="US"/>
    </style:style>
    <style:style style:name="T42" style:family="text">
      <style:text-properties officeooo:rsid="00211b66"/>
    </style:style>
    <style:style style:name="T43" style:family="text">
      <style:text-properties fo:color="#000000" fo:font-weight="bold" officeooo:rsid="001c3441" style:letter-kerning="true" fo:background-color="#ffff00" loext:char-shading-value="0" style:font-name-asian="Calibri" style:font-weight-asian="bold" style:font-weight-complex="bold"/>
    </style:style>
    <style:style style:name="T44" style:family="text">
      <style:text-properties fo:color="#000000" fo:font-weight="bold" style:letter-kerning="true" style:font-name-asian="Calibri1" style:font-weight-asian="bold" style:language-complex="hi" style:country-complex="IN" style:font-weight-complex="bold"/>
    </style:style>
    <style:style style:name="T45" style:family="text">
      <style:text-properties fo:color="#000000" fo:font-weight="bold" officeooo:rsid="00307751" style:letter-kerning="true" style:font-name-asian="Calibri1" style:font-weight-asian="bold" style:language-complex="hi" style:country-complex="IN" style:font-weight-complex="bold"/>
    </style:style>
    <style:style style:name="T46" style:family="text">
      <style:text-properties fo:color="#000000" fo:font-weight="bold" style:font-weight-asian="bold" style:font-weight-complex="bold"/>
    </style:style>
    <style:style style:name="T47" style:family="text">
      <style:text-properties fo:color="#000000" fo:font-weight="bold" officeooo:rsid="00307751" style:font-weight-asian="bold" style:font-weight-complex="bold"/>
    </style:style>
    <style:style style:name="T48" style:family="text">
      <style:text-properties fo:color="#000000" fo:font-weight="bold" style:font-name-asian="Calibri1" style:font-weight-asian="bold" style:language-complex="hi" style:country-complex="IN" style:font-weight-complex="bold"/>
    </style:style>
    <style:style style:name="T49" style:family="text">
      <style:text-properties fo:color="#000000" fo:font-weight="bold" officeooo:rsid="00307751" style:font-name-asian="Calibri1" style:font-weight-asian="bold" style:language-complex="hi" style:country-complex="IN" style:font-weight-complex="bold"/>
    </style:style>
    <style:style style:name="T50" style:family="text">
      <style:text-properties fo:color="#000000" style:font-name="Times New Roman" fo:font-weight="bold" style:font-weight-asian="bold" style:font-weight-complex="bold"/>
    </style:style>
    <style:style style:name="T51" style:family="text">
      <style:text-properties fo:color="#000000" style:font-name="Times New Roman" fo:font-weight="bold" officeooo:rsid="0045137c" style:font-weight-asian="bold" style:font-weight-complex="bold"/>
    </style:style>
    <style:style style:name="T52" style:family="text">
      <style:text-properties fo:color="#000000" style:font-name="Times New Roman" fo:font-weight="bold" officeooo:rsid="004b6d41" style:font-weight-asian="bold" style:font-weight-complex="bold"/>
    </style:style>
    <style:style style:name="T53" style:family="text">
      <style:text-properties fo:color="#000000" style:font-name="Times New Roman" fo:font-weight="bold" officeooo:rsid="001c3441" style:letter-kerning="true" fo:background-color="#ffff00" loext:char-shading-value="0" style:font-name-asian="Calibri" style:font-weight-asian="bold" style:font-weight-complex="bold"/>
    </style:style>
    <style:style style:name="T54" style:family="text">
      <style:text-properties fo:color="#000000" style:font-name="Times New Roman" fo:font-weight="bold" officeooo:rsid="00307751" style:letter-kerning="true" fo:background-color="#ffff00" loext:char-shading-value="0" style:font-name-asian="Calibri" style:font-weight-asian="bold" style:font-weight-complex="bold"/>
    </style:style>
    <style:style style:name="T55" style:family="text">
      <style:text-properties fo:color="#000000" style:font-name="Times New Roman" officeooo:rsid="001c3441" style:letter-kerning="true" fo:background-color="#ffff00" loext:char-shading-value="0" style:font-name-asian="Calibri"/>
    </style:style>
    <style:style style:name="T56" style:family="text">
      <style:text-properties fo:color="#000000" style:font-name="Times New Roman" officeooo:rsid="00307751" style:letter-kerning="true" fo:background-color="#ffff00" loext:char-shading-value="0" style:font-name-asian="Calibri"/>
    </style:style>
    <style:style style:name="T57" style:family="text">
      <style:text-properties style:language-asian="en" style:country-asian="US"/>
    </style:style>
    <style:style style:name="T58" style:family="text">
      <style:text-properties style:language-asian="zh" style:country-asian="CN" style:font-name-complex="Lohit Hindi" style:language-complex="hi" style:country-complex="IN"/>
    </style:style>
    <style:style style:name="T59" style:family="text">
      <style:text-properties style:letter-kerning="true" style:font-name-asian="Calibri"/>
    </style:style>
    <style:style style:name="T60" style:family="text">
      <style:text-properties officeooo:rsid="001c3441" style:letter-kerning="true" style:font-name-asian="Calibri"/>
    </style:style>
    <style:style style:name="T61" style:family="text">
      <style:text-properties officeooo:rsid="001d54c6" style:letter-kerning="true" style:font-name-asian="Calibri"/>
    </style:style>
    <style:style style:name="T62" style:family="text">
      <style:text-properties officeooo:rsid="00291302" style:letter-kerning="true" style:font-name-asian="Calibri"/>
    </style:style>
    <style:style style:name="T63" style:family="text">
      <style:text-properties officeooo:rsid="0027fe65" style:letter-kerning="true" style:font-name-asian="Calibri"/>
    </style:style>
    <style:style style:name="T64" style:family="text">
      <style:text-properties officeooo:rsid="0041173a" style:letter-kerning="true" style:font-name-asian="Calibri"/>
    </style:style>
    <style:style style:name="T65" style:family="text">
      <style:text-properties officeooo:rsid="005406a4" style:letter-kerning="true" style:font-name-asian="Calibri"/>
    </style:style>
    <style:style style:name="T66" style:family="text">
      <style:text-properties style:letter-kerning="true" fo:background-color="#ffff00" loext:char-shading-value="0" style:font-name-asian="Calibri"/>
    </style:style>
    <style:style style:name="T67" style:family="text">
      <style:text-properties officeooo:rsid="00471005" style:letter-kerning="true" fo:background-color="#ffff00" loext:char-shading-value="0" style:font-name-asian="Calibri"/>
    </style:style>
    <style:style style:name="T68" style:family="text">
      <style:text-properties officeooo:rsid="001d54c6"/>
    </style:style>
    <style:style style:name="T69" style:family="text">
      <style:text-properties officeooo:rsid="001e10a9"/>
    </style:style>
    <style:style style:name="T70" style:family="text">
      <style:text-properties officeooo:rsid="001f1c45"/>
    </style:style>
    <style:style style:name="T71" style:family="text">
      <style:text-properties officeooo:rsid="00210b12"/>
    </style:style>
    <style:style style:name="T72" style:family="text">
      <style:text-properties fo:font-weight="normal" style:letter-kerning="true" style:font-name-asian="Calibri" style:font-weight-asian="normal" style:font-weight-complex="normal"/>
    </style:style>
    <style:style style:name="T73" style:family="text">
      <style:text-properties fo:font-weight="normal" officeooo:rsid="001c3441" style:letter-kerning="true" style:font-name-asian="Calibri" style:font-weight-asian="normal" style:font-weight-complex="normal"/>
    </style:style>
    <style:style style:name="T74" style:family="text">
      <style:text-properties fo:font-weight="normal" officeooo:rsid="00228271" style:letter-kerning="true" style:font-name-asian="Calibri" style:font-weight-asian="normal" style:font-weight-complex="normal"/>
    </style:style>
    <style:style style:name="T75" style:family="text">
      <style:text-properties fo:font-weight="normal" officeooo:rsid="0023ac81" style:letter-kerning="true" style:font-name-asian="Calibri" style:font-weight-asian="normal" style:font-weight-complex="normal"/>
    </style:style>
    <style:style style:name="T76" style:family="text">
      <style:text-properties fo:font-weight="normal" officeooo:rsid="0025e13f" style:letter-kerning="true" style:font-name-asian="Calibri" style:font-weight-asian="normal" style:font-weight-complex="normal"/>
    </style:style>
    <style:style style:name="T77" style:family="text">
      <style:text-properties fo:font-weight="normal" officeooo:rsid="001cafac" style:letter-kerning="true" style:font-name-asian="Calibri" style:font-weight-asian="normal" style:font-weight-complex="normal"/>
    </style:style>
    <style:style style:name="T78" style:family="text">
      <style:text-properties fo:font-weight="normal" officeooo:rsid="002de0f9" style:letter-kerning="true" style:font-name-asian="Calibri" style:font-weight-asian="normal" style:font-weight-complex="normal"/>
    </style:style>
    <style:style style:name="T79" style:family="text">
      <style:text-properties fo:font-weight="normal" officeooo:rsid="0031d7da" style:letter-kerning="true" style:font-name-asian="Calibri" style:font-weight-asian="normal" style:font-weight-complex="normal"/>
    </style:style>
    <style:style style:name="T80" style:family="text">
      <style:text-properties fo:font-weight="normal" officeooo:rsid="001c3441" style:letter-kerning="true" fo:background-color="transparent" loext:char-shading-value="0" style:font-name-asian="Calibri" style:font-weight-asian="normal" style:font-weight-complex="normal"/>
    </style:style>
    <style:style style:name="T81" style:family="text">
      <style:text-properties fo:font-weight="normal" officeooo:rsid="0027fe65" style:letter-kerning="true" fo:background-color="transparent" loext:char-shading-value="0" style:font-name-asian="Calibri" style:font-weight-asian="normal" style:font-weight-complex="normal"/>
    </style:style>
    <style:style style:name="T82" style:family="text">
      <style:text-properties fo:font-weight="normal" officeooo:rsid="00291302" style:letter-kerning="true" fo:background-color="transparent" loext:char-shading-value="0" style:font-name-asian="Calibri" style:font-weight-asian="normal" style:font-weight-complex="normal"/>
    </style:style>
    <style:style style:name="T83" style:family="text">
      <style:text-properties fo:font-weight="normal" officeooo:rsid="0031d7da" style:letter-kerning="true" fo:background-color="#ffff00" loext:char-shading-value="0" style:font-name-asian="Calibri" style:font-weight-asian="normal" style:font-weight-complex="normal"/>
    </style:style>
    <style:style style:name="T84" style:family="text">
      <style:text-properties fo:font-weight="normal" officeooo:rsid="00471005" style:letter-kerning="true" fo:background-color="#ffff00" loext:char-shading-value="0" style:font-name-asian="Calibri" style:font-weight-asian="normal" style:font-weight-complex="normal"/>
    </style:style>
    <style:style style:name="T85" style:family="text">
      <style:text-properties fo:font-weight="normal" officeooo:rsid="004a6ed9" style:letter-kerning="true" fo:background-color="#ffff00" loext:char-shading-value="0" style:font-name-asian="Calibri" style:font-weight-asian="normal" style:font-weight-complex="normal"/>
    </style:style>
    <style:style style:name="T86" style:family="text">
      <style:text-properties fo:font-weight="normal" officeooo:rsid="004ce52a" style:letter-kerning="true" fo:background-color="#ffff00" loext:char-shading-value="0" style:font-name-asian="Calibri" style:font-weight-asian="normal" style:font-weight-complex="normal"/>
    </style:style>
    <style:style style:name="T87" style:family="text">
      <style:text-properties fo:font-weight="normal" style:font-weight-asian="normal" style:font-weight-complex="normal"/>
    </style:style>
    <style:style style:name="T88" style:family="text">
      <style:text-properties officeooo:rsid="0025e13f"/>
    </style:style>
    <style:style style:name="T89" style:family="text">
      <style:text-properties officeooo:rsid="002685aa"/>
    </style:style>
    <style:style style:name="T90" style:family="text">
      <style:text-properties officeooo:rsid="002de0f9"/>
    </style:style>
    <style:style style:name="T91" style:family="text">
      <style:text-properties style:font-name="Times New Roman"/>
    </style:style>
    <style:style style:name="T92" style:family="text">
      <style:text-properties style:font-name="Times New Roman" fo:font-style="italic" style:font-style-asian="italic" style:font-style-complex="italic"/>
    </style:style>
    <style:style style:name="T93" style:family="text">
      <style:text-properties style:font-name="Times New Roman" fo:font-weight="bold" style:font-weight-asian="bold"/>
    </style:style>
    <style:style style:name="T94" style:family="text">
      <style:text-properties style:font-name="Times New Roman" fo:font-weight="bold" style:font-weight-asian="bold" style:font-weight-complex="bold"/>
    </style:style>
    <style:style style:name="T95" style:family="text">
      <style:text-properties style:font-name="Times New Roman" style:letter-kerning="true" fo:background-color="#ffff00" loext:char-shading-value="0" style:font-name-asian="Calibri1" style:language-complex="hi" style:country-complex="IN"/>
    </style:style>
    <style:style style:name="T96" style:family="text">
      <style:text-properties style:font-name="Times New Roman" officeooo:rsid="00307751"/>
    </style:style>
    <style:style style:name="T97" style:family="text">
      <style:text-properties style:font-name="Times New Roman" officeooo:rsid="0045137c"/>
    </style:style>
    <style:style style:name="T98" style:family="text">
      <style:text-properties style:font-name="Liberation Serif"/>
    </style:style>
    <style:style style:name="T99" style:family="text">
      <style:text-properties style:font-name="Liberation Serif" fo:font-size="12pt" style:font-name-asian="Courier New1" style:font-size-asian="12pt" style:font-size-complex="12pt"/>
    </style:style>
    <style:style style:name="T100" style:family="text">
      <style:text-properties style:font-name="Liberation Serif" fo:font-size="12pt" style:font-size-asian="12pt" style:font-size-complex="12pt"/>
    </style:style>
    <style:style style:name="T101" style:family="text">
      <style:text-properties style:font-name="Liberation Serif" fo:font-size="12pt" officeooo:rsid="002685aa" style:font-size-asian="12pt" style:font-size-complex="12pt"/>
    </style:style>
    <style:style style:name="T102" style:family="text">
      <style:text-properties style:font-name="Liberation Serif" fo:font-size="12pt" style:font-size-asian="12pt" style:font-name-complex="DejaVu Sans Light" style:font-size-complex="12pt"/>
    </style:style>
    <style:style style:name="T103" style:family="text">
      <style:text-properties style:font-name="Liberation Serif" fo:font-size="12pt" fo:font-weight="bold" style:font-size-asian="12pt" style:font-weight-asian="bold" style:font-size-complex="12pt" style:font-weight-complex="bold"/>
    </style:style>
    <style:style style:name="T104" style:family="text">
      <style:text-properties style:font-name="Liberation Serif" fo:font-size="12pt" fo:font-weight="bold" officeooo:rsid="002685aa" style:font-size-asian="12pt" style:font-weight-asian="bold" style:font-size-complex="12pt" style:font-weight-complex="bold"/>
    </style:style>
    <style:style style:name="T105" style:family="text">
      <style:text-properties style:font-name="Liberation Serif" fo:font-size="12pt" fo:font-weight="bold" style:font-size-asian="12pt" style:font-weight-asian="bold" style:font-name-complex="DejaVu Sans Light" style:font-size-complex="12pt"/>
    </style:style>
    <style:style style:name="T106" style:family="text">
      <style:text-properties fo:font-style="italic" style:font-style-asian="italic" style:font-style-complex="italic"/>
    </style:style>
    <style:style style:name="T107" style:family="text">
      <style:text-properties fo:font-style="italic" officeooo:rsid="003f5954" style:font-style-asian="italic" style:font-style-complex="italic"/>
    </style:style>
    <style:style style:name="T108" style:family="text">
      <style:text-properties officeooo:rsid="004087d3"/>
    </style:style>
    <style:style style:name="T109" style:family="text">
      <style:text-properties officeooo:rsid="0008843c"/>
    </style:style>
    <style:style style:name="T110" style:family="text">
      <style:text-properties officeooo:rsid="00431fd0"/>
    </style:style>
    <style:style style:name="T111" style:family="text">
      <style:text-properties officeooo:rsid="0044d41a"/>
    </style:style>
    <style:style style:name="T112" style:family="text">
      <style:text-properties officeooo:rsid="0045137c"/>
    </style:style>
    <style:style style:name="T113" style:family="text">
      <style:text-properties style:font-name="Liberation Sans" fo:font-size="14.1000003814697pt" fo:font-weight="bold" officeooo:rsid="0045137c" style:font-name-asian="WenQuanYi Micro Hei" style:font-size-asian="14.1000003814697pt" style:font-weight-asian="bold" style:font-name-complex="Lohit Devanagari" style:font-size-complex="14.1000003814697pt" style:font-weight-complex="bold"/>
    </style:style>
    <style:style style:name="T114" style:family="text">
      <style:text-properties officeooo:rsid="0045b7d9"/>
    </style:style>
    <style:style style:name="T115" style:family="text">
      <style:text-properties officeooo:rsid="004a6ed9"/>
    </style:style>
    <style:style style:name="T116" style:family="text">
      <style:text-properties fo:background-color="#81d41a" loext:char-shading-value="0" style:language-asian="en" style:country-asian="US"/>
    </style:style>
    <style:style style:name="T117" style:family="text">
      <style:text-properties officeooo:rsid="004ce52a"/>
    </style:style>
    <style:style style:name="T118" style:family="text">
      <style:text-properties fo:language="it" fo:country="IT" style:language-complex="ar" style:country-complex="SA"/>
    </style:style>
    <style:style style:name="T119" style:family="text">
      <style:text-properties officeooo:rsid="00523c83"/>
    </style:style>
    <style:style style:name="T120" style:family="text">
      <style:text-properties officeooo:rsid="005406a4"/>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34cm" fo:text-indent="-0.635cm" fo:margin-left="8.234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7"><draw:frame draw:style-name="fr1" draw:name="Immagine1" text:anchor-type="as-char" svg:width="17cm" svg:height="1.998cm" draw:z-index="0"><draw:image xlink:href="Pictures/100002010000041B000000AA77EA8DDBCD1A27DB.png" xlink:type="simple" xlink:show="embed" xlink:actuate="onLoad" loext:mime-type="image/png"/></draw:frame></text:p>
      <text:p text:style-name="P2"/>
      <text:p text:style-name="P94">Istituto Comprensivo Empoli Ovest</text:p>
      <text:p text:style-name="P94">Via Evangelista Torricelli, 58/A – 50053 Empoli (FI)</text:p>
      <text:p text:style-name="P94">Tel. 0571/960158 – 0571/926612 – Fax 0571/926640 C.F. 9104878048<text:span text:style-name="T42">9</text:span></text:p>
      <text:p text:style-name="P94">sito web http://www.istitutocomprensivoempoliovest.edu.it</text:p>
      <text:p text:style-name="P94">e-mail: fiic876002@istruzione.it – pec: fiic876002@pec.istruzione.it</text:p>
      <text:p text:style-name="P1"/>
      <text:p text:style-name="P3"/>
      <text:p text:style-name="P4"/>
      <text:p text:style-name="P4"/>
      <text:p text:style-name="P5"><text:s text:c="3"/></text:p>
      <text:p text:style-name="P18">Agenda C.I. del <text:span text:style-name="T68">4</text:span>/12/201<text:span text:style-name="T68">9</text:span> ore <text:span text:style-name="T70">18.00</text:span> presso <text:span text:style-name="T68">sc. Sec. 1° “F. Busoni”</text:span></text:p>
      <text:p text:style-name="P17"/>
      <text:p text:style-name="P204"/>
      <text:p text:style-name="P122"/>
      <text:table-of-content text:style-name="Sect1" text:protected="true" text:name="Indice generale1">
        <text:table-of-content-source text:outline-level="2">
          <text:index-title-template text:style-name="Contents_20_Heading">Proposta di Ordine del Giorn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dice generale1_Head">
            <text:p text:style-name="P101">Proposta di Ordine del Giorno</text:p>
          </text:index-title>
          <text:p text:style-name="P98"><text:a xlink:type="simple" xlink:href="#__RefHeading___Toc5840_3729615266" text:style-name="Index_20_Link" text:visited-style-name="Index_20_Link">1) <text:s/>Elezione del presidente del C.I.<text:tab/>3</text:a></text:p>
          <text:p text:style-name="P98"><text:a xlink:type="simple" xlink:href="#__RefHeading___Toc5842_3729615266" text:style-name="Index_20_Link" text:visited-style-name="Index_20_Link">2) <text:s/>Individuazione del segretario del C.I.<text:tab/>3</text:a></text:p>
          <text:p text:style-name="P98"><text:a xlink:type="simple" xlink:href="#__RefHeading___Toc5844_3729615266" text:style-name="Index_20_Link" text:visited-style-name="Index_20_Link">3) <text:s/>Elezione della giunta esecutiva.<text:tab/>3</text:a></text:p>
          <text:p text:style-name="P98"><text:a xlink:type="simple" xlink:href="#__RefHeading___Toc1443_2963926445" text:style-name="Index_20_Link" text:visited-style-name="Index_20_Link">4) <text:s/>Approvazione regolamento anticipazione fondo minute spese al D.S.G.A.<text:tab/>4</text:a></text:p>
          <text:p text:style-name="P98"><text:a xlink:type="simple" xlink:href="#__RefHeading___Toc5846_3729615266" text:style-name="Index_20_Link" text:visited-style-name="Index_20_Link">5) <text:s/>Individuazione componenti comitato di valutazione<text:tab/>6</text:a></text:p>
          <text:p text:style-name="P98"><text:a xlink:type="simple" xlink:href="#__RefHeading___Toc2056_2316460056" text:style-name="Index_20_Link" text:visited-style-name="Index_20_Link">6) <text:s/>Individuazione dell’organo di garanzia avverso le sanzioni disciplinari<text:tab/>7</text:a></text:p>
          <text:p text:style-name="P98"><text:a xlink:type="simple" xlink:href="#__RefHeading___Toc5848_3729615266" text:style-name="Index_20_Link" text:visited-style-name="Index_20_Link">7) <text:s/>Convenzione cassa e cc postale<text:tab/>7</text:a></text:p>
          <text:p text:style-name="P98"><text:a xlink:type="simple" xlink:href="#__RefHeading___Toc5850_3729615266" text:style-name="Index_20_Link" text:visited-style-name="Index_20_Link">8) <text:s/>Convenzione C.A.M. e convenzione con Università di Firenze (Tirocini e stage)<text:tab/>8</text:a></text:p>
          <text:p text:style-name="P98"><text:a xlink:type="simple" xlink:href="#__RefHeading___Toc2058_2316460056" text:style-name="Index_20_Link" text:visited-style-name="Index_20_Link">9) <text:s/>Regolamento indicante criteri e limiti per lo svolgimento dell’attività negoziale<text:tab/>8</text:a></text:p>
          <text:p text:style-name="P98"><text:a xlink:type="simple" xlink:href="#__RefHeading___Toc5852_3729615266" text:style-name="Index_20_Link" text:visited-style-name="Index_20_Link">10) <text:s/>PNSD – Ambienti Digitali Aree a Rischio<text:tab/>14</text:a></text:p>
          <text:p text:style-name="P98"><text:a xlink:type="simple" xlink:href="#__RefHeading___Toc5854_3729615266" text:style-name="Index_20_Link" text:visited-style-name="Index_20_Link">11) <text:s/>Situazione polizza assicurativa<text:tab/>14</text:a></text:p>
          <text:p text:style-name="P98"><text:a xlink:type="simple" xlink:href="#__RefHeading___Toc5856_3729615266" text:style-name="Index_20_Link" text:visited-style-name="Index_20_Link">12) <text:s/>Articolazione oraria scuola secondaria di 1°, scuola primaria, scuola dell’infanzia<text:tab/>15</text:a></text:p>
          <text:p text:style-name="P98"><text:a xlink:type="simple" xlink:href="#__RefHeading___Toc5858_3729615266" text:style-name="Index_20_Link" text:visited-style-name="Index_20_Link">13) <text:s/>Suddivisione anno scolastico in quadrimestri<text:tab/>16</text:a></text:p>
          <text:p text:style-name="P98"><text:a xlink:type="simple" xlink:href="#__RefHeading___Toc5860_3729615266" text:style-name="Index_20_Link" text:visited-style-name="Index_20_Link">14) <text:s/>Calendario Scolastico<text:tab/>16</text:a></text:p>
          <text:p text:style-name="P98"><text:a xlink:type="simple" xlink:href="#__RefHeading___Toc5862_3729615266" text:style-name="Index_20_Link" text:visited-style-name="Index_20_Link">15) <text:s/>Ptof<text:tab/>17</text:a></text:p>
          <text:p text:style-name="P98"><text:a xlink:type="simple" xlink:href="#__RefHeading___Toc5864_3729615266" text:style-name="Index_20_Link" text:visited-style-name="Index_20_Link">16) <text:s/>Progetti di ampliamento dell’offerta formativa<text:tab/>17</text:a></text:p>
          <text:p text:style-name="P98"><text:a xlink:type="simple" xlink:href="#__RefHeading___Toc5866_3729615266" text:style-name="Index_20_Link" text:visited-style-name="Index_20_Link">17) <text:s/>Criteri e piano delle uscite didattiche e di istruzione<text:tab/>17</text:a></text:p>
          <text:p text:style-name="P98"><text:a xlink:type="simple" xlink:href="#__RefHeading___Toc5868_3729615266" text:style-name="Index_20_Link" text:visited-style-name="Index_20_Link">18) <text:s/>Regolamento di Istituto<text:tab/>17</text:a></text:p>
          <text:p text:style-name="P98"><text:a xlink:type="simple" xlink:href="#__RefHeading___Toc5870_3729615266" text:style-name="Index_20_Link" text:visited-style-name="Index_20_Link">19) <text:s/>Centro Sportivo Scolastico<text:tab/>17</text:a></text:p>
          <text:p text:style-name="P98"><text:a xlink:type="simple" xlink:href="#__RefHeading___Toc5872_3729615266" text:style-name="Index_20_Link" text:visited-style-name="Index_20_Link">20) <text:s/>Criteri eccedenze e sovra-numerari<text:tab/>17</text:a></text:p>
          <text:p text:style-name="P98"><text:a xlink:type="simple" xlink:href="#__RefHeading___Toc5874_3729615266" text:style-name="Index_20_Link" text:visited-style-name="Index_20_Link">21) <text:s/>Criteri formazione classi prime<text:tab/>18</text:a></text:p>
        </text:index-body>
      </text:table-of-content>
      <text:p text:style-name="P6"/>
      <text:p text:style-name="P95">BOZZA agenda e verbale</text:p>
      <text:p text:style-name="P61"/>
      <text:p text:style-name="P61">L’agenda contiene sia aspetti informativi che bozze di delibere che il Consiglio di Istituto può assumere.</text:p>
      <text:p text:style-name="P62"/>
      <text:p text:style-name="P6"/>
      <text:h text:style-name="Heading_20_2" text:outline-level="2"><text:bookmark-start text:name="__RefHeading___Toc5840_3729615266"/><text:span text:style-name="T7">Elezione del presidente del C.I.</text:span><text:bookmark-end text:name="__RefHeading___Toc5840_3729615266"/></text:h>
      <text:p text:style-name="P10">Ai sensi dell’art 48 della OM 215 del 91 la prima convocazione del C.I., è disposta dal Dirigente Scolastico, durante tale seduta viene eletto tra i rappresentanti dei genitori il presidente del C.I. Pertanto il D.S. invita i genitori a presentare la propria candidatura.</text:p>
      <text:p text:style-name="P123"/>
      <text:p text:style-name="P132">(DA DELIBERARE)</text:p>
      <text:p text:style-name="P139"/>
      <text:p text:style-name="P155"><text:span text:style-name="T83">Il Consiglio di Istituto e</text:span><text:span text:style-name="T84">legge quale proprio presidente</text:span></text:p>
      <text:p text:style-name="P120"><text:span text:style-name="T67">s</text:span><text:span text:style-name="T66">ig. </text:span></text:p>
      <text:p text:style-name="P147">voti favorevoli <text:s text:c="9"/>contrari <text:s text:c="5"/></text:p>
      <text:p text:style-name="P171"/>
      <text:p text:style-name="P180"><text:span text:style-name="T50">con DELIBERA (</text:span><text:span text:style-name="T94"> n. ___ /2019)</text:span></text:p>
      <text:p text:style-name="P195"><text:span text:style-name="T53">all’unanimità/</text:span><text:span text:style-name="T54">a maggioranza</text:span></text:p>
      <text:p text:style-name="P169"><text:span text:style-name="T74"/></text:p>
      <text:p text:style-name="P123"/>
      <text:h text:style-name="Heading_20_2" text:outline-level="2"><text:bookmark-start text:name="__RefHeading___Toc5842_3729615266"/>Individuazione del segretario del C.I.<text:bookmark-end text:name="__RefHeading___Toc5842_3729615266"/></text:h>
      <text:p text:style-name="P123">Il <text:s/>D. S. <text:s/>propone al presidente di designare come segretario <text:span text:style-name="T69">la prof.ssa ……. e in qualità di sostituto del segretario la prof.ssa …..</text:span></text:p>
      <text:p text:style-name="P126"/>
      <text:p text:style-name="P132">(DA DELIBERARE)</text:p>
      <text:p text:style-name="P139"/>
      <text:p text:style-name="P155"><text:span text:style-name="T83">Il Consiglio di Istituto i</text:span><text:span text:style-name="T84">ndividua quale proprio s</text:span><text:span text:style-name="T85">egretario verbalizzante</text:span></text:p>
      <text:p text:style-name="P155"><text:span text:style-name="T28">il prof... </text:span></text:p>
      <text:p text:style-name="P155"><text:span text:style-name="T28">sostituto del segretario la prof.ssa …..</text:span></text:p>
      <text:p text:style-name="P147">voti favorevoli <text:s text:c="9"/>contrari <text:s text:c="5"/></text:p>
      <text:p text:style-name="P171"/>
      <text:p text:style-name="P180"><text:span text:style-name="T50">con DELIBERA (</text:span><text:span text:style-name="T94"> n. ___ /2019)</text:span></text:p>
      <text:p text:style-name="P196"><text:span text:style-name="T55">all’unanimità/</text:span><text:span text:style-name="T56">a maggioranza</text:span></text:p>
      <text:p text:style-name="P196"><text:span text:style-name="T56"/></text:p>
      <text:h text:style-name="Heading_20_2" text:outline-level="2"><text:bookmark-start text:name="__RefHeading___Toc5844_3729615266"/><text:span text:style-name="T7">Elezione della giunta esecutiva</text:span><text:span text:style-name="T57">.</text:span><text:bookmark-end text:name="__RefHeading___Toc5844_3729615266"/></text:h>
      <text:p text:style-name="P124"><text:span text:style-name="T58">Il DS illustra che ai sensi dell’art .8 <text:s/>c. 7 e 8 del dlgs 297/94 il C.I. individua al suo interno una giunta esecutiva, composta da </text:span><text:span text:style-name="T40">un docente</text:span><text:span text:style-name="T58">, </text:span><text:span text:style-name="T40">due genitori</text:span><text:span text:style-name="T58">, e </text:span><text:span text:style-name="T40">un membro del personale ATA</text:span><text:span text:style-name="T58">. Della giunta fanno parte di diritto il D.S.G.A. ed il Dirigente che la presiede. <text:s/>Pertanto invita genitori, <text:s/>docenti e il personale ATA a presentare la propria candidatura.</text:span></text:p>
      <text:p text:style-name="P6">Discussi <text:s/>i lavori, verranno sospesi fino alle ore 18.30, per dare modo alla giunta esecutiva di prendere visione dei <text:s/>punti che seguono, che saranno quindi esaminati dal C.I. <text:s/>alle ore 18.30.</text:p>
      <text:p text:style-name="P127"/>
      <text:p text:style-name="P133">(DA DELIBERARE)</text:p>
      <text:p text:style-name="P140"/>
      <text:p text:style-name="P156"><text:span text:style-name="T83">Il Consiglio di Istituto i</text:span><text:span text:style-name="T84">ndividua qual</text:span><text:span text:style-name="T85">i</text:span><text:span text:style-name="T84"> </text:span><text:span text:style-name="T85">membri della</text:span><text:span text:style-name="T84"> </text:span><text:span text:style-name="T29">giunta esecutiva</text:span></text:p>
      <text:p text:style-name="P156"><text:span text:style-name="T28">un docente, due genitori, e un membro del personale ATA</text:span></text:p>
      <text:p text:style-name="P148">voti favorevoli <text:s text:c="9"/>contrari <text:s text:c="5"/></text:p>
      <text:p text:style-name="P172"/>
      <text:p text:style-name="P181"><text:soft-page-break/><text:span text:style-name="T52">con </text:span><text:span text:style-name="T50">DELIBERA </text:span><text:span text:style-name="T94">( n. ___ /2019)</text:span></text:p>
      <text:p text:style-name="P197"><text:span text:style-name="T55">all’unanimità/</text:span><text:span text:style-name="T56">a maggioranza</text:span></text:p>
      <text:p text:style-name="P197"><text:span text:style-name="T56"/></text:p>
      <text:h text:style-name="Heading_20_2" text:outline-level="2"><text:bookmark-start text:name="__RefHeading___Toc1443_2963926445"/>Approvazione regolamento anticipazione fondo minute spese al D.S.G.A.<text:bookmark-end text:name="__RefHeading___Toc1443_2963926445"/></text:h>
      <text:p text:style-name="P162">ART. 21 D.I. 129/2018</text:p>
      <text:p text:style-name="P162"/>
      <text:p text:style-name="P163"><text:span text:style-name="T109">Con l</text:span>a sigla AVCP <text:span text:style-name="T109">viene indicato nel seguito </text:span>indica l’<text:span text:style-name="T106">Autorità di vigilanza sui contratti pubblici di lavori, servizi e forniture </text:span></text:p>
      <text:p text:style-name="P163"/>
      <text:p text:style-name="P163"><text:span text:style-name="T3">Vista</text:span> la Determinazione <text:span text:style-name="T109">della </text:span>AVCP <text:s/>n. 8 del 18 Novembre 2010 PRIME INDICAZIONI SULLA TRACCIABILITA’ FINANZIARIA EX ART. 3, LEGGE 13 AGOSTO 2010, n. 136, COME MODIFICATO DAL D.L. 12 NOVEMBRE 2010, n. 187 Punto 3</text:p>
      <text:p text:style-name="P163"/>
      <text:p text:style-name="P163"><text:span text:style-name="T3">Vista</text:span> la Determinazione <text:span text:style-name="T109">della </text:span>AVCP <text:s/>n. 10 del 22 Dicembre 2010 ULTERIORI INDICAZIONI SULLA TRACCIABILITA’ DEI FLUSSI FINANZIARI Art. 3, legge 13 agosto 2010, n. 136, come modificata dal decreto legge 12 novembre 2010, n. 187 convertito in legge, con modificazioni, dalla legge 17 dicembre 2010, n. 217) – 2.3 Utilizzo del fondo economale</text:p>
      <text:p text:style-name="P163"/>
      <text:p text:style-name="P163"><text:span text:style-name="T3">Visto</text:span> il Decreto Interministeriale MIUR/MEF n° 129 del 28 agosto 2018 art. 21</text:p>
      <text:p text:style-name="P163"/>
      <text:p text:style-name="P164">Il Consiglio di Istituto adotta il seguente regolamento:</text:p>
      <text:p text:style-name="P163"/>
      <text:h text:style-name="P108" text:outline-level="3"><text:bookmark-start text:name="__RefHeading___Toc1445_2963926445"/>Art. 1 – Contenuto regolamento<text:bookmark-end text:name="__RefHeading___Toc1445_2963926445"/></text:h>
      <text:p text:style-name="P163">Il presente regolamento disciplina le modalità di utilizzo delle minute spese relative all’acquisizione di beni e servizi occorrenti al buon funzionamento dell’istituzione scolastica ai sensi dell’art. 21 del D.I. 129/2018.</text:p>
      <text:p text:style-name="P163"/>
      <text:h text:style-name="P108" text:outline-level="3"><text:bookmark-start text:name="__RefHeading___Toc1447_2963926445"/>Art. 2 – Competenze del D.S.G.A. in ordine alla gestione del fondo delle minute spese<text:bookmark-end text:name="__RefHeading___Toc1447_2963926445"/></text:h>
      <text:p text:style-name="P163">Le attività negoziali inerenti la gestione delle minute spese sono di competenza del Direttore dei servizi generali e amministrativi ai sensi dell’art. 21 <text:s/>comma 4 del D.I. 129/2018.</text:p>
      <text:p text:style-name="P163">Per tali attività non sussiste l’obbligo di acquisizione del codice identificativo di gara (CIG) e del DURC (documento unico regolarità contributiva).</text:p>
      <text:p text:style-name="P163"/>
      <text:h text:style-name="P108" text:outline-level="3"><text:bookmark-start text:name="__RefHeading___Toc1449_2963926445"/>Art. 3 – Costituzione del fondo delle minute spese<text:bookmark-end text:name="__RefHeading___Toc1449_2963926445"/></text:h>
      <text:p text:style-name="P163">L’ammontare del fondo delle minute spese è stabilito per ciascun esercizio finanziaria dal Consiglio di Istituto in € 500.</text:p>
      <text:p text:style-name="P163">Tale fondo, all’inizio dell’esercizio, è anticipato al D.S.G.A., con mandato in partita di giro, con imputazione all’Aggregato A01 Funzionamento amministrativo generale.</text:p>
      <text:p text:style-name="P163">Il D.S.G.A. provvede con l’utilizzo del fondo al pagamento delle minute spese entro il limite massimo, per ciascun importo, di € 100.</text:p>
      <text:p text:style-name="P163"/>
      <text:h text:style-name="P108" text:outline-level="3"><text:bookmark-start text:name="__RefHeading___Toc1451_2963926445"/>Art. 4 – Utilizzo del fondo delle minute spese<text:bookmark-end text:name="__RefHeading___Toc1451_2963926445"/></text:h>
      <text:p text:style-name="P163">A carico del fondo minute spese il D.S.G.A. può eseguire i pagamenti relativi alle seguenti spese:</text:p>
      <text:list xml:id="list3713437523" text:style-name="L2">
        <text:list-item>
          <text:p text:style-name="P129">spese postali</text:p>
        </text:list-item>
        <text:list-item>
          <text:p text:style-name="P129"><text:soft-page-break/>spese telegrafiche</text:p>
        </text:list-item>
        <text:list-item>
          <text:p text:style-name="P129">carte e valori bollati</text:p>
        </text:list-item>
        <text:list-item>
          <text:p text:style-name="P129">spese di registro e contrattuali</text:p>
        </text:list-item>
        <text:list-item>
          <text:p text:style-name="P129">abbonamenti a periodici e riviste di aggiornamento professionale</text:p>
        </text:list-item>
        <text:list-item>
          <text:p text:style-name="P129">minute spese di funzionamento degli uffici, della didattica, e di gestione del patrimonio dell’istituzione scolastica;</text:p>
        </text:list-item>
        <text:list-item>
          <text:p text:style-name="P129">imposte e tasse ed altri diritti erariali nei casi in cui non sia possibile attivare la procedura di pagamento ordinaria senza incorrere nell’interesse di mora;</text:p>
        </text:list-item>
        <text:list-item>
          <text:p text:style-name="P129">minute spese di cancelleria;</text:p>
        </text:list-item>
        <text:list-item>
          <text:p text:style-name="P129">minute spese per materiali di pulizia</text:p>
        </text:list-item>
        <text:list-item>
          <text:p text:style-name="P130">minute spese per <text:span text:style-name="T110">consumabili informatici di basso valore (a titolo esemplificativo e non esaustivo: pen-drive usb, lettore per firma elettronica, ram o altro hardware per potenziamento PC in uso, ecc.)</text:span></text:p>
        </text:list-item>
        <text:list-item>
          <text:p text:style-name="P129">spese per piccole riparazioni e manutenzione di mobili e di locali</text:p>
        </text:list-item>
        <text:list-item>
          <text:p text:style-name="P129">altre piccole spese di carattere occasionale che presuppongono l’urgenza il cui pagamento per contanti si renda opportuno e conveniente.</text:p>
        </text:list-item>
      </text:list>
      <text:p text:style-name="P163"/>
      <text:h text:style-name="P108" text:outline-level="3"><text:bookmark-start text:name="__RefHeading___Toc1453_2963926445"/>Art. 5 – Pagamento delle minute spese<text:bookmark-end text:name="__RefHeading___Toc1453_2963926445"/></text:h>
      <text:p text:style-name="P163">I pagamenti delle minute spese sono ordinati con buoni di pagamento numerati progressivamente e firmati dal D.S.G.A..</text:p>
      <text:p text:style-name="P163"/>
      <text:p text:style-name="P163">Ai buoni di pagamento devono essere allegate le giustifiche delle spese: fattura, scontrino fiscale, ricevuta di pagamento su c/c/postale, ricevuta di bonifico bancario, etc.</text:p>
      <text:p text:style-name="P165">Ove i beni da acquistare non siano disponibili o non sia conveniente l’acquisto presso punti vendita fisici, possono essere utilizzati canali di acquisti on-line (es. Amazon, IBS, ecc.) diversi da MePA con giustificativo di spesa riportante il nominativo di chi abbia proceduto all’acquisto, previa autorizzazione scritta del D.S. o del D.S.G.A. indicante l’oggetto da acquistare e l’importo indicativo (tolleranza massima del 5% sul costo indicato), nonché la motivazione per la quale sia stato scelto il canale di acquisto on-line.</text:p>
      <text:p text:style-name="P165"/>
      <text:h text:style-name="P108" text:outline-level="3"><text:bookmark-start text:name="__RefHeading___Toc1455_2963926445"/>Art. 6 – Reintegro del fondo minute spese<text:bookmark-end text:name="__RefHeading___Toc1455_2963926445"/></text:h>
      <text:p text:style-name="P163">Durante l’esercizio finanziario <text:span text:style-name="T110">il</text:span> fondo minute spese è reintegrabile.</text:p>
      <text:p text:style-name="P163"/>
      <text:p text:style-name="P163">La reintegrazione, che può essere totale o parziale, avviene con mandati emessi all’ordine del D.S.G.A. e da questi debitamente quietanzati. I mandati sono tratti sugli aggregati di pertinenza secondo la natura della spesa effettuata.</text:p>
      <text:p text:style-name="P163"/>
      <text:h text:style-name="P108" text:outline-level="3"><text:bookmark-start text:name="__RefHeading___Toc1457_2963926445"/>Art. 7 – Registrazione contabili<text:bookmark-end text:name="__RefHeading___Toc1457_2963926445"/></text:h>
      <text:p text:style-name="P163">Il D.S.G.A. contabilizza cronologicamente tutte le operazioni di cassa da lui eseguite nell’apposito registro informatizzato di cui all’articolo 40, comma 1, lettera e). Il D.S.G.A. puo’ nominare uno o più soggetti incaricati di sostituirlo in caso di assenza o impedimento.</text:p>
      <text:p text:style-name="P163"/>
      <text:h text:style-name="P108" text:outline-level="3"><text:bookmark-start text:name="__RefHeading___Toc1459_2963926445"/>Art. 8 – Chiusura del fondo minute spese<text:bookmark-end text:name="__RefHeading___Toc1459_2963926445"/></text:h>
      <text:p text:style-name="P163">A conclusione dell’esercizio finanziario il D.S.G.A. provvede alla chiusura del fondo economale per le minute spese, restituendo l’importo eventualmente ancora disponibile con apposita reversale di incasso</text:p>
      <text:p text:style-name="P163"/>
      <text:h text:style-name="P108" text:outline-level="3"><text:bookmark-start text:name="__RefHeading___Toc1461_2963926445"/><text:soft-page-break/>Art. 9 – Controlli<text:bookmark-end text:name="__RefHeading___Toc1461_2963926445"/></text:h>
      <text:p text:style-name="P163">Il servizio relativo alla gestione delle minute spese è soggetto a verifiche da parte del Dirigente Scolastico e dei Revisori dei Conti.</text:p>
      <text:p text:style-name="P163"/>
      <text:h text:style-name="P109" text:outline-level="3"><text:bookmark-start text:name="__RefHeading___Toc1463_2963926445"/>Art. 1<text:span text:style-name="T112">0</text:span> – disposizioni <text:span text:style-name="T111">transitorie e finali</text:span><text:bookmark-end text:name="__RefHeading___Toc1463_2963926445"/></text:h>
      <text:p text:style-name="P161">Il Consiglio di Istituto autorizza il D.S.G.A. a <text:span text:style-name="T115">contabilizzare</text:span> sul fondo per le minute spese gli acquisti urgenti anticipati per complessivi 37,30 <text:span text:style-name="T112">Euro </text:span>per acquisto di un timbro tondo con intestazione della scuola (25,00 Euro <text:span text:style-name="T115">del 05/10/2019</text:span>), un lucchetto con catena (4,80 Euro <text:span text:style-name="T115">del 20/11/2019</text:span>) e un duplicato chiavi per il primo grado Busoni (2,50 Euro <text:span text:style-name="T115">del 08/10/2019</text:span>). </text:p>
      <text:h text:style-name="P110" text:outline-level="3"><text:bookmark-start text:name="__RefHeading___Toc1465_2963926445"/>Art. 1<text:span text:style-name="T113">1</text:span> – Altre disposizioni<text:bookmark-end text:name="__RefHeading___Toc1465_2963926445"/></text:h>
      <text:p text:style-name="P166">Per quanto non previsto dal presente regolamento si fa espresso riferimento al D.I. 129/2018 ed alla normativa vigente in materia.</text:p>
      <text:p text:style-name="P166"/>
      <text:p text:style-name="P131">(DA DELIBERARE)</text:p>
      <text:p text:style-name="P138"/>
      <text:p text:style-name="P146">Il Consiglio di Istituto Approva/non approva <text:span text:style-name="T51">il REGOLAMENTOANTICIPAZIONE FONDO MINUTE SPESE AL D.S.G.A.</text:span></text:p>
      <text:p text:style-name="P146">voti favorevoli <text:s text:c="9"/>contrari <text:s text:c="5"/></text:p>
      <text:p text:style-name="P170"/>
      <text:p text:style-name="P179"><text:span text:style-name="T50">con DELIBERA (</text:span><text:span text:style-name="T94"> n. ___ /2019)</text:span></text:p>
      <text:p text:style-name="P194"><text:span text:style-name="T53">all’unanimità/</text:span><text:span text:style-name="T54">a maggioranza</text:span></text:p>
      <text:p text:style-name="P168"><text:span text:style-name="T74"/></text:p>
      <text:p text:style-name="Standard"/>
      <text:h text:style-name="Heading_20_2" text:outline-level="2"><text:bookmark-start text:name="__RefHeading___Toc5846_3729615266"/><text:span text:style-name="T15">Individuazione componenti comitato di valutazione</text:span><text:span text:style-name="T8"> </text:span><text:bookmark-end text:name="__RefHeading___Toc5846_3729615266"/></text:h>
      <text:p text:style-name="Standard">Il DS illustra al C.I. quanto stabilisce la Legge 107/15 in merito al Comitato di Valutazione: <text:s/>la sua composizione include <text:span text:style-name="T116">2 docenti individuati dal C.D.</text:span><text:span text:style-name="T57">, </text:span><text:span text:style-name="T41">1 docente individuato dal CI, 2 rappresentante dei genitori, <text:s/>scelti entrambi dal CI,</text:span><text:span text:style-name="T57"> 1 membro esterno, individuato dall’ USR, tra docenti, D.S., Dirigenti tecnici. Il Comitato di Valutazione risulta quindi composto complessivamente da <text:s/>6 membri e dal <text:s/>D.S. <text:s/></text:span></text:p>
      <text:p text:style-name="P54">Compito del comitato è di individuare i criteri per la valorizzazione dei docenti, sulla base delle indicazioni fornite dall’ art. 11. </text:p>
      <text:p text:style-name="Standard">Le sue funzioni sono le seguenti:</text:p>
      <text:list xml:id="list1932797502" text:style-name="WW8Num35">
        <text:list-item>
          <text:p text:style-name="P113">esprime parere sul superamento dell’anno di formazione e prova (per questa funzione l’ organo collegiale ha una componente ridotta, senza genitori, ma è sempre presieduto dal DS, <text:span text:style-name="T71">ed è integrato </text:span>con la presenza d<text:span text:style-name="T71">el docente</text:span> tutor assegnato)</text:p>
        </text:list-item>
        <text:list-item>
          <text:p text:style-name="P113">valuta, a richiesta dell’interessato, il servizio prestato dal personale docente;</text:p>
        </text:list-item>
        <text:list-item>
          <text:p text:style-name="P113">formula i criteri per l’attribuzione ai docenti del bonus premiale.</text:p>
        </text:list-item>
      </text:list>
      <text:p text:style-name="P11"><text:span text:style-name="T14">Il CD ha eletto nella seduta del </text:span><text:span text:style-name="T17">15/10/2019</text:span><text:span text:style-name="T14">, </text:span><text:span text:style-name="T17">con </text:span><text:span text:style-name="T14">delibera n. 22, </text:span><text:span text:style-name="T17">ha individuato</text:span><text:span text:style-name="T14"> i d</text:span><text:span text:style-name="T17">ocenti Caravetta Donatella e Fondelli Stefania</text:span><text:span text:style-name="T21">, quale membri del C</text:span><text:span text:style-name="T22">omitato di Valutazione, e inoltre ha individuato la docente Lazzeri M. Luisa quale membro supplente. S</text:span><text:span text:style-name="T14">i passa quindi all’elezione del docente e del genitore, come componenti del C.I.</text:span></text:p>
      <text:p text:style-name="P23"/>
      <text:p text:style-name="P23"/>
      <text:p text:style-name="P7"><text:span text:style-name="T14">S</text:span><text:span text:style-name="T8">i propongono quali membri del comitato di valutazione i genitori …. e i docenti, dopo votazione/discussione il C.I. approva la composizione della componente genitori e docenti:</text:span></text:p>
      <text:p text:style-name="P30">GENITORI (n.2):</text:p>
      <text:p text:style-name="P30">DOCENTE (n.1):</text:p>
      <text:p text:style-name="P23"/>
      <text:p text:style-name="P128"><text:soft-page-break/></text:p>
      <text:p text:style-name="P134">(DA DELIBERARE)</text:p>
      <text:p text:style-name="P141"/>
      <text:p text:style-name="P157"><text:span text:style-name="T83">Il Consiglio di Istituto i</text:span><text:span text:style-name="T84">ndividua qual</text:span><text:span text:style-name="T85">i</text:span><text:span text:style-name="T84"> </text:span><text:span text:style-name="T85">membri del</text:span><text:span text:style-name="T30"> comitato di valutazione</text:span></text:p>
      <text:p text:style-name="P157"><text:span text:style-name="T28">un docente …. , due genitori ….</text:span></text:p>
      <text:p text:style-name="P149">voti favorevoli <text:s text:c="9"/>contrari <text:s text:c="5"/></text:p>
      <text:p text:style-name="P173"/>
      <text:p text:style-name="P182"><text:span text:style-name="T52">con </text:span><text:span text:style-name="T50">DELIBERA </text:span><text:span text:style-name="T94">( n. ___ /2019)</text:span></text:p>
      <text:p text:style-name="P198"><text:span text:style-name="T55">all’unanimità/</text:span><text:span text:style-name="T56">a maggioranza</text:span></text:p>
      <text:p text:style-name="P200"><text:span text:style-name="T56"/></text:p>
      <text:p text:style-name="P23"/>
      <text:p text:style-name="P23"/>
      <text:h text:style-name="P102" text:outline-level="2"><text:bookmark-start text:name="__RefHeading___Toc2056_2316460056"/>Individuazione dell’organo di garanzia avverso le sanzioni disciplinari<text:bookmark-end text:name="__RefHeading___Toc2056_2316460056"/></text:h>
      <text:p text:style-name="P38">L'organo <text:s/>di <text:s/>garanzia<text:note text:id="ftn1" text:note-class="footnote"><text:note-citation>1</text:note-citation><text:note-body><text:p text:style-name="Footnote"><text:span text:style-name="T90">I</text:span>ntrodotto dallo “Statuto delle studentesse e degli studenti”, (D.P.R <text:s/>n. 249/1998, integrato e modificato dal D.P.R. 235/2007), per quanto attiene all’impugnazione <text:s/>delle sanzioni disciplinari (Art. 5)</text:p></text:note-body></text:note> <text:s/>è <text:s/>un <text:s/>organo <text:s/>collegiale <text:s/>della <text:s/>scuola <text:s/>secondaria <text:s/>italiana <text:s/>di <text:s/>primo <text:s/>e <text:s/>secondo grado. Il suo funzionamento è ispirato a principi di collaborazione tra scuola e famiglia, anche al fine di rimuovere possibili situazioni di disagio vissute dagli studenti nei confronti degli insegnanti e viceversa.</text:p>
      <text:p text:style-name="P38">Intervenire quando vi siano due parti che esprimono opinioni diverse su un fatto o un problema che abbia a che fare con i diritti, i doveri o la disciplina degli studenti. Rispetto alle parti questo organismo è un luogo "terzo", cioè esterno alla disputa, che ha una funzione simile a quella dell'arbitro. <text:s/>L'organo, con differenti funzioni, è presente sia a livello di singolo istituto sia a livello regionale.</text:p>
      <text:p text:style-name="P11"><text:span text:style-name="T78">I</text:span><text:span text:style-name="T73">l <text:s/>Regolamento <text:s/>di <text:s/>modifica <text:s/>dello <text:s/>Statuto <text:s/>ha <text:s/>definito, pur <text:s/>nel <text:s/>rispetto <text:s/>delle <text:s/>autonomie <text:s/>delle <text:s/>singole istituzioni <text:s/>scolastiche, <text:s/>la <text:s/></text:span><text:span text:style-name="T12">possibile <text:s/>composizione dell’Organo <text:s/>di <text:s/>garanzia <text:s/>interno. <text:s/>È presieduto dal Dirigente Scolastico, di norma, si compone, per la scuola secondaria grado</text:span><text:span text:style-name="T43"> da un docente <text:s/>designato dal consiglio <text:s/>d’Istituto</text:span><text:span text:style-name="T23">, da <text:s/>d</text:span><text:span text:style-name="T24">ue</text:span><text:span text:style-name="T23"> <text:s/>rappresentanti i</text:span><text:span text:style-name="T25">ndividuati</text:span><text:span text:style-name="T23"> t</text:span><text:span text:style-name="T25">ra i</text:span><text:span text:style-name="T23"> <text:s/>genitori.</text:span><text:span text:style-name="T73"> <text:s/>Si <text:s/>nota <text:s/>quindi la <text:s/>necessità <text:s/>che <text:s/>siano <text:s/>rappresentate <text:s/>tutte <text:s/>le componenti scolastiche interessate dal procedimento sanzionatorio. </text:span></text:p>
      <text:p text:style-name="P37"/>
      <text:p text:style-name="P7"><text:span text:style-name="T14">S</text:span><text:span text:style-name="T8">i propongono quali membri dell’organo di garanzia avverso le sanzioni disciplinari i genitori …. e i docenti, dopo votazione/discussione il C.I. approva la composizione della componente genitori e docenti:</text:span></text:p>
      <text:p text:style-name="P30">GENITORI (n.2):</text:p>
      <text:p text:style-name="P31">DOCENTE (n.1):</text:p>
      <text:p text:style-name="P37"/>
      <text:p text:style-name="P135">(DA DELIBERARE)</text:p>
      <text:p text:style-name="P142"/>
      <text:p text:style-name="P158"><text:span text:style-name="T83">Il Consiglio di Istituto i</text:span><text:span text:style-name="T84">ndividua qual</text:span><text:span text:style-name="T85">i</text:span><text:span text:style-name="T84"> </text:span><text:span text:style-name="T85">membri del</text:span><text:span text:style-name="T86">l’</text:span><text:span text:style-name="T30">organo di garanzia avverso le sanzioni disciplinari</text:span></text:p>
      <text:p text:style-name="P158"><text:span text:style-name="T28">un docente …. , due genitori ….</text:span></text:p>
      <text:p text:style-name="P150">voti favorevoli <text:s text:c="9"/>contrari <text:s text:c="5"/></text:p>
      <text:p text:style-name="P174"/>
      <text:p text:style-name="P183"><text:span text:style-name="T52">con </text:span><text:span text:style-name="T50">DELIBERA </text:span><text:span text:style-name="T94">( n. ___ /2019)</text:span></text:p>
      <text:p text:style-name="P199"><text:span text:style-name="T55">all’unanimità/</text:span><text:span text:style-name="T56">a maggioranza</text:span></text:p>
      <text:p text:style-name="P201"><text:span text:style-name="T56"/></text:p>
      <text:p text:style-name="P37"/>
      <text:h text:style-name="Heading_20_2" text:outline-level="2"><text:bookmark-start text:name="__RefHeading___Toc5848_3729615266"/><text:span text:style-name="T14">Convenzione cassa e cc postale</text:span><text:bookmark-end text:name="__RefHeading___Toc5848_3729615266"/></text:h>
      <text:p text:style-name="Standard"><text:s/>Il Ds specifica che <text:span text:style-name="T117">il </text:span>rapporto di conto con l'Istituto bancario Banca Cambiano 1884 S.p.A. Ag. Di <text:span text:style-name="T118">Empoli</text:span> .Nr. Conto <text:s/>3139738/3 – IBAN <text:span text:style-name="Strong_20_Emphasis">IT43G0842537830000031397383</text:span></text:p>
      <text:p text:style-name="Standard">Il rapporto di conto è basato su apposita convenzione e scade il <text:span text:style-name="T118">31/12/2019</text:span></text:p>
      <text:p text:style-name="Standard"><text:soft-page-break/>Attualmente non risulta in essere un deposito in conto corrente postale, tuttavia ne è stata richiesta l’attivazione presso l’Ufficio delle Poste Centrali di Via Russo, <text:span text:style-name="T117">al quale è </text:span>stato ino<text:span text:style-name="T117">l</text:span>tre richiesto il servizio di spedizione e affrancatura. </text:p>
      <text:p text:style-name="Standard"/>
      <text:h text:style-name="Heading_20_2" text:outline-level="2"><text:bookmark-start text:name="__RefHeading___Toc5850_3729615266"/><text:span text:style-name="T14">Convenzione C.A.M. </text:span><text:span text:style-name="T18">e convenzione con Università </text:span><text:span text:style-name="T20">di Firenze (Tirocini e stage)</text:span><text:bookmark-end text:name="__RefHeading___Toc5850_3729615266"/></text:h>
      <text:p text:style-name="P12"><text:span text:style-name="T73">Il Ds illustra la convenzione CAM da stipulare per il progetto delle tre classi musicali <text:s/>della scuola sec. Di 1° 1A, 1F e 3N. <text:s/></text:span><text:span text:style-name="T74">Nell’allegato 1 </text:span><text:span text:style-name="T11">(allegato_1 - bozza_convenzione CAM_2019.20.odt</text:span><text:span text:style-name="T74">) è riportata la bozza della convenzione.</text:span></text:p>
      <text:p text:style-name="P47">(DA DELIBERARE)</text:p>
      <text:p text:style-name="P45"/>
      <text:p text:style-name="P49">Il Consiglio di Istituto Approva/non approva <text:span text:style-name="T117">la Convenzione C.A.M.</text:span></text:p>
      <text:p text:style-name="P49">voti favorevoli <text:s text:c="9"/>contrari <text:s text:c="5"/></text:p>
      <text:p text:style-name="P84"/>
      <text:p text:style-name="P88"><text:span text:style-name="T50">con DELIBERA (</text:span><text:span text:style-name="T94"> n. ___ /2019)</text:span></text:p>
      <text:p text:style-name="P78"><text:span text:style-name="T46">all’unanimità/</text:span><text:span text:style-name="T47">a maggioranza</text:span></text:p>
      <text:p text:style-name="P78"><text:span text:style-name="T46"/></text:p>
      <text:p text:style-name="P15"><text:span text:style-name="T74">I</text:span><text:span text:style-name="T79">l D.S. chiede a</text:span><text:span text:style-name="T74">l C.I. di c</text:span><text:span text:style-name="T79">onvalidare la </text:span><text:span text:style-name="T74">convenzion</text:span><text:span text:style-name="T79">e stipulata dal D.S.</text:span><text:span text:style-name="T74"> con </text:span><text:span text:style-name="T79">l’</text:span><text:span text:style-name="T74">Università </text:span><text:span text:style-name="T79">di Firenze per utilizzare all’interno delle scuole infanzia e primaria studenti universitari iscritti nelle facolta di Scienza della Formazione per svolgere attività di tirocinio e stage; tale convenzione n</text:span><text:span text:style-name="T74">on comport</text:span><text:span text:style-name="T79">a</text:span><text:span text:style-name="T74"> oneri per l’Istituto Comprensivo. </text:span><text:span text:style-name="T11">(</text:span><text:span text:style-name="T26">allegato_</text:span><text:span text:style-name="T27">4</text:span><text:span text:style-name="T26"> - convenzione U</text:span><text:span text:style-name="T27">NIFI</text:span><text:span text:style-name="T26">.p</text:span><text:span text:style-name="T31">df</text:span><text:span text:style-name="T74">)</text:span></text:p>
      <text:p text:style-name="P41"/>
      <text:p text:style-name="P135">(DA DELIBERARE)</text:p>
      <text:p text:style-name="P142"/>
      <text:p text:style-name="P150">Il Consiglio di Istituto Approva/non approva <text:span text:style-name="T117">la Convenzione C.A.M.</text:span></text:p>
      <text:p text:style-name="P150">voti favorevoli <text:s text:c="9"/>contrari <text:s text:c="5"/></text:p>
      <text:p text:style-name="P174"/>
      <text:p text:style-name="P183"><text:span text:style-name="T50">con DELIBERA (</text:span><text:span text:style-name="T94"> n. ___ /2019)</text:span></text:p>
      <text:p text:style-name="P187"><text:span text:style-name="T46">all’unanimità/</text:span><text:span text:style-name="T47">a maggioranza</text:span></text:p>
      <text:p text:style-name="P187"><text:span text:style-name="T46"/></text:p>
      <text:h text:style-name="P103" text:outline-level="2"><text:bookmark-start text:name="__RefHeading___Toc2058_2316460056"/><text:span text:style-name="T112">Regolamento indicante c</text:span>riteri e limiti per lo svolgimento dell’attività negoziale <text:bookmark-end text:name="__RefHeading___Toc2058_2316460056"/></text:h>
      <text:p text:style-name="Standard"><text:span text:style-name="T107">(</text:span><text:span text:style-name="T106">ex art. 45 c.2 D.I. n°129 del 28 agosto 2018</text:span><text:span text:style-name="T107">)</text:span></text:p>
      <text:p text:style-name="P71"><text:span text:style-name="T91">Il DS illustra che il nuovo regolamento di contabilità all’art. 45 c.2 lettera (a) ha innalzato la soglia di spesa a 10000 euro <text:s/>con affido diretto, mentre per le attività negoziali ed i negozi contrattuali fra i 10 ed i 40 mila euro <text:s/>richiede o una delibera puntuale </text:span><text:span text:style-name="T92">ante</text:span><text:span text:style-name="T91"> contratto da parte del C.I. o la determinazione di criteri e limiti da parte del C.I. al fine di porre in essere tali attività.</text:span></text:p>
      <text:p text:style-name="P72">In tal senso il dirigente scolastico invita il C.I. a definire tali criteri e limiti.</text:p>
      <text:p text:style-name="P72"/>
      <text:p text:style-name="P190"/>
      <text:p text:style-name="P191">Bozza di </text:p>
      <text:p text:style-name="P191"/>
      <text:p text:style-name="P207"><text:span text:style-name="T112">Regolamento indicante c</text:span>riteri e limiti per lo svolgimento dell’attività negoziale </text:p>
      <text:p text:style-name="P159"><text:span text:style-name="T3">VISTO</text:span> il D.I. 28 agosto 2018, n. 129 art. 45, comma 2, che attribuisce al Consiglio di istituto la competenza di determinare, nei limiti stabiliti dalla normativa vigente in materia, i criteri e i limiti per lo svolgimento, da parte del Dirigente scolastico, delle attività negoziali indicate negli articoli sotto riportati; </text:p>
      <text:p text:style-name="P159"><text:soft-page-break/><text:span text:style-name="T3">VISTA</text:span> la normativa vigente per le stazioni appaltanti pubbliche, di cui al D.lgs. 18 aprile 2016, n. 50, così come modificato ed integrato dal D.lgs. n. 56/2017, in materia di affidamenti di lavori, servizi e forniture; </text:p>
      <text:p text:style-name="P159"><text:span text:style-name="T3">VISTO</text:span> il D.lgs. 30 marzo 2001, n. 165; </text:p>
      <text:p text:style-name="P159"><text:span text:style-name="T3">VISTE</text:span> le Linee Guida ANAC n. 4, di attuazione del Decreto Legislativo 18 aprile 2016, n. 50, recanti “Procedure per l’affidamento dei contratti pubblici di importo inferiore alle soglie di rilevanza comunitaria, indagini di mercato e formazione e gestione degli elenchi di operatori economici”, approvate dal Consiglio dell’ANAC con delibera n. 1097 del 26 ottobre 2016 e aggiornate al Decreto Legislativo 19 aprile 2017, n. 56 con delibera n. 206 del 1° marzo 2018; </text:p>
      <text:p text:style-name="P159"><text:span text:style-name="T3">VISTA</text:span> la L. 28 dicembre 2015, n. 208 – Legge di stabilità 2016 che riporta le modalità di acquisizione per i beni informatici e la connettività; </text:p>
      <text:p text:style-name="P159"><text:span text:style-name="T3">CONSIDERATO</text:span> che l’espletamento in via autonoma delle procedure negoziali dell’istituzione scolastica non può prescindere dall’ottimizzazione dei tempi e delle risorse impiegate, nell’ottica della piena efficacia e dell’economicità dell’azione amministrativa;</text:p>
      <text:h text:style-name="P107" text:outline-level="3"><text:bookmark-start text:name="__RefHeading___Toc1596_2963926445"/>DELIBERA <text:bookmark-end text:name="__RefHeading___Toc1596_2963926445"/></text:h>
      <text:h text:style-name="P107" text:outline-level="3"><text:bookmark-start text:name="__RefHeading___Toc1598_2963926445"/>Art. 1 - <text:span text:style-name="T1">D.I. 28 agosto 2018, n.</text:span> <text:span text:style-name="T1">129 art. 45, c. 2, lett. a) – Affidamento di lavori, servizi e forniture di importo superiore a 10.000 euro </text:span><text:bookmark-end text:name="__RefHeading___Toc1598_2963926445"/></text:h>
      <text:h text:style-name="Heading_20_4" text:outline-level="4"><text:bookmark-start text:name="__RefHeading___Toc1600_2963926445"/>Valore della fornitura di beni, servizi, lavori e rispettive procedure negoziali <text:bookmark-end text:name="__RefHeading___Toc1600_2963926445"/></text:h>
      <text:p text:style-name="P167">a) tutte le attività negoziali da espletare in via autonoma dal Dirigente scolastico, finalizzate all'affidamento di lavori, servizi e forniture per importi sotto la soglia di rilevanza comunitaria, si uniformano nella loro realizzazione al criterio, univoco, dell’assoluta coerenza e conformità con quanto in materia previsto e regolato dal D.lgs. 18 aprile 2016, n. 50 e s.m.i., secondo le sotto riportate modalità:</text:p>
      <text:p text:style-name="P203">- acquisizione di beni e servizi ed esecuzione di lavori di importo inferiore a 40.000 euro, IVA esclusa, mediante affidamento diretto, anche senza previa consultazione di due o più operatori economici o per i lavori in amministrazione diretta secondo quanto previsto e regolato dall’ art. 36, comma 2, lett. a) del D.lgs. citato in premessa, fatta salva la possibilità di ricorrere a procedura negoziata o a procedura ordinaria; </text:p>
      <text:p text:style-name="P203">- procedura negoziata previa consultazione, ove esistenti, di almeno dieci operatori economici per i lavori e di almeno cinque operatori economici per i servizi e le forniture individuati sulla base di indagini di mercato o tramite elenchi di operatori economici, secondo quanto previsto dall’ art. 36, comma 2, lett. b), per affidamenti di importo pari o superiore a 40.000 euro, IVA esclusa, e, per i lavori, inferiore a 150.000 euro, IVA esclusa, per le forniture e i servizi inferiore a 144,000 euro, IVA esclusa; </text:p>
      <text:p text:style-name="P167">b) Il limite per lo svolgimento di tutte le attività negoziali necessarie per le procedure relative agli affidamenti di lavori, servizi e forniture da espletarsi in via autonoma dal Dirigente scolastico è pertanto elevato a 39.999,99 euro, ovviamente nei limiti degli impegni di spesa autorizzati con l’approvazione del Programma Annuale e successive modifiche.</text:p>
      <text:h text:style-name="P107" text:outline-level="3"><text:bookmark-start text:name="__RefHeading___Toc1602_2963926445"/>Art. 2 - D.I. 28 agosto 2018, n. 129 art. 45 c. 2 lettera b) – Contratti di sponsorizzazione<text:bookmark-end text:name="__RefHeading___Toc1602_2963926445"/></text:h>
      <text:h text:style-name="Heading_20_4" text:outline-level="4"><text:bookmark-start text:name="__RefHeading___Toc1604_2963926445"/>1. La stipula dei contratti di sponsorizzazione può essere disposta dal Dirigente scolastico nel rispetto delle seguenti condizioni:<text:bookmark-end text:name="__RefHeading___Toc1604_2963926445"/></text:h>
      <text:p text:style-name="P167">a. in nessun caso è consentito concludere contratti in cui siano possibili forme di conflitto di interesse tra l’attività pubblica e quella privata; </text:p>
      <text:p text:style-name="P167">b. non è consentito concludere accordi di sponsorizzazione con soggetti le cui finalità ed attività siano in contrasto, anche di fatto, con la funzione educativa e culturale della Scuola; c. non è consentito concludere contratti di sponsorizzazione con soggetti che svolgono attività concorrente con la Scuola. </text:p>
      <text:h text:style-name="Heading_20_4" text:outline-level="4"><text:bookmark-start text:name="__RefHeading___Toc1606_2963926445"/><text:soft-page-break/>2. Nella scelta degli sponsor si accorda la preferenza a quei soggetti che per finalità statutarie e per attività svolte abbiano dimostrato particolare attenzione ai problemi dell’infanzia e dell’adolescenza.<text:bookmark-end text:name="__RefHeading___Toc1606_2963926445"/></text:h>
      <text:h text:style-name="Heading_20_4" text:outline-level="4"><text:bookmark-start text:name="__RefHeading___Toc1608_2963926445"/>3. Le clausole che determinano il contenuto del contratto devono specificare:<text:bookmark-end text:name="__RefHeading___Toc1608_2963926445"/></text:h>
      <text:p text:style-name="P167">a) descrizione dettagliata degli obblighi di promozione pubblicitaria gravanti sul soggetto sponsorizzato;</text:p>
      <text:p text:style-name="P167">b) durata del contratto;</text:p>
      <text:p text:style-name="P167">c) ammontare del corrispettivo e delle modalità di pagamento;</text:p>
      <text:p text:style-name="P167">d) descrizione dettagliata del logo/segno che dovrà essere diffuso.</text:p>
      <text:h text:style-name="P107" text:outline-level="3"><text:bookmark-start text:name="__RefHeading___Toc1610_2963926445"/>Art. 3 - D.I. 28 agosto 2018, n. 129 art. 45 c.2 lettera d) – Utilizzazione da parte di soggetti terzi di locali, beni o siti informatici, appartenenti alla istituzione scolastica o in uso alla medesima <text:bookmark-end text:name="__RefHeading___Toc1610_2963926445"/></text:h>
      <text:h text:style-name="Heading_20_4" text:outline-level="4"><text:bookmark-start text:name="__RefHeading___Toc1612_2963926445"/><text:s/>1. Utilizzo locali e beni<text:bookmark-end text:name="__RefHeading___Toc1612_2963926445"/></text:h>
      <text:p text:style-name="P167">a. I locali e i beni scolastici possono essere concessi in uso temporaneo ad Istituzioni, Associazioni, Aziende, Enti o Gruppi organizzati, secondo modalità, termini e condizioni di seguito stabiliti, nel rispetto delle norme dettate dal D.I. 28 agosto 2018, n. 129;</text:p>
      <text:p text:style-name="P167">b. l’utilizzazione temporanea dei locali dell'istituto può essere concessa a terzi a condizione che ciò sia compatibile con le finalità educative e formative dell'istituzione scolastica stessa. Le attività dell'Istituzione scolastica hanno assoluta priorità rispetto all'utilizzo dei locali da parte degli Enti concessionari interessati;</text:p>
      <text:p text:style-name="P167">c. In relazione all'utilizzo dei locali il concessionario deve assumere nei confronti dell'istituzione scolastica i seguenti impegni oggetto di apposita convenzione sottoscritta dal Dirigente scolastico e dal rappresentante legale del soggetto richiedente:</text:p>
      <text:p text:style-name="P203">1. dichiarare le finalità del soggetto richiedente e quelle delle attività per le quali è richiesto l’utilizzo dei locali;</text:p>
      <text:p text:style-name="P203">2. indicare il nominativo del responsabile della gestione dell'utilizzo dei locali quale referente per l’istituzione scolastica;</text:p>
      <text:p text:style-name="P203">3. osservare incondizionatamente l'applicazione e il rispetto delle disposizioni vigenti in materia di salute, igiene, sicurezza e salvaguardia del patrimonio, vigilando che coloro che sono presenti durante le attività per cui si concedono i locali non entrino in aree precluse e non oggetto di concessione;</text:p>
      <text:p text:style-name="P203">4. riconsegnare i locali, dopo il loro uso, in condizioni idonee a garantire il regolare svolgimento delle attività dell’istituzione scolastica;</text:p>
      <text:p text:style-name="P203">5. assumere la custodia dei locali oggetto di concessione, compresa quella dei beni contenuti nei locali e di eventuali chiavi o codici di accesso, e rispondere, a tutti gli effetti di legge, delle attività e delle destinazioni del bene stesso, tenendo allo stesso tempo esente la scuola e l'ente proprietario dalle spese connesse all'utilizzo;</text:p>
      <text:p text:style-name="P203">6. stipulare una polizza per la responsabilità civile con un istituto assicurativo;</text:p>
      <text:p text:style-name="P203">7. avvertire immediatamente il Dirigente scolastico per ogni eventualità che comporti criticità o problematiche nell’uso dei locali.</text:p>
      <text:p text:style-name="P167">d. Le richieste di concessione dei locali scolastici devono essere inviate per iscritto all'Istituzione scolastica almeno 10 giorni prima della data di uso richiesta e dovranno contenere, oltre all'indicazione dell’oggetto, il soggetto richiedente, il nominativo del responsabile legale e la dettagliata descrizione dell’attività prevista. Il Dirigente scolastico verifica se la richiesta è compatibile con le disposizioni del presente regolamento e se i locali sono disponibili per il giorno e nella fascia oraria stabilita. Se il riscontro è positivo, il Dirigente scolastico procede alla stipula di apposita convenzione.</text:p>
      <text:p text:style-name="P167">e. Il Dirigente scolastico concede i locali anche in deroga a quanto previsto dalla presente delibera, purché senza ulteriori oneri per l’istituzione scolastica e l’Ente proprietario, in casi del tutto eccezionali da motivare dettagliatamente e qualora le attività previste siano particolarmente meritevoli in riferimento alle finalità dell’Istituzione scolastica.</text:p>
      <text:p text:style-name="P167"><text:soft-page-break/>f. II concessionario è responsabile di ogni danno causato all'immobile, agli arredi, agli impianti da qualsiasi azione od omissione dolosa o colposa a lui direttamente imputabili o imputabili a terzi presenti nei locali scolastici in occasione dell'utilizzo degli stessi. L'istituzione scolastica deve in ogni caso ritenersi sollevata da ogni responsabilità civile e penale derivante dall'uso dei locali da parte dei concessionari, che dovranno pertanto presentare apposita assunzione di responsabilità e sono tenuti a cautelarsi al riguardo mediante stipula della sopraindicata polizza assicurativa o adottando altra idonea misura cautelativa.</text:p>
      <text:p text:style-name="P167">g. Per l’utilizzazione dei locali e dei beni, sulla base delle regole stabilite ai precedenti punti, sono previste, a carico del concessionario, i seguenti canoni concessori [NB: tale canone deve consentire alla scuola di corrispondere all’ente locale le maggiori spese relative alle varie utenze]:</text:p>
      <text:p text:style-name="P167">i. aule normali - € 10/ora e € 50 per l’intera giornata</text:p>
      <text:p text:style-name="P167">ii. laboratori, auditorium e sala riunioni - € 15/ora e € 75 per l’intera giornata iii. aula magna/<text:span text:style-name="T119">palestra</text:span> - € 20/ora e € 100 per l’intera giornata</text:p>
      <text:p text:style-name="P167">h. La concessione può essere revocata in qualsiasi momento dall'Istituzione scolastica per giustificati motivi.</text:p>
      <text:h text:style-name="P112" text:outline-level="4"><text:bookmark-start text:name="__RefHeading___Toc1614_2963926445"/><text:s/>2. Utilizzazione siti informatici<text:bookmark-end text:name="__RefHeading___Toc1614_2963926445"/></text:h>
      <text:p text:style-name="P167">a. L’Istituzione scolastica può ospitare sul proprio sito web materiali, informazioni e comunicazioni forniti da associazioni di studenti e associazioni di genitori, collegamenti a siti di altre istituzioni scolastiche, associazioni di volontariato o enti di interesse culturale o con finalità coerenti con quelle dell’Istituzione scolastica stessa, allo scopo di favorire sinergie tra soggetti comunque coinvolti in attività educative e culturali.</text:p>
      <text:p text:style-name="P167">b. La convenzione sottoscritta dal Dirigente scolastico e dal rappresentante legale del soggetto ospitato, in particolare, dovrà contenere:</text:p>
      <text:p text:style-name="P167">1. il nominativo del responsabile interno del servizio che, previa designazione da parte del Dirigente scolastico, seleziona i contenuti immessi nel sito;</text:p>
      <text:p text:style-name="P167">2. il nominativo del responsabile del soggetto ospitato;</text:p>
      <text:p text:style-name="P167">3. la specificazione della facoltà del Dirigente scolastico di disattivare il servizio qualora il contenuto risultasse in contrasto con le finalità dell’Istituzione scolastica.</text:p>
      <text:h text:style-name="P111" text:outline-level="3"><text:bookmark-start text:name="__RefHeading___Toc1616_2963926445"/>Art. 4 - D.I. 28 agosto 2018, n. 129, art. 45 c.2 lettera e) – Convenzioni relative a prestazioni del personale della scuola e degli alunni per conto terzi <text:bookmark-end text:name="__RefHeading___Toc1616_2963926445"/></text:h>
      <text:h text:style-name="P112" text:outline-level="4"><text:bookmark-start text:name="__RefHeading___Toc1618_2963926445"/>Per quanto riguarda convenzioni relative a prestazioni del personale della scuola e degli alunni per conto terzi viene richiesto un contributo a discrezione della commissione in base all’attività e al numero di partecipanti comunque non inferiore alla copertura delle spese vive. <text:bookmark-end text:name="__RefHeading___Toc1618_2963926445"/></text:h>
      <text:h text:style-name="P111" text:outline-level="3"><text:bookmark-start text:name="__RefHeading___Toc1620_2963926445"/>Art. 5 - D.I. 28 agosto 2018, n. 129, art. 45 c.2 lettera f) – Alienazione di beni e forniture di servizi prodotti dall’Istituzione Scolastica nell’esercizio di attività didattiche o programmate a favore di terzi <text:bookmark-end text:name="__RefHeading___Toc1620_2963926445"/></text:h>
      <text:h text:style-name="P112" text:outline-level="4"><text:bookmark-start text:name="__RefHeading___Toc1622_2963926445"/>Per quanto riguarda convenzioni relative a prestazioni del personale della scuola e degli alunni per conto terzi viene richiesto un contributo a discrezione della commissione in base all’attività e al numero di partecipanti comunque non inferiore alla copertura delle spese vive. <text:bookmark-end text:name="__RefHeading___Toc1622_2963926445"/></text:h>
      <text:h text:style-name="P111" text:outline-level="3"><text:bookmark-start text:name="__RefHeading___Toc1624_2963926445"/>Art. 6 - D.I. 28 agosto 2018, n. 129, art. 45 c.2 lettera h) – Contratti di prestazione d’opera con esperti per particolari attività <text:bookmark-end text:name="__RefHeading___Toc1624_2963926445"/></text:h>
      <text:p text:style-name="P167">a) Per i contratti di prestazione d’opera si fa riferimento all’art. 7, comma 6, del D.lgs. 30 marzo 2001, n. 165 ed alla Circolare 11 marzo 2008, n. 2 della Funzione Pubblica che ne ha fornito l’interpretazione nonché uno schema di regolamento.</text:p>
      <text:p text:style-name="P167">b) Dopo l’approvazione del Piano triennale dell’offerta Formativa, il Dirigente scolastico individua le attività per le quali, dopo avere verificato l’impossibilità di ricorrere, mediante <text:soft-page-break/>interpelli interni, al personale in servizio provvisto delle necessarie competenze e disponibile, può decidere il ricorso a collaborazioni esterne, dandone informazione con avvisi di selezione da pubblicare sul proprio sito web all’albo della Scuola – sezione “Amministrazione trasparente”.</text:p>
      <text:p text:style-name="P167">c) Gli incarichi da affidare sono quelli relativi alle attività da realizzare nell’ambito del PTOF i cui impegni di spesa sono deliberati nel Programma annuale.</text:p>
      <text:p text:style-name="P167">d) Se oggetto dell’incarico è l’espletamento delle funzioni di RSPP e del medico competente deve essere integralmente rispettato quanto previsto dal D.lgs. 81/2008, rispettivamente agli artt. 32 e 38.</text:p>
      <text:p text:style-name="P167">e) Gli avvisi indicano modalità e termini per la presentazione delle domande, i titoli che saranno valutati (anche attraverso Commissioni appositamente costituite), la documentazione da produrre, i criteri attraverso i quali avviene la comparazione, nonché l’elenco dei contratti che si intendono stipulare. Per ciascun contratto deve essere specificato:</text:p>
      <text:p text:style-name="P203">a. l’oggetto della prestazione</text:p>
      <text:p text:style-name="P203">b. la durata del contratto: termini di inizio e conclusione della prestazione</text:p>
      <text:p text:style-name="P203">c. il luogo della prestazione</text:p>
      <text:p text:style-name="P203">d. il compenso per la prestazione.</text:p>
      <text:p text:style-name="P167">f) Compensi</text:p>
      <text:p text:style-name="P167">Il limite massimo dei compensi orari non può superare il limite dei compensi regionali al lordo delle ritenute a carico del prestatore d’opera e al netto di eventuale IVA e di oneri a carico dell’Amministrazione.</text:p>
      <text:p text:style-name="P167">Per particolari prestazioni il Dirigente scolastico può prevedere un compenso forfettario qualora ravvisi maggior convenienza per l’amministrazione</text:p>
      <text:h text:style-name="P107" text:outline-level="3"><text:bookmark-start text:name="__RefHeading___Toc1626_2963926445"/>Art. 7 - D.I. 28 agosto 2018, n. 129, art. 45 c.2 lettera i) - Partecipazione a progetti internazionali <text:bookmark-end text:name="__RefHeading___Toc1626_2963926445"/></text:h>
      <text:h text:style-name="Heading_20_4" text:outline-level="4"><text:bookmark-start text:name="__RefHeading___Toc1628_2963926445"/>1. La partecipazione a progetti internazionali è ammessa se rientranti nelle finalità educative e formative proprie dell’Istituto e se inseriti nell’ambito del PTOF.<text:bookmark-end text:name="__RefHeading___Toc1628_2963926445"/></text:h>
      <text:h text:style-name="Heading_20_4" text:outline-level="4"><text:bookmark-start text:name="__RefHeading___Toc1630_2963926445"/>2. Il Dirigente scolastico, acquisita la deliberazione del Collegio docenti anche su impulso del dipartimento competente per la specifica progettazione, sottoscrive l’accordo di collaborazione e/o di partecipazione, dando successiva informazione al Consiglio d’istituto dell’avvenuta autorizzazione e dell’importo del finanziamento da iscrivere al Programma annuale nell’apposito aggregato.<text:bookmark-end text:name="__RefHeading___Toc1630_2963926445"/></text:h>
      <text:h text:style-name="Heading_20_4" text:outline-level="4"><text:bookmark-start text:name="__RefHeading___Toc1632_2963926445"/>3. Nel caso siano necessarie previsioni di spesa (benché rimborsabili dai fondi europei o privati) relative alla partecipazione degli studenti o all’accoglienza di terzi per programmi di visite e di scambi internazionali, l’adesione al progetto deve essere preventivamente deliberata dal Consiglio di istituto.<text:bookmark-end text:name="__RefHeading___Toc1632_2963926445"/></text:h>
      <text:h text:style-name="Heading_20_4" text:outline-level="4"><text:bookmark-start text:name="__RefHeading___Toc1634_2963926445"/>4. La partecipazione di alunni e minori al progetto dovrà essere autorizzata dagli esercenti la responsabilità genitoriale. Nell’autorizzazione dovranno essere indicati gli obblighi e le responsabilità a carico degli stessi in caso di scambi, viaggi, attività extra scolastiche.<text:bookmark-end text:name="__RefHeading___Toc1634_2963926445"/></text:h>
      <text:p text:style-name="P178"/>
      <text:p text:style-name="P131">(DA DELIBERARE)</text:p>
      <text:p text:style-name="P138"/>
      <text:p text:style-name="P146">Il Consiglio di Istituto Approva/non approva <text:span text:style-name="T114">il </text:span><text:span text:style-name="T5">Regolamento indicante criteri e limiti per lo svolgimento dell’attività negoziale </text:span></text:p>
      <text:p text:style-name="P146">voti favorevoli <text:s text:c="9"/>contrari <text:s text:c="5"/></text:p>
      <text:p text:style-name="P170"/>
      <text:p text:style-name="P179"><text:span text:style-name="T50">con DELIBERA (</text:span><text:span text:style-name="T94"> n. ___ /2019)</text:span></text:p>
      <text:p text:style-name="P202"><text:span text:style-name="T3">all’unanimità/</text:span><text:span text:style-name="T4">a maggioranza</text:span><text:span text:style-name="T3"> </text:span></text:p>
      <text:p text:style-name="P202"><text:span text:style-name="T3"/></text:p>
      <text:p text:style-name="P202"><text:span text:style-name="T3"/></text:p>
      <text:p text:style-name="P86"><text:soft-page-break/><text:span text:style-name="T93">Il DS aggiunge che il nuovo regolamento di contabilità relativo all’art. 45 c.2 lettera <text:s/>(h ) riguardo ai</text:span><text:span text:style-name="T91"> contratti di prestazione d’opera con esperti per particolari attività ed insegnamenti, <text:s/>prevede <text:s text:c="2"/>per ogni contratto una delibera </text:span><text:span text:style-name="T97">ex-</text:span><text:span text:style-name="T92">ante </text:span><text:span text:style-name="T91">da parte del C.I., oppure una delibera con natura <text:s/>regolatoria a carattere generale.</text:span></text:p>
      <text:p text:style-name="P73"/>
      <text:p text:style-name="P86"><text:span text:style-name="T96">Il DS propone la seguente</text:span><text:span text:style-name="T91"> delibera regolatoria, al fine di poter svolgere l’attività deliberata nel PTOF </text:span><text:span text:style-name="T97">e</text:span><text:span text:style-name="T91"> propone l’adozione dei <text:s/>seguenti criteri e modalità .</text:span></text:p>
      <text:p text:style-name="P75"/>
      <text:h text:style-name="P106" text:outline-level="3"><text:bookmark-start text:name="__RefHeading___Toc2060_2316460056"/><text:span text:style-name="T108">Ipotesi di </text:span><text:bookmark-end text:name="__RefHeading___Toc2060_2316460056"/></text:h>
      <text:h text:style-name="P106" text:outline-level="3"/>
      <text:h text:style-name="P106" text:outline-level="3"><text:bookmark-start text:name="__RefHeading___Toc1467_2963926445"/><text:span text:style-name="T108">D</text:span>elibera regolatoria <text:span text:style-name="T114">sui </text:span>contratti di prestazione d’opera <text:bookmark-end text:name="__RefHeading___Toc1467_2963926445"/></text:h>
      <text:p text:style-name="P75"/>
      <text:p text:style-name="P177"/>
      <text:p text:style-name="P75">Contratti di prestazione d’opera </text:p>
      <text:p text:style-name="P73">1. All’inizio dell’anno scolastico il D.S., sulla base del Piano dell’offerta Formativa (P.TO.F.) e alla previsione dei progetti che saranno deliberati nel programma annuale, individua le attività e gli insegnamenti extracurriculari per i quali, in assenza di personale interno disponibile, possono essere conferiti contratti ad esperti esterni e ne dà informazione con uno o più avvisi di selezione da pubblicare all’albo ufficiale della Scuola e sul proprio sito web o altra forma di pubblicità ritenuta più opportuna.</text:p>
      <text:p text:style-name="P73">2. Gli avvisi dovranno indicare modalità e termini per la presentazione delle domande, i titoli che saranno valutati, la documentazione da produrre nonché l’elenco dei contratti che si intendono stipulare. Per ciascun contratto deve essere specificato:</text:p>
      <text:p text:style-name="P96">a. l’oggetto della prestazione</text:p>
      <text:p text:style-name="P96">b. la durata del contratto: termini di inizio e conclusione della prestazione</text:p>
      <text:p text:style-name="P96">c. il corrispettivo proposto per la prestazione</text:p>
      <text:p text:style-name="P73">3. I candidati devono essere in possesso dei requisiti per l’accesso al pubblico impiego.</text:p>
      <text:p text:style-name="P73">4. Ciascun aspirante in possesso dei requisiti, nel termine che sarà stabilito dal D.S. può presentare domanda alla Scuola ai fini dell’individuazione dei contraenti cui conferire il contratto.</text:p>
      <text:p text:style-name="P73">5. I criteri riguardanti la determinazione dei corrispettivi per contratti di cui al presente articolo saranno annualmente determinati dal Consiglio di Istituto.</text:p>
      <text:p text:style-name="P73">6. Il compenso massimo da corrispondere all’esperto per ogni ora di lezione, tenuto conto del tipo di attività e dell’impegno professionale richiesto, è stabilito nella misura di seguito specificata a fianco dei relativi insegnamenti:</text:p>
      <text:p text:style-name="P67">- per le attività di docenza progetti PTOF, seminari e conferenze e corsi di formazione massimo € 35,00 </text:p>
      <text:p text:style-name="P67">- per attività di rilevante complessità ed in presenza di professionalità uniche e di alto livello, da valutare e giustificare di volta in volta, è possibile attribuite i compensi previsti dalla Circolare del Ministero del lavoro n. 101/97 del 17/07/1997.</text:p>
      <text:p text:style-name="P73">7. I compensi si intendono al lordo delle ritenute a carico del prestatore d’opera e al netto di eventuale IVA. Gli impegni previsti sono quelli contenuti nei singoli progetti da realizzare.</text:p>
      <text:p text:style-name="P73">8. Nel caso si renda necessario istituire la direzione di un corso, questa verrà attribuita al Dirigente Scolastico o al personale dal Dirigente medesimo individuato.</text:p>
      <text:p text:style-name="P73">9. I contraenti cui conferire i contratti sono selezionati dal D.S. mediante valutazione comparativa.</text:p>
      <text:p text:style-name="P73">10. La valutazione sarà effettuata sulla base dei seguenti titoli:</text:p>
      <text:p text:style-name="P96">- curriculum complessivo del candidato</text:p>
      <text:p text:style-name="P67">- contenuti e continuità dell’attività professionale e scientifica individuale svolta presso studi professionali, enti pubblici e privati</text:p>
      <text:p text:style-name="P96">- pubblicazioni ed altri titoli</text:p>
      <text:p text:style-name="P73">11. Per la valutazione comparativa dei candidati il D.S. farà riferimento almeno ai seguenti criteri:</text:p>
      <text:p text:style-name="P96"><text:soft-page-break/>- livello di qualificazione professionale e scientifica dei candidati</text:p>
      <text:p text:style-name="P67">- congruenza dell’attività professionale o scientifica svolta dal candidato con gli specifici obiettivi formativi dell’insegnamento o dell’attività formativa per i quali è bandita la selezione</text:p>
      <text:p text:style-name="P96">- eventuali precedenti esperienze didattiche.</text:p>
      <text:p text:style-name="P73">12. Il D.S. per le valutazioni di cui al presente articolo può nominare un apposita commissione, composta dai docenti, a cui affidare compiti di istruttoria ai fini della scelta dei contraenti con cui stipulare i contratti.</text:p>
      <text:p text:style-name="P73"/>
      <text:p text:style-name="P47">(DA DELIBERARE)</text:p>
      <text:p text:style-name="P45"/>
      <text:p text:style-name="P49">Il Consiglio di Istituto Approva/non approva <text:span text:style-name="T114">la “Delibera regolatoria sui contratti di prestazione d’opera ”</text:span></text:p>
      <text:p text:style-name="P49">voti favorevoli <text:s text:c="9"/>contrari <text:s text:c="5"/></text:p>
      <text:p text:style-name="P84"/>
      <text:p text:style-name="P88"><text:span text:style-name="T50">con DELIBERA (</text:span><text:span text:style-name="T94"> n. ___ /2019)</text:span></text:p>
      <text:p text:style-name="P77"><text:span text:style-name="T44">all’unanimità/</text:span><text:span text:style-name="T45">a maggioranza</text:span><text:span text:style-name="T44"> </text:span></text:p>
      <text:p text:style-name="P76"/>
      <text:p text:style-name="P87"><text:span text:style-name="T95"/></text:p>
      <text:p text:style-name="P51"/>
      <text:h text:style-name="P104" text:outline-level="2"><text:bookmark-start text:name="__RefHeading___Toc5852_3729615266"/><text:span text:style-name="T60">PNSD – Ambienti Digitali Aree </text:span><text:span text:style-name="T64">a </text:span><text:span text:style-name="T60">Rischio</text:span><text:bookmark-end text:name="__RefHeading___Toc5852_3729615266"/></text:h>
      <text:p text:style-name="P14"><text:span text:style-name="T80">L</text:span><text:span text:style-name="T81">a scuola è stata individuata quale beneficiaria di un finanziamento di 35.000,00 Euro per la realizzazione di </text:span><text:span text:style-name="T80">AMBIENTI-DIGITALI-AREE-A-RISCHIO. </text:span><text:span text:style-name="T81">Il Collegio Docenti ha proposto con delibera n. 29 del 12/11/2019 l’adesione a tale progetto, individuando il prof. Gaglio quale referente.</text:span><text:span text:style-name="T80"> </text:span><text:span text:style-name="T81">Si chiede al C.I. di r</text:span><text:span text:style-name="T82">atificare</text:span><text:span text:style-name="T81"> l’adesione alla candidatura a tale progetto.</text:span></text:p>
      <text:p text:style-name="P32"><text:span text:style-name="T62">(</text:span><text:span text:style-name="T63">allegato_3 - PNSD-AMBIENTI-DIGITALI-AREE-A-RISCHIO.zip</text:span><text:span text:style-name="T62">)</text:span></text:p>
      <text:p text:style-name="P52"/>
      <text:p text:style-name="P74"/>
      <text:p text:style-name="P47">(DA DELIBERARE)</text:p>
      <text:p text:style-name="P45"/>
      <text:p text:style-name="P49">Il Consiglio di Istituto Approva/non approva</text:p>
      <text:p text:style-name="P49">voti favorevoli <text:s text:c="9"/>contrari <text:s text:c="5"/></text:p>
      <text:p text:style-name="P84"/>
      <text:p text:style-name="P88"><text:span text:style-name="T50">con DELIBERA (</text:span><text:span text:style-name="T94"> n. ___ /2019)</text:span></text:p>
      <text:p text:style-name="P79"><text:span text:style-name="T48">all’unanimità/</text:span><text:span text:style-name="T49">a maggioranza</text:span><text:span text:style-name="T48"> CHE:</text:span></text:p>
      <text:p text:style-name="P82">E’/NON E’- RATIFICATA L’ADESIONE AL PROGETTO “PNSD-AMBIENTI-DIGITALI-AREE-A-RISCHIO”</text:p>
      <text:p text:style-name="P44"/>
      <text:p text:style-name="P43"/>
      <text:h text:style-name="Heading_20_2" text:outline-level="2"><text:bookmark-start text:name="__RefHeading___Toc5854_3729615266"/><text:span text:style-name="T16">Situazione polizza assicurativa</text:span><text:bookmark-end text:name="__RefHeading___Toc5854_3729615266"/></text:h>
      <text:p text:style-name="P33"><text:span text:style-name="T61">L</text:span><text:span text:style-name="T59">a procedura amministrativa per la stipula della polizza assicurativa è una procedura lunga e complessa; il dirigente del secondo circolo didattico per evitare che all’inizio dell’a.s. la scuola fosse priva di copertura assicurativa aveva avviato, concordandolo con il dirigenti delle altre istituzioni che sarebbero confluito nel nuovo Istituto Comprensivo, le procedure per la stipula del contratto assicurativo, affidando ad una società di brokeraggio assicurativo la cura della selezione della compagnia. Nell’allegato 2 (</text:span><text:span text:style-name="T9">allegato_2 – assicurazione-sicurezzascuola.it.zip</text:span><text:span text:style-name="T59">) sono riportati in dettaglio le condizioni di polizza. </text:span><text:span text:style-name="T65">Nell’allegato cartaceo è illustrata la situazione aggiornata al 3/12/19 relativa ai versamenti delle quote assicurative e contributo volontario.</text:span></text:p>
      <text:p text:style-name="P36"/>
      <text:h text:style-name="Heading_20_2" text:outline-level="2"><text:bookmark-start text:name="__RefHeading___Toc5856_3729615266"/><text:soft-page-break/><text:span text:style-name="T14">Articolazione oraria scuola secondaria di 1°, scuola primaria, scuola dell’infanzia</text:span><text:bookmark-end text:name="__RefHeading___Toc5856_3729615266"/></text:h>
      <text:p text:style-name="P10"><text:span text:style-name="T73">Il Ds illustra che in seguito alla delibera n </text:span><text:span text:style-name="T75">9 </text:span><text:span text:style-name="T73">del collegio del </text:span><text:span text:style-name="T75">13/09/2019</text:span><text:span text:style-name="T73"> i segmenti orari della scuola secondaria sono di 60 minuti, fatto eccezione per la sesta che è di 5</text:span><text:span text:style-name="T75">0</text:span><text:span text:style-name="T73"> minuti per venire incontro alle difficoltà di trasporto scolastico </text:span><text:span text:style-name="T76">nonché all’orario della mensa</text:span><text:span text:style-name="T73">. Pertanto l’orario settima</text:span><text:span text:style-name="T77">na</text:span><text:span text:style-name="T73">le è così scandito: </text:span><text:span text:style-name="T77">7:55 – 13:45; lunedì e mercoledì 13:45 -16:45 per chi frequenta le 36 ore. E</text:span><text:span text:style-name="T76">ssendo la riduzione oraria dovuta a causa di forza maggiore non</text:span><text:span text:style-name="T77"> si avranno recuperi didattici di sabato.</text:span></text:p>
      <text:p text:style-name="P56"><text:span text:style-name="T77">S</text:span><text:span text:style-name="T72">i riporta nella nota in calce</text:span><text:span text:style-name="T72"><text:note text:id="ftn2" text:note-class="footnote"><text:note-citation>2</text:note-citation><text:note-body><text:p text:style-name="Footnote">ARTICOLAZIONE ORARIA di 60 min./h</text:p><text:p text:style-name="Footnote">Tempo 30 ore ( orario solo mattutino)</text:p><text:p text:style-name="Footnote">da lunedì a venerdì dalle ore 7,55 alle ore 13,45</text:p><text:p text:style-name="Footnote">1°<text:tab/>7,55 <text:s text:c="2"/>- <text:s/>8,55</text:p><text:p text:style-name="Footnote">2°<text:tab/>8,55 <text:s text:c="2"/>- <text:s/>9,50<text:tab/></text:p><text:p text:style-name="Footnote">Int.<text:tab/>9,50 <text:s text:c="2"/>- <text:s/>10,00 <text:s/>(primo intervallo)</text:p><text:p text:style-name="Footnote">3°<text:tab/>10,00 <text:s text:c="2"/>- <text:s/>10,55<text:tab/></text:p><text:p text:style-name="Footnote">4°<text:tab/>10,55 - <text:s/>11,50</text:p><text:p text:style-name="Footnote">Int<text:tab/>11,50 - 12,00 ( secondo intervallo)</text:p><text:p text:style-name="Footnote">5° <text:tab/>12,00 - 12,55</text:p><text:p text:style-name="Footnote">6°<text:tab/>12,55 – 13,45 ora di 50 minuti</text:p><text:p text:style-name="Footnote"/><text:p text:style-name="Footnote">Tempo 36 ore (orario mattutino più due rientri pomeridiani LUNEDI’ E MERCOLEDI’)</text:p><text:p text:style-name="Footnote">lunedì e mercoledì dalle ore 7,55 alle ore 16,40</text:p><text:p text:style-name="Footnote">da lunedì a venerdì dalle ore 7,55 alle ore 13,45</text:p><text:p text:style-name="Footnote">1°<text:tab/>7,55 <text:s text:c="2"/>- <text:s/>8,55</text:p><text:p text:style-name="Footnote">2°<text:tab/>8,55 <text:s text:c="2"/>- <text:s/>9,50<text:tab/></text:p><text:p text:style-name="Footnote">Int.<text:tab/>9,50 <text:s text:c="2"/>- <text:s/>10,00 <text:s/>(primo intervallo)</text:p><text:p text:style-name="Footnote">3°<text:tab/>10,00 <text:s text:c="2"/>- <text:s/>10,55<text:tab/></text:p><text:p text:style-name="Footnote">4°<text:tab/>10,55 - <text:s/>11,50</text:p><text:p text:style-name="Footnote">Int<text:tab/>11,50 - 12,00 ( secondo intervallo)</text:p><text:p text:style-name="Footnote">5° <text:tab/>12,00 - 12,55</text:p><text:p text:style-name="Footnote">6°<text:tab/>12,55 – 13,45 ora di 50 minuti</text:p><text:p text:style-name="Footnote">Mensa<text:tab/>13,45 – 14,45<text:tab/>( c/o CENTRO COTTURA)</text:p><text:p text:style-name="Footnote">7°<text:tab/>14,45 – 15,45</text:p><text:p text:style-name="Footnote">8°<text:tab/>15,45 – 16,45</text:p><text:p text:style-name="Footnote"/><text:p text:style-name="Footnote">I docenti presenti in classe alla 2° ora ed alla 4° sono responsabili della sorveglianza durante gli intervalli.</text:p><text:p text:style-name="Footnote">A seguito di questa articolazione oraria i docenti <text:s/>e gli alunni non saranno tenuti al recupero dei minuti dell’ultima ora perché la riduzione è stata imposta da problematiche logistiche di trasporto pubblico e dal servizio mensa.</text:p></text:note-body></text:note></text:span><text:span text:style-name="T72"> l’estratto del verbale del Collegio Docenti.</text:span></text:p>
      <text:p text:style-name="P42"/>
      <text:p text:style-name="P40">Per la scuola dell’Infanzia e Primaria, l’articolazione oraria è stata concordata con il servizio scuola del Comune di Empoli che gestisce il servizio di trasporto e mensa.</text:p>
      <text:p text:style-name="P36"><text:span text:style-name="T89">Sia n</text:span>ella scuola primaria <text:span text:style-name="T89">che dell’infanzia </text:span>le ore sono di <text:span text:style-name="T88">60 minuti.</text:span></text:p>
      <text:p text:style-name="P36"/>
      <text:p text:style-name="P47">(DA DELIBERARE)</text:p>
      <text:p text:style-name="P45"/>
      <text:p text:style-name="P49">Il Consiglio di Istituto Approva/non approva</text:p>
      <text:p text:style-name="P49">voti favorevoli <text:s text:c="9"/>contrari <text:s text:c="5"/></text:p>
      <text:p text:style-name="P84"/>
      <text:p text:style-name="P88"><text:span text:style-name="T50">con DELIBERA (</text:span><text:span text:style-name="T94"> n. ___ /2019)</text:span></text:p>
      <text:p text:style-name="P79"><text:span text:style-name="T48">all’unanimità/</text:span><text:span text:style-name="T49">a maggioranza</text:span><text:span text:style-name="T48"> CHE:</text:span></text:p>
      <text:p text:style-name="P83"/>
      <text:p text:style-name="P82">SE APPROVATO: RIPORTARE L’ARTICOLAZIONE ORARIA COME SOPRA DESCRITTA</text:p>
      <text:p text:style-name="P34"/>
      <text:h text:style-name="Heading_20_2" text:outline-level="2"><text:bookmark-start text:name="__RefHeading___Toc5858_3729615266"/><text:soft-page-break/><text:span text:style-name="T19">Suddivisione anno scolastico in quadrimestri</text:span><text:bookmark-end text:name="__RefHeading___Toc5858_3729615266"/></text:h>
      <text:p text:style-name="P70">Il Dirigente scolastico comunica che per l’anno scolastico 201<text:span text:style-name="T68">9</text:span>/<text:span text:style-name="T68">20</text:span> ha preso atto della suddivisione in quadrimestri del precedente anno scolastico <text:span text:style-name="T88">da parte di tutte le scuole confluite in I. C. Empoli Ovest</text:span>, ritenendo tardiva una delibera nel merito da parte del collegio dei docenti all’inizio del nuovo anno scolastico.</text:p>
      <text:p text:style-name="P48">(DA DELIBERARE)</text:p>
      <text:p text:style-name="P46"/>
      <text:p text:style-name="P50">Il Consiglio di Istituto Approva/non approva <text:span text:style-name="T120">la </text:span><text:span text:style-name="T6">Suddivisione anno scolastico in quadrimestri</text:span></text:p>
      <text:p text:style-name="P50">voti favorevoli <text:s text:c="9"/>contrari <text:s text:c="5"/></text:p>
      <text:p text:style-name="P85"/>
      <text:p text:style-name="P89"><text:span text:style-name="T50">con DELIBERA (</text:span><text:span text:style-name="T94"> n. ___ /2019)</text:span></text:p>
      <text:p text:style-name="P80"><text:span text:style-name="T48">all’unanimità/</text:span><text:span text:style-name="T49">a maggioranza</text:span></text:p>
      <text:p text:style-name="P19"/>
      <text:p text:style-name="P24"/>
      <text:h text:style-name="Heading_20_2" text:outline-level="2"><text:bookmark-start text:name="__RefHeading___Toc5860_3729615266"/><text:span text:style-name="T8">Calendario Scolastico</text:span><text:bookmark-end text:name="__RefHeading___Toc5860_3729615266"/></text:h>
      <text:p text:style-name="P16"><text:span text:style-name="Car._20_predefinito_20_paragrafo"><text:span text:style-name="T35">In base alla delibera della Regione Toscana n. 288</text:span></text:span><text:span text:style-name="Car._20_predefinito_20_paragrafo"><text:span text:style-name="T36"> </text:span></text:span><text:span text:style-name="Car._20_predefinito_20_paragrafo"><text:span text:style-name="T37">del 27</text:span></text:span><text:span text:style-name="Car._20_predefinito_20_paragrafo"><text:span text:style-name="T36">-03-2017</text:span></text:span><text:span text:style-name="Car._20_predefinito_20_paragrafo"><text:span text:style-name="T35">, l’inizio delle lezioni è stato fissato per l’anno scolastico 2019/20 a lunedì 16 settembre e il termine mercoledì 10 giugno.</text:span></text:span></text:p>
      <text:p text:style-name="P58">Pertanto l’attività didattica svolta su 5 giorni settimanali, festa del santo Patrono esclusa sarà di 174 giorni.</text:p>
      <text:p text:style-name="P68"/>
      <text:p text:style-name="P60">Segue l’elenco dei giorni che hanno carattere di festività:</text:p>
      <text:list xml:id="list1140988955" text:style-name="L1">
        <text:list-item>
          <text:p text:style-name="P114">Tutte le domeniche;</text:p>
        </text:list-item>
        <text:list-item>
          <text:p text:style-name="P115">venerdì 1 novembre: Tutti i Santi;</text:p>
        </text:list-item>
        <text:list-item>
          <text:p text:style-name="P115">Mercoledì 25 dicembre: Santo Natale;</text:p>
        </text:list-item>
        <text:list-item>
          <text:p text:style-name="P115">Giovedì 26 dicembre: Santo Stefano;</text:p>
        </text:list-item>
        <text:list-item>
          <text:p text:style-name="P115">Mercoledì 1 gennaio: Capodanno;</text:p>
        </text:list-item>
        <text:list-item>
          <text:p text:style-name="P115">Lunedì <text:s/>6 gennaio: Epifania;</text:p>
        </text:list-item>
        <text:list-item>
          <text:p text:style-name="P115">Domenica 12 aprile: Santa Pasqua;</text:p>
        </text:list-item>
        <text:list-item>
          <text:p text:style-name="P115">Lunedì <text:s/>13aprile: Lunedì dell’Angelo;</text:p>
        </text:list-item>
        <text:list-item>
          <text:p text:style-name="P115">Venerdì 1 maggio: Festa del Lavoro;</text:p>
        </text:list-item>
        <text:list-item>
          <text:p text:style-name="P115">Martedì 2 giugno: Festa nazionale della Repubblica;</text:p>
        </text:list-item>
        <text:list-item>
          <text:p text:style-name="P116"><text:span text:style-name="Car._20_predefinito_20_paragrafo"><text:span text:style-name="T99">sabato 30 Novembre:</text:span></text:span><text:span text:style-name="Car._20_predefinito_20_paragrafo"><text:span text:style-name="T100"> Festa del Patrono.</text:span></text:span></text:p>
        </text:list-item>
      </text:list>
      <text:p text:style-name="P63">Sospensioni delle lezioni:</text:p>
      <text:p text:style-name="P13"><text:span text:style-name="Car._20_predefinito_20_paragrafo"><text:span text:style-name="T103">Vacanze natalizie</text:span></text:span><text:span text:style-name="Car._20_predefinito_20_paragrafo"><text:span text:style-name="T100">: da </text:span></text:span><text:span text:style-name="Car._20_predefinito_20_paragrafo"><text:span text:style-name="T101">martedì</text:span></text:span><text:span text:style-name="Car._20_predefinito_20_paragrafo"><text:span text:style-name="T100"> 2</text:span></text:span><text:span text:style-name="Car._20_predefinito_20_paragrafo"><text:span text:style-name="T101">4</text:span></text:span><text:span text:style-name="Car._20_predefinito_20_paragrafo"><text:span text:style-name="T100"> dicembre a lunedì 6 gennaio (compresi);</text:span></text:span></text:p>
      <text:p text:style-name="P69"><text:span text:style-name="Car._20_predefinito_20_paragrafo"><text:span text:style-name="T103">Vacanze pasquali</text:span></text:span><text:span text:style-name="Car._20_predefinito_20_paragrafo"><text:span text:style-name="T100">: da giovedì 9 aprile a martedì 14 aprile (compresi).</text:span></text:span></text:p>
      <text:p text:style-name="P92">Inizio mensa scolastica scuola infanzia scuola primaria</text:p>
      <text:p text:style-name="P93">23 settembre 2019</text:p>
      <text:p text:style-name="P93">La scuola dell’infanzia e la scuola primaria effettueranno l’orario antimeridiano (senza mensa)</text:p>
      <text:list xml:id="list2469600535" text:style-name="WWNum1">
        <text:list-item>
          <text:p text:style-name="P205">dal 16 settembre al 20 settembre 2019</text:p>
        </text:list-item>
        <text:list-item>
          <text:p text:style-name="P205">l’ultimo giorno di scuola primaria</text:p>
        </text:list-item>
        <text:list-item>
          <text:p text:style-name="P205"><text:span text:style-name="T89">gli u</text:span>ltimi tre giorni di scuola dell’infanzia (26,29 <text:span text:style-name="T89">e </text:span>30 giugno 2020)</text:p>
        </text:list-item>
        <text:list-item>
          <text:p text:style-name="P206"><text:span text:style-name="Car._20_predefinito_20_paragrafo"><text:span text:style-name="T105">In occasione della festa di fine anno scolastico </text:span></text:span><text:span text:style-name="Car._20_predefinito_20_paragrafo"><text:span text:style-name="T102">(la data sarà comunicata alle famiglie e al Comune dalle docenti)</text:span></text:span></text:p>
        </text:list-item>
      </text:list>
      <text:p text:style-name="P64"/>
      <text:p text:style-name="P65"/>
      <text:p text:style-name="P59"><text:span text:style-name="T98">La Regione, facendo seguit</text:span>o alle disposizioni di cui all'art. 74 del Dlgs 16 Aprile 1994, n. 297 che prevede che l'anno scolastico per essere valido debba contare non meno 172 giorni, per le scuole che svolgono attività su 5 <text:s/>(173 in caso di patrono) per l’attuazione del Piano dell’offerta Formativa, nonché per permettere gli adattamenti eventualmente necessari per specifiche esigenze ambientali, ivi compresi gli eventuali recuperi di giorni di didattica non svolti a causa di particolari eventi non prevedibili all’atto della stesura della deliberazione della Giunta regionale (calamità naturali, elezioni amministrative e/o politiche, referendum, emergenze sanitarie, ecc.).</text:p>
      <text:p text:style-name="P59"><text:soft-page-break/>Gli adattamenti al Calendario Scolastico non possono comunque in nessun caso prevedere una riduzione dei 172 giorni di attività indicati, festa del Patrono esclusa.</text:p>
      <text:p text:style-name="P66">I Consigli di Istituto ed i collegi dei docenti di Empoli 2 e della scuola secondaria di 1° “F. Busoni” avevano deliberato le seguenti sospensioni didattiche:</text:p>
      <text:p text:style-name="P13"><text:span text:style-name="T103">lunedì 23.12.2019 </text:span><text:span text:style-name="T104">(pertanto le v</text:span><text:span text:style-name="Car._20_predefinito_20_paragrafo"><text:span text:style-name="T104">acanze natalizie da lunedì 23 dicembre a lunedì 6 gennaio (compresi)</text:span></text:span><text:span text:style-name="T104">)</text:span></text:p>
      <text:p text:style-name="P13"><text:span text:style-name="Car._20_predefinito_20_paragrafo"><text:span text:style-name="T32">lunedì 1.06.2020</text:span></text:span><text:span text:style-name="Car._20_predefinito_20_paragrafo"><text:span text:style-name="T35"> solo nel caso in cui la scuola non sia stata chiusa per particolari eventi (calamità naturali, elezioni amministrative e/o politiche, referendum, emergenze sanitarie, ecc.).</text:span></text:span></text:p>
      <text:p text:style-name="P59"/>
      <text:p text:style-name="P57"><text:span text:style-name="T38">Il collegio dei docenti con </text:span><text:span text:style-name="Car._20_predefinito_20_paragrafo"><text:span text:style-name="T39"><text:s/></text:span></text:span><text:span text:style-name="Car._20_predefinito_20_paragrafo"><text:span text:style-name="T34">(Delibera n.7 del 13/09/2019)</text:span></text:span><text:span text:style-name="T38"> ha proposto per motivi didattici la sospensione dell’attività didattica nei giorni </text:span><text:span text:style-name="T33">23.12.2019 e </text:span><text:span text:style-name="Car._20_predefinito_20_paragrafo"><text:span text:style-name="T33">1.06.2020</text:span></text:span><text:span text:style-name="T38"> </text:span><text:span text:style-name="T35">Pertanto occorre provvedere a nuova delibera nel merito delle sospensioni sopra esposte, fermo restando il numero dei giorni fissato dal calendario regionale.</text:span></text:p>
      <text:p text:style-name="P48">(DA DELIBERARE)</text:p>
      <text:p text:style-name="P46"/>
      <text:p text:style-name="P50">Il Consiglio di Istituto Approva/non approva <text:span text:style-name="T120">il calendario Scolastico</text:span></text:p>
      <text:p text:style-name="P50">voti favorevoli <text:s text:c="9"/>contrari <text:s text:c="5"/></text:p>
      <text:p text:style-name="P85"/>
      <text:p text:style-name="P89"><text:span text:style-name="T50">con DELIBERA (</text:span><text:span text:style-name="T94"> n. ___ /2019)</text:span></text:p>
      <text:p text:style-name="P81"><text:span text:style-name="T48">all’unanimità/</text:span><text:span text:style-name="T49">a maggioranza</text:span></text:p>
      <text:p text:style-name="P26"/>
      <text:h text:style-name="Heading_20_2" text:outline-level="2"><text:bookmark-start text:name="__RefHeading___Toc5862_3729615266"/>Ptof<text:bookmark-end text:name="__RefHeading___Toc5862_3729615266"/></text:h>
      <text:p text:style-name="P39">L’elaborazione del PTOF è in fase di completamento, pertanto alla data attuale viene fornito al Consiglio di Istituto la bozza attualmente disponibile.</text:p>
      <text:p text:style-name="P25"/>
      <text:p text:style-name="P25"/>
      <text:h text:style-name="Heading_20_2" text:outline-level="2"><text:bookmark-start text:name="__RefHeading___Toc5864_3729615266"/><text:span text:style-name="T8">Progetti di ampliamento dell’offerta formativa</text:span><text:bookmark-end text:name="__RefHeading___Toc5864_3729615266"/></text:h>
      <text:p text:style-name="P25"/>
      <text:h text:style-name="Heading_20_2" text:outline-level="2"><text:bookmark-start text:name="__RefHeading___Toc5866_3729615266"/><text:span text:style-name="T9">Criteri e piano delle uscite didattiche e di istruzione</text:span><text:bookmark-end text:name="__RefHeading___Toc5866_3729615266"/></text:h>
      <text:p text:style-name="P27"/>
      <text:h text:style-name="Heading_20_2" text:outline-level="2"><text:bookmark-start text:name="__RefHeading___Toc5868_3729615266"/><text:span text:style-name="T10">Regolamento di Istituto</text:span><text:bookmark-end text:name="__RefHeading___Toc5868_3729615266"/></text:h>
      <text:p text:style-name="P35">L’elaborazione del Regolamento di Istituto è in fase di completamento, pertanto alla data attuale viene fornito al Consiglio di Istituto la bozza attualmente disponibile.</text:p>
      <text:p text:style-name="P27"/>
      <text:h text:style-name="Heading_20_2" text:outline-level="2"><text:bookmark-start text:name="__RefHeading___Toc5870_3729615266"/><text:span text:style-name="T9">Centro Sportivo Scolastico</text:span><text:bookmark-end text:name="__RefHeading___Toc5870_3729615266"/></text:h>
      <text:p text:style-name="P154"><text:span text:style-name="T59">La costituzione del </text:span><text:span text:style-name="T9">Centro Sportivo Scolastico</text:span><text:span text:style-name="T59"> consente alla scuola di partecipare ad iniziative promosse dal CONI e da associazioni di rilevanza nazionale </text:span></text:p>
      <text:p text:style-name="P136">(DA DELIBERARE)</text:p>
      <text:p text:style-name="P143"/>
      <text:p text:style-name="P151">Il Consiglio di Istituto Approva/non approva <text:span text:style-name="T120">la costituzione del </text:span><text:span text:style-name="T6">Centro Sportivo Scolastico</text:span></text:p>
      <text:p text:style-name="P151">voti favorevoli <text:s text:c="9"/>contrari <text:s text:c="5"/></text:p>
      <text:p text:style-name="P175"/>
      <text:p text:style-name="P184"><text:span text:style-name="T50">con DELIBERA (</text:span><text:span text:style-name="T94"> n. ___ /2019)</text:span></text:p>
      <text:p text:style-name="P192"><text:span text:style-name="T48">all’unanimità/</text:span><text:span text:style-name="T49">a maggioranza</text:span></text:p>
      <text:p text:style-name="P119"/>
      <text:h text:style-name="P105" text:outline-level="2" text:is-list-header="true"/>
      <text:h text:style-name="Heading_20_2" text:outline-level="2"><text:bookmark-start text:name="__RefHeading___Toc5872_3729615266"/><text:span text:style-name="T9">Criteri eccedenze e sovra-numerari</text:span><text:bookmark-end text:name="__RefHeading___Toc5872_3729615266"/></text:h>
      <text:p text:style-name="P13"><text:span text:style-name="T77">L’elaborazione dei </text:span><text:span text:style-name="T10">Criteri eccedenze e sovra-numerari</text:span><text:span text:style-name="T77"> è in fase di completamento, pertanto alla data attuale viene fornito al Consiglio di Istituto la bozza attualmente disponibile.</text:span></text:p>
      <text:p text:style-name="P39"/>
      <text:h text:style-name="Heading_20_2" text:outline-level="2"><text:bookmark-start text:name="__RefHeading___Toc5874_3729615266"/><text:soft-page-break/><text:span text:style-name="T9">Criteri formazione classi prime</text:span><text:bookmark-end text:name="__RefHeading___Toc5874_3729615266"/></text:h>
      <text:p text:style-name="P160"><text:span text:style-name="T9">Riportata in allegato</text:span></text:p>
      <text:p text:style-name="P160"><text:span text:style-name="T9"/></text:p>
      <text:p text:style-name="P25"/>
      <text:p text:style-name="P137">(DA DELIBERARE)</text:p>
      <text:p text:style-name="P144"/>
      <text:p text:style-name="P152">Il Consiglio di Istituto Approva/non approva <text:span text:style-name="T120">la costituzione del </text:span><text:span text:style-name="T6">Centro Sportivo Scolastico</text:span></text:p>
      <text:p text:style-name="P152">voti favorevoli <text:s text:c="9"/>contrari <text:s text:c="5"/></text:p>
      <text:p text:style-name="P176"/>
      <text:p text:style-name="P185"><text:span text:style-name="T50">con DELIBERA (</text:span><text:span text:style-name="T94"> n. ___ /2019)</text:span></text:p>
      <text:p text:style-name="P193"><text:span text:style-name="T48">all’unanimità/</text:span><text:span text:style-name="T49">a maggioranza</text:span></text:p>
      <text:p text:style-name="P29"/>
      <text:p text:style-name="P29"/>
      <text:p text:style-name="P28"/>
      <text:p text:style-name="P55"/>
      <text:p text:style-name="P20"><text:s text:c="45"/></text:p>
      <text:p text:style-name="P20"/>
      <text:p text:style-name="P21"><text:s text:c="88"/>F.to <text:s/>Il Dirigente Scolastico</text:p>
      <text:p text:style-name="P53">Salvatore Picerno</text:p>
      <text:p text:style-name="P20"><text:s text:c="122"/></text:p>
      <text:p text:style-name="P9"/>
      <text:p text:style-name="P9"/>
      <text:p text:style-name="P9"/>
      <text:p text:style-name="P9"/>
      <text:p text:style-name="P20"/>
      <text:p text:style-name="P90"><text:s/></text:p>
      <text:p text:style-name="P91"/>
      <text:p text:style-name="P6"/>
      <text:p text:style-name="P8"><text:s text:c="5"/></text:p>
      <text:p text:style-name="P22"/>
      <text:list xml:id="list2318144419" text:style-name="WW8Num43">
        <text:list-item>
          <text:p text:style-name="P117"/>
        </text:list-item>
      </text:list>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Wingdings" svg:font-family="Wingdings" style:font-pitch="variable" style:font-charset="x-symbol"/>
    <style:font-face style:name="Symbol1" svg:font-family="Symbol" style:font-family-generic="roman" style:font-pitch="variable" style:font-charset="x-symbol"/>
    <style:font-face style:name="Wingdings1" svg:font-family="Wingdings" style:font-family-generic="system" style:font-pitch="variable" style:font-charset="x-symbol"/>
    <style:font-face style:name="Lohit Devanagari1" svg:font-family="'Lohit Devanagari'"/>
    <style:font-face style:name="Courier New" svg:font-family="'Courier New'" style:font-family-generic="modern"/>
    <style:font-face style:name="Lohit Hindi" svg:font-family="'Lohit Hindi', 'Times New Roman'" style:font-family-generic="roman"/>
    <style:font-face style:name="Courier New1" svg:font-family="'Courier New'" style:font-family-generic="modern" style:font-pitch="fixed"/>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Sans Light" svg:font-family="'DejaVu Sans Light'"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Micro Hei" svg:font-family="'WenQuanYi Micro 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WenQuanYi Micro Hei"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letter-kerning="true" style:font-name-asian="WenQuanYi Micro Hei"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WenQuanYi Micro Hei" style:font-family-asian="'WenQuanYi Micro Hei'"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Normale_20__28_Web_29_" style:display-name="Normale (Web)" style:family="paragraph" style:parent-style-name="Standard">
      <style:paragraph-properties fo:margin-top="0.494cm" fo:margin-bottom="0.21cm" loext:contextual-spacing="false" fo:orphans="2" fo:widows="2" style:text-autospace="ideograph-alpha"/>
    </style:style>
    <style:style style:name="Stile" style:family="paragraph">
      <style:paragraph-properties fo:orphans="0" fo:widows="0" style:text-autospace="none"/>
      <style:text-properties style:use-window-font-color="true"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2pt" style:language-complex="ar" style:country-complex="SA"/>
    </style:style>
    <style:style style:name="Standard_20__28_user_29_" style:display-name="Standard (user)" style:family="paragraph">
      <style:paragraph-properties fo:orphans="0" fo:widows="0" style:text-autospace="none"/>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loext:contextual-spacing="false" fo:line-height="100%" fo:text-align="center" style:justify-single-word="false" text:number-lines="false" text:line-number="0">
        <style:tab-stops>
          <style:tab-stop style:position="8.5cm" style:type="center"/>
          <style:tab-stop style:position="17cm" style:type="right"/>
        </style:tab-stops>
      </style:paragraph-properties>
      <style:text-properties fo:font-size="10pt" fo:font-weight="bold" style:font-size-asian="10.5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fo:font-weight="bold" style:font-weight-asian="bold"/>
    </style:style>
    <style:style style:name="Heading_20_2" style:display-name="Heading 2" style:family="paragraph" style:parent-style-name="Standard" style:next-style-name="Standard" style:default-outline-level="2" style:class="text">
      <style:paragraph-properties fo:keep-with-next="always">
        <style:drop-cap/>
      </style:paragraph-properties>
      <style:text-properties fo:font-size="15pt" fo:font-weight="bold" style:font-size-asian="14pt" style:font-weight-asian="bold" style:font-size-complex="14pt" style:font-weight-complex="bold"/>
    </style:style>
    <style:style style:name="Frame_20_contents" style:display-name="Frame contents" style:family="paragraph" style:parent-style-name="Standard" style:class="extra"/>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style:style>
    <style:style style:name="Heading_20_3" style:display-name="Heading 3" style:family="paragraph" style:parent-style-name="Heading" style:next-style-name="Text_20_body" style:default-outline-level="3" style:class="text">
      <style:paragraph-properties fo:margin-left="0.76cm" fo:margin-right="0cm" fo:margin-top="0.247cm" fo:margin-bottom="0.212cm" loext:contextual-spacing="false" fo:text-indent="0cm" style:auto-text-indent="false"/>
      <style:text-properties fo:font-size="80%" fo:font-weight="bold" style:font-size-asian="101%" style:font-weight-asian="bold" style:font-size-complex="101%" style:font-weight-complex="bold"/>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Heading_20_4" style:display-name="Heading 4" style:family="paragraph" style:parent-style-name="Heading" style:next-style-name="Text_20_body" style:default-outline-level="4" style:class="text">
      <style:paragraph-properties fo:margin-left="0.76cm" fo:margin-right="0cm" fo:margin-top="0.212cm" fo:margin-bottom="0.212cm" loext:contextual-spacing="false" fo:text-indent="0.199cm" style:auto-text-indent="false"/>
      <style:text-properties fo:font-size="80%" fo:font-style="normal" fo:font-weight="normal" style:font-size-asian="95%" style:font-style-asian="italic" style:font-weight-asian="bold" style:font-size-complex="95%" style:font-style-complex="italic" style:font-weight-complex="bold"/>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WW8Num24z0" style:family="text">
      <style:text-properties style:font-name="Symbol" fo:font-family="Symbol" style:font-family-generic="roman" style:font-pitch="variable" fo:font-size="10pt" style:font-size-asian="10pt" style:font-name-complex="Symbol" style:font-family-complex="Symbol" style:font-family-generic-complex="roman" style:font-pitch-complex="variable" style:font-size-complex="10pt"/>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WW8Num4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6z1" style:family="text">
      <style:text-properties style:font-name="Courier New" fo:font-family="'Courier New'" style:font-family-generic="modern" style:font-name-complex="Courier New" style:font-family-complex="'Courier New'" style:font-family-generic-complex="modern"/>
    </style:style>
    <style:style style:name="WW8Num4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text-properties style:font-name="Times New Roman" fo:font-family="'Times New Roman'" style:font-family-generic="roman" style:font-pitch="variable" fo:font-size="12pt" fo:font-weight="bold" style:font-size-asian="12pt" style:font-weight-asian="bold" style:font-name-complex="Times New Roman" style:font-family-complex="'Times New Roman'" style:font-family-generic-complex="roman" style:font-pitch-complex="variable"/>
    </style:style>
    <style:style style:name="WW8Num43z1" style:family="text"/>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fo:font-weight="bold" style:font-weight-asian="bold"/>
    </style:style>
    <style:style style:name="WW8Num2z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6z0" style:family="text"/>
    <style:style style:name="WW8Num36z1" style:family="text">
      <style:text-properties fo:font-weight="normal" style:font-weight-asian="normal"/>
    </style:style>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17z0" style:family="text">
      <style:text-properties style:font-name="Calibri" fo:font-family="Calibri" style:font-family-generic="swiss" style:font-pitch="variable" style:font-name-asian="Arial Unicode MS" style:font-family-asian="'Arial Unicode MS'" style:font-family-generic-asian="swiss" style:font-pitch-asian="variable" style:font-name-complex="Calibri" style:font-family-complex="Calibri" style:font-family-generic-complex="swiss" style:font-pitch-complex="variable"/>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31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1z1" style:family="text">
      <style:text-properties style:font-name="Courier New" fo:font-family="'Courier New'" style:font-family-generic="modern" style:font-name-complex="Courier New" style:font-family-complex="'Courier New'" style:font-family-generic-complex="modern"/>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name-asian="Arial Unicode MS" style:font-family-asian="'Arial Unicode MS'" style:font-family-generic-asian="swiss" style:font-pitch-asian="variable" style:font-name-complex="Symbol" style:font-family-complex="Symbol"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 fo:font-family="'Courier New'" style:font-family-generic="modern" style:font-name-complex="Courier New" style:font-family-complex="'Courier New'" style:font-family-generic-complex="modern"/>
    </style:style>
    <style:style style:name="WW8Num4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Strong_20_Emphasis" style:display-name="Strong Emphasis" style:family="text">
      <style:text-properties fo:font-weight="bold" style:font-weight-asian="bold" style:font-weight-complex="bold"/>
    </style:style>
    <style:style style:name="WW8Num30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7z1" style:family="text">
      <style:text-properties style:font-name="Courier New" fo:font-family="'Courier New'" style:font-family-generic="modern" style:font-name-complex="Courier New"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3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5z1" style:family="text">
      <style:text-properties style:font-name="Courier New" fo:font-family="'Courier New'" style:font-family-generic="modern" style:font-name-complex="Courier New" style:font-family-complex="'Courier New'" style:font-family-generic-complex="modern"/>
    </style:style>
    <style:style style:name="WW8Num3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Car._20_predefinito_20_paragrafo" style:display-name="Car. predefinito paragrafo" style:family="text"/>
    <style:style style:name="WW_5f_CharLFO4LVL1" style:display-name="WW_CharLFO4LVL1"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4LVL2" style:display-name="WW_CharLFO4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4LVL3" style:display-name="WW_CharLFO4LVL3"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4LVL4" style:display-name="WW_CharLFO4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4LVL5" style:display-name="WW_CharLFO4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4LVL6" style:display-name="WW_CharLFO4LVL6"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4LVL7" style:display-name="WW_CharLFO4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4LVL8" style:display-name="WW_CharLFO4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4LVL9" style:display-name="WW_CharLFO4LVL9"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5LVL1" style:display-name="WW_CharLFO5LVL1"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5LVL2" style:display-name="WW_CharLFO5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5LVL3" style:display-name="WW_CharLFO5LVL3"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5LVL4" style:display-name="WW_CharLFO5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5" style:display-name="WW_CharLFO5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5LVL6" style:display-name="WW_CharLFO5LVL6"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5LVL7" style:display-name="WW_CharLFO5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8" style:display-name="WW_CharLFO5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5LVL9" style:display-name="WW_CharLFO5LVL9"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12LVL1" style:display-name="WW_CharLFO12LVL1" style:family="text">
      <style:text-properties style:font-name="Symbol1" fo:font-family="Symbol" style:font-family-generic="roman" style:font-pitch="variable" style:font-charset="x-symbol"/>
    </style:style>
    <style:style style:name="WW_5f_CharLFO12LVL2" style:display-name="WW_CharLFO12LVL2" style:family="text">
      <style:text-properties style:font-name="Courier New1" fo:font-family="'Courier New'" style:font-family-generic="modern" style:font-pitch="fixed"/>
    </style:style>
    <style:style style:name="WW_5f_CharLFO12LVL3" style:display-name="WW_CharLFO12LVL3" style:family="text">
      <style:text-properties style:font-name="Wingdings1" fo:font-family="Wingdings" style:font-family-generic="system" style:font-pitch="variable" style:font-charset="x-symbol"/>
    </style:style>
    <style:style style:name="WW_5f_CharLFO12LVL4" style:display-name="WW_CharLFO12LVL4" style:family="text">
      <style:text-properties style:font-name="Symbol1" fo:font-family="Symbol" style:font-family-generic="roman" style:font-pitch="variable" style:font-charset="x-symbol"/>
    </style:style>
    <style:style style:name="WW_5f_CharLFO12LVL5" style:display-name="WW_CharLFO12LVL5" style:family="text">
      <style:text-properties style:font-name="Courier New1" fo:font-family="'Courier New'" style:font-family-generic="modern" style:font-pitch="fixed"/>
    </style:style>
    <style:style style:name="WW_5f_CharLFO12LVL6" style:display-name="WW_CharLFO12LVL6" style:family="text">
      <style:text-properties style:font-name="Wingdings1" fo:font-family="Wingdings" style:font-family-generic="system" style:font-pitch="variable" style:font-charset="x-symbol"/>
    </style:style>
    <style:style style:name="WW_5f_CharLFO12LVL7" style:display-name="WW_CharLFO12LVL7" style:family="text">
      <style:text-properties style:font-name="Symbol1" fo:font-family="Symbol" style:font-family-generic="roman" style:font-pitch="variable" style:font-charset="x-symbol"/>
    </style:style>
    <style:style style:name="WW_5f_CharLFO12LVL8" style:display-name="WW_CharLFO12LVL8" style:family="text">
      <style:text-properties style:font-name="Courier New1" fo:font-family="'Courier New'" style:font-family-generic="modern" style:font-pitch="fixed"/>
    </style:style>
    <style:style style:name="WW_5f_CharLFO12LVL9" style:display-name="WW_CharLFO12LVL9" style:family="text">
      <style:text-properties style:font-name="Wingdings1" fo:font-family="Wingdings" style:font-family-generic="system" style:font-pitch="variable" style:font-charset="x-symbol"/>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suffix=") " style:num-format="1">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4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4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4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4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4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4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bullet text:level="1" text:style-name="WW8Num2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8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number text:level="1" text:style-name="WW8Num47z0" style:num-suffix=")" style:num-format="a" style:num-letter-sync="true">
        <style:list-level-properties text:list-level-position-and-space-mode="label-alignment">
          <style:list-level-label-alignment text:label-followed-by="listtab" fo:text-indent="-0.635cm" fo:margin-left="0.847cm"/>
        </style:list-level-properties>
      </text:list-level-style-number>
      <text:list-level-style-number text:level="2" text:style-name="WW8Num47z1" style:num-suffix="." style:num-format="a" style:num-letter-sync="true">
        <style:list-level-properties text:list-level-position-and-space-mode="label-alignment">
          <style:list-level-label-alignment text:label-followed-by="listtab" fo:text-indent="-0.635cm" fo:margin-left="2.117cm"/>
        </style:list-level-properties>
      </text:list-level-style-number>
      <text:list-level-style-number text:level="3" text:style-name="WW8Num47z2" style:num-suffix="." style:num-format="i">
        <style:list-level-properties text:list-level-position-and-space-mode="label-alignment" fo:text-align="end">
          <style:list-level-label-alignment text:label-followed-by="listtab" fo:text-indent="-0.318cm" fo:margin-left="3.387cm"/>
        </style:list-level-properties>
      </text:list-level-style-number>
      <text:list-level-style-number text:level="4" text:style-name="WW8Num47z3" style:num-suffix="." style:num-format="1">
        <style:list-level-properties text:list-level-position-and-space-mode="label-alignment">
          <style:list-level-label-alignment text:label-followed-by="listtab" fo:text-indent="-0.635cm" fo:margin-left="4.657cm"/>
        </style:list-level-properties>
      </text:list-level-style-number>
      <text:list-level-style-number text:level="5" text:style-name="WW8Num47z4" style:num-suffix="." style:num-format="a" style:num-letter-sync="true">
        <style:list-level-properties text:list-level-position-and-space-mode="label-alignment">
          <style:list-level-label-alignment text:label-followed-by="listtab" fo:text-indent="-0.635cm" fo:margin-left="5.927cm"/>
        </style:list-level-properties>
      </text:list-level-style-number>
      <text:list-level-style-number text:level="6" text:style-name="WW8Num47z5" style:num-suffix="." style:num-format="i">
        <style:list-level-properties text:list-level-position-and-space-mode="label-alignment" fo:text-align="end">
          <style:list-level-label-alignment text:label-followed-by="listtab" fo:text-indent="-0.318cm" fo:margin-left="7.197cm"/>
        </style:list-level-properties>
      </text:list-level-style-number>
      <text:list-level-style-number text:level="7" text:style-name="WW8Num47z6" style:num-suffix="." style:num-format="1">
        <style:list-level-properties text:list-level-position-and-space-mode="label-alignment">
          <style:list-level-label-alignment text:label-followed-by="listtab" fo:text-indent="-0.635cm" fo:margin-left="8.467cm"/>
        </style:list-level-properties>
      </text:list-level-style-number>
      <text:list-level-style-number text:level="8" text:style-name="WW8Num47z7" style:num-suffix="." style:num-format="a" style:num-letter-sync="true">
        <style:list-level-properties text:list-level-position-and-space-mode="label-alignment">
          <style:list-level-label-alignment text:label-followed-by="listtab" fo:text-indent="-0.635cm" fo:margin-left="9.737cm"/>
        </style:list-level-properties>
      </text:list-level-style-number>
      <text:list-level-style-number text:level="9" text:style-name="WW8Num47z8" style:num-suffix="." style:num-format="i">
        <style:list-level-properties text:list-level-position-and-space-mode="label-alignment" fo:text-align="end">
          <style:list-level-label-alignment text:label-followed-by="listtab" fo:text-indent="-0.318cm" fo:margin-left="11.00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bullet text:level="1" text:style-name="WW8Num4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6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46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6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6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46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6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6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46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number text:level="1" text:style-name="WW8Num4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4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4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format="1" text:start-value="9">
        <style:list-level-properties text:list-level-position-and-space-mode="label-alignment">
          <style:list-level-label-alignment text:label-followed-by="listtab" text:list-tab-stop-position="0.953cm" fo:text-indent="-0.635cm" fo:margin-left="0.953cm"/>
        </style:list-level-properties>
      </text:list-level-style-number>
      <text:list-level-style-bullet text:level="2" text:style-name="WW8Num2z1" style:num-suffix="." text:bullet-char="">
        <style:list-level-properties text:list-level-position-and-space-mode="label-alignment">
          <style:list-level-label-alignment text:label-followed-by="listtab" text:list-tab-stop-position="2.223cm" fo:text-indent="-0.635cm" fo:margin-left="2.223cm"/>
        </style:list-level-properties>
        <style:text-properties style:font-name="Symbol"/>
      </text:list-level-style-bullet>
      <text:list-level-style-number text:level="3" text:style-name="WW8Num2z2" style:num-suffix="." style:num-format="i">
        <style:list-level-properties text:list-level-position-and-space-mode="label-alignment" fo:text-align="end">
          <style:list-level-label-alignment text:label-followed-by="listtab" text:list-tab-stop-position="3.493cm" fo:text-indent="-0.318cm" fo:margin-left="3.493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763cm" fo:text-indent="-0.635cm" fo:margin-left="4.763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6.033cm" fo:text-indent="-0.635cm" fo:margin-left="6.0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7.303cm" fo:text-indent="-0.318cm" fo:margin-left="7.303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573cm" fo:text-indent="-0.635cm" fo:margin-left="8.573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9.843cm" fo:text-indent="-0.635cm" fo:margin-left="9.84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1.113cm" fo:text-indent="-0.318cm" fo:margin-left="11.1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style:num-format="1" text:start-value="10">
        <style:list-level-properties text:list-level-position-and-space-mode="label-alignment">
          <style:list-level-label-alignment text:label-followed-by="listtab" text:list-tab-stop-position="0.953cm" fo:text-indent="-0.635cm" fo:margin-left="0.953cm"/>
        </style:list-level-properties>
      </text:list-level-style-number>
      <text:list-level-style-number text:level="2" text:style-name="WW8Num36z1" style:num-suffix="." style:num-format="1" text:start-value="21">
        <style:list-level-properties text:list-level-position-and-space-mode="label-alignment">
          <style:list-level-label-alignment text:label-followed-by="listtab" text:list-tab-stop-position="2.223cm" fo:text-indent="-0.635cm" fo:margin-left="2.223cm"/>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text:list-tab-stop-position="3.493cm" fo:text-indent="-0.318cm" fo:margin-left="3.493cm"/>
        </style:list-level-properties>
      </text:list-level-style-number>
      <text:list-level-style-number text:level="4" text:style-name="WW8Num36z3" style:num-suffix="." style:num-format="1">
        <style:list-level-properties text:list-level-position-and-space-mode="label-alignment">
          <style:list-level-label-alignment text:label-followed-by="listtab" text:list-tab-stop-position="4.763cm" fo:text-indent="-0.635cm" fo:margin-left="4.763cm"/>
        </style:list-level-properties>
      </text:list-level-style-number>
      <text:list-level-style-number text:level="5" text:style-name="WW8Num36z4" style:num-suffix="." style:num-format="a" style:num-letter-sync="true">
        <style:list-level-properties text:list-level-position-and-space-mode="label-alignment">
          <style:list-level-label-alignment text:label-followed-by="listtab" text:list-tab-stop-position="6.033cm" fo:text-indent="-0.635cm" fo:margin-left="6.033cm"/>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text:list-tab-stop-position="7.303cm" fo:text-indent="-0.318cm" fo:margin-left="7.303cm"/>
        </style:list-level-properties>
      </text:list-level-style-number>
      <text:list-level-style-number text:level="7" text:style-name="WW8Num36z6" style:num-suffix="." style:num-format="1">
        <style:list-level-properties text:list-level-position-and-space-mode="label-alignment">
          <style:list-level-label-alignment text:label-followed-by="listtab" text:list-tab-stop-position="8.573cm" fo:text-indent="-0.635cm" fo:margin-left="8.573cm"/>
        </style:list-level-properties>
      </text:list-level-style-number>
      <text:list-level-style-number text:level="8" text:style-name="WW8Num36z7" style:num-suffix="." style:num-format="a" style:num-letter-sync="true">
        <style:list-level-properties text:list-level-position-and-space-mode="label-alignment">
          <style:list-level-label-alignment text:label-followed-by="listtab" text:list-tab-stop-position="9.843cm" fo:text-indent="-0.635cm" fo:margin-left="9.843cm"/>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text:list-tab-stop-position="11.113cm" fo:text-indent="-0.318cm" fo:margin-left="11.1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bullet text:level="1" text:style-name="WW8Num3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16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6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6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6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bullet text:level="1" text:style-name="WW8Num4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4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42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42z0"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42z0"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0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0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0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0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0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0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0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9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9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9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9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9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bullet text:level="1" text:style-name="WW8Num29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9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9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9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9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9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9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9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9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bullet text:level="1" text:style-name="WW8Num3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7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7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7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suffix=")" style:num-format="a" style:num-letter-sync="true">
        <style:list-level-properties text:list-level-position-and-space-mode="label-alignment">
          <style:list-level-label-alignment text:label-followed-by="listtab" fo:text-indent="-0.635cm" fo:margin-left="1.244cm"/>
        </style:list-level-properties>
      </text:list-level-style-number>
      <text:list-level-style-number text:level="2" text:style-name="WW8Num27z1" style:num-suffix="." style:num-format="a" style:num-letter-sync="true">
        <style:list-level-properties text:list-level-position-and-space-mode="label-alignment">
          <style:list-level-label-alignment text:label-followed-by="listtab" fo:text-indent="-0.635cm" fo:margin-left="2.514cm"/>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318cm" fo:margin-left="3.784cm"/>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635cm" fo:margin-left="5.054cm"/>
        </style:list-level-properties>
      </text:list-level-style-number>
      <text:list-level-style-number text:level="5" text:style-name="WW8Num27z4" style:num-suffix="." style:num-format="a" style:num-letter-sync="true">
        <style:list-level-properties text:list-level-position-and-space-mode="label-alignment">
          <style:list-level-label-alignment text:label-followed-by="listtab" fo:text-indent="-0.635cm" fo:margin-left="6.324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318cm" fo:margin-left="7.594cm"/>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635cm" fo:margin-left="8.864cm"/>
        </style:list-level-properties>
      </text:list-level-style-number>
      <text:list-level-style-number text:level="8" text:style-name="WW8Num27z7" style:num-suffix="." style:num-format="a" style:num-letter-sync="true">
        <style:list-level-properties text:list-level-position-and-space-mode="label-alignment">
          <style:list-level-label-alignment text:label-followed-by="listtab" fo:text-indent="-0.635cm" fo:margin-left="10.134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318cm" fo:margin-left="11.4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bullet text:level="1" text:style-name="WW8Num35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5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5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5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5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5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WW_5f_CharLFO4LVL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_5f_CharLFO4LV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4LV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WW_5f_CharLFO4LVL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_5f_CharLFO4LV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4LV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WW_5f_CharLFO4LVL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_5f_CharLFO4LV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WW_5f_CharLFO5LVL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_5f_CharLFO5LV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5LV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WW_5f_CharLFO5LVL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_5f_CharLFO5LV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5LV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WW_5f_CharLFO5LVL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_5f_CharLFO5LV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12LVL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12LVL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_5f_CharLFO12LV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12LV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WW_5f_CharLFO12LVL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_5f_CharLFO12LV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12LV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WW_5f_CharLFO12LVL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_5f_CharLFO12LV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9-12-01T22:51:15.805136591</meta:creation-date>
    <dc:date>2019-12-03T15:12:47.801000000</dc:date>
    <meta:editing-duration>PT1H16M33S</meta:editing-duration>
    <meta:editing-cycles>31</meta:editing-cycles>
    <meta:generator>LibreOffice/6.3.0.4$Windows_X86_64 LibreOffice_project/057fc023c990d676a43019934386b85b21a9ee99</meta:generator>
    <meta:document-statistic meta:table-count="0" meta:image-count="1" meta:object-count="0" meta:page-count="18" meta:paragraph-count="393" meta:word-count="6315" meta:character-count="43156" meta:non-whitespace-character-count="36538"/>
  </office:meta>
</office:document-meta>
</file>