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02F000000350DFDCDF0B3ADA9B5.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Calibri1" svg:font-family="Calibri"/>
    <style:font-face style:name="Times New Roman" svg:font-family="'Times New Roman'"/>
    <style:font-face style:name="Calibri" svg:font-family="Calibri" style:font-family-generic="swiss" style:font-pitch="variable"/>
    <style:font-face style:name="Liberation Sans" svg:font-family="'Liberation Sans'" style:font-family-generic="swiss" style:font-pitch="variable"/>
    <style:font-face style:name="Calibri2" svg:font-family="Calibri" style:font-family-generic="system" style:font-pitch="variable"/>
    <style:font-face style:name="MS Mincho" svg:font-family="'MS Mincho'"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line-height="100%" fo:text-align="center" style:justify-single-word="false"/>
      <style:text-properties style:use-window-font-color="true" style:font-name="Calibri1" fo:font-size="11pt" fo:font-weight="normal" fo:background-color="transparent" style:font-name-asian="Calibri1" style:font-name-complex="Calibri1"/>
    </style:style>
    <style:style style:name="P2" style:family="paragraph" style:parent-style-name="Standard">
      <style:paragraph-properties fo:margin-left="0cm" fo:margin-right="0cm" fo:margin-top="0cm" fo:margin-bottom="0cm" loext:contextual-spacing="false" fo:line-height="115%" fo:text-align="center" style:justify-single-word="false" fo:text-indent="0cm" style:auto-text-indent="false" style:writing-mode="lr-tb"/>
    </style:style>
    <style:style style:name="P3" style:family="paragraph" style:parent-style-name="Footer">
      <style:paragraph-properties fo:text-align="center" style:justify-single-word="false"/>
      <style:text-properties fo:language="it" fo:country="IT"/>
    </style:style>
    <style:style style:name="P4" style:family="paragraph" style:parent-style-name="Standard">
      <style:paragraph-properties fo:margin-left="0cm" fo:margin-right="0cm" fo:margin-top="0cm" fo:margin-bottom="0cm" loext:contextual-spacing="false" fo:line-height="115%" fo:text-indent="0cm" style:auto-text-indent="false" style:writing-mode="lr-tb"/>
      <style:text-properties fo:font-size="8pt" fo:language="it" fo:country="IT" style:font-size-asian="8pt" style:font-name-complex="Times New Roman1" style:font-size-complex="8pt"/>
    </style:style>
    <style:style style:name="P5" style:family="paragraph" style:parent-style-name="Standard">
      <style:paragraph-properties fo:margin-left="0cm" fo:margin-right="0cm" fo:margin-top="0cm" fo:margin-bottom="0cm" loext:contextual-spacing="false" fo:line-height="115%" fo:text-align="center" style:justify-single-word="false" fo:text-indent="0cm" style:auto-text-indent="false" style:writing-mode="lr-tb"/>
      <style:text-properties fo:language="it" fo:country="IT" fo:font-weight="bold" style:font-weight-asian="bold" style:font-weight-complex="bold"/>
    </style:style>
    <style:style style:name="P6" style:family="paragraph" style:parent-style-name="Standard">
      <style:paragraph-properties fo:line-height="100%" fo:text-align="center" style:justify-single-word="false"/>
      <style:text-properties style:use-window-font-color="true" style:font-name="Times New Roman" fo:font-size="12pt" fo:language="it" fo:country="IT" fo:font-weight="normal" fo:background-color="transparent" style:font-name-asian="Times New Roman" style:font-name-complex="Times New Roman"/>
    </style:style>
    <style:style style:name="P7" style:family="paragraph" style:parent-style-name="Standard">
      <style:paragraph-properties fo:line-height="100%" fo:text-align="start" style:justify-single-word="false"/>
      <style:text-properties style:use-window-font-color="true" style:font-name="Times New Roman" fo:font-size="12pt" fo:language="it" fo:country="IT" fo:font-weight="normal" fo:background-color="transparent" style:font-name-asian="Times New Roman" style:font-name-complex="Times New Roman"/>
    </style:style>
    <style:style style:name="P8" style:family="paragraph" style:parent-style-name="Standard">
      <style:paragraph-properties fo:line-height="100%" fo:text-align="start" style:justify-single-word="false">
        <style:tab-stops>
          <style:tab-stop style:position="0.499cm"/>
        </style:tab-stops>
      </style:paragraph-properties>
      <style:text-properties style:use-window-font-color="true" style:font-name="Times New Roman" fo:font-size="12pt" fo:language="it" fo:country="IT" fo:font-weight="normal" fo:background-color="transparent" style:font-name-asian="Times New Roman" style:font-name-complex="Times New Roman"/>
    </style:style>
    <style:style style:name="P9" style:family="paragraph" style:parent-style-name="Standard">
      <style:paragraph-properties fo:line-height="100%" fo:text-align="justify" style:justify-single-word="false"/>
      <style:text-properties style:use-window-font-color="true" style:font-name="Times New Roman" fo:font-size="12pt" fo:language="it" fo:country="IT" fo:font-weight="normal" fo:background-color="transparent" style:font-name-asian="Times New Roman" style:font-name-complex="Times New Roman"/>
    </style:style>
    <style:style style:name="P10" style:family="paragraph" style:parent-style-name="Standard">
      <style:paragraph-properties fo:line-height="150%" fo:text-align="center" style:justify-single-word="false"/>
      <style:text-properties style:use-window-font-color="true" style:font-name="Times New Roman" fo:font-size="12pt" fo:language="it" fo:country="IT" fo:font-weight="normal" fo:background-color="transparent" style:font-name-asian="Times New Roman" style:font-name-complex="Times New Roman"/>
    </style:style>
    <style:style style:name="P11" style:family="paragraph" style:parent-style-name="Standard">
      <style:paragraph-properties fo:line-height="100%" fo:text-align="center" style:justify-single-word="false"/>
      <style:text-properties style:use-window-font-color="true" style:font-name="Times New Roman" fo:font-size="12pt" fo:language="it" fo:country="IT" fo:font-weight="bold" fo:background-color="transparent" style:font-name-asian="Times New Roman" style:font-name-complex="Times New Roman"/>
    </style:style>
    <style:style style:name="P12" style:family="paragraph" style:parent-style-name="Standard">
      <style:paragraph-properties fo:line-height="100%" fo:text-align="center" style:justify-single-word="false"/>
      <style:text-properties style:use-window-font-color="true" style:font-name="Times New Roman" fo:font-size="12pt" fo:language="it" fo:country="IT" fo:font-weight="bold" officeooo:paragraph-rsid="0009ace9" fo:background-color="transparent" style:font-name-asian="Times New Roman" style:font-name-complex="Times New Roman"/>
    </style:style>
    <style:style style:name="P13" style:family="paragraph" style:parent-style-name="Standard">
      <style:paragraph-properties fo:line-height="100%" fo:text-align="start" style:justify-single-word="false"/>
      <style:text-properties style:use-window-font-color="true" style:font-name="Times New Roman" fo:font-size="12pt" fo:language="it" fo:country="IT" fo:font-weight="bold" officeooo:paragraph-rsid="0009ace9" fo:background-color="transparent" style:font-name-asian="Times New Roman" style:font-name-complex="Times New Roman"/>
    </style:style>
    <style:style style:name="P14" style:family="paragraph" style:parent-style-name="Standard">
      <style:paragraph-properties fo:line-height="150%" fo:text-align="start" style:justify-single-word="false">
        <style:tab-stops>
          <style:tab-stop style:position="10.753cm"/>
        </style:tab-stops>
      </style:paragraph-properties>
      <style:text-properties style:use-window-font-color="true" style:font-name="Times New Roman" fo:font-size="10pt" fo:language="it" fo:country="IT" fo:font-weight="bold" fo:background-color="transparent" style:font-name-asian="Times New Roman" style:font-name-complex="Times New Roman"/>
    </style:style>
    <style:style style:name="P15" style:family="paragraph" style:parent-style-name="Standard">
      <style:paragraph-properties fo:line-height="100%" fo:text-align="justify" style:justify-single-word="false"/>
      <style:text-properties style:use-window-font-color="true" style:font-name="Times New Roman" fo:font-size="10pt" fo:language="it" fo:country="IT" fo:font-weight="bold" fo:background-color="transparent" style:font-name-asian="Times New Roman" style:font-name-complex="Times New Roman"/>
    </style:style>
    <style:style style:name="P16" style:family="paragraph" style:parent-style-name="Standard">
      <style:paragraph-properties fo:line-height="100%" fo:text-align="start" style:justify-single-word="false">
        <style:tab-stops>
          <style:tab-stop style:position="10.753cm"/>
        </style:tab-stops>
      </style:paragraph-properties>
      <style:text-properties style:use-window-font-color="true" style:font-name="Times New Roman" fo:font-size="10pt" fo:language="it" fo:country="IT" fo:font-weight="normal" fo:background-color="transparent" style:font-name-asian="Times New Roman" style:font-name-complex="Times New Roman"/>
    </style:style>
    <style:style style:name="P17" style:family="paragraph" style:parent-style-name="Standard">
      <style:paragraph-properties fo:line-height="100%" fo:text-align="justify" style:justify-single-word="false"/>
      <style:text-properties style:use-window-font-color="true" style:font-name="Times New Roman" fo:font-size="10pt" fo:language="it" fo:country="IT" fo:font-weight="normal" fo:background-color="transparent" style:font-name-asian="Times New Roman" style:font-name-complex="Times New Roman"/>
    </style:style>
    <style:style style:name="P18" style:family="paragraph" style:parent-style-name="Standard">
      <style:paragraph-properties fo:line-height="100%" fo:text-align="start" style:justify-single-word="false"/>
      <style:text-properties style:use-window-font-color="true" style:font-name="Calibri1" fo:font-size="11pt" fo:language="it" fo:country="IT" fo:font-weight="normal" fo:background-color="transparent" style:font-name-asian="Calibri1" style:font-name-complex="Calibri1"/>
    </style:style>
    <style:style style:name="P19" style:family="paragraph" style:parent-style-name="Standard">
      <style:paragraph-properties fo:line-height="100%" fo:text-align="center" style:justify-single-word="false"/>
      <style:text-properties style:use-window-font-color="true" style:font-name="Calibri1" fo:font-size="11pt" fo:language="it" fo:country="IT" fo:font-weight="normal" fo:background-color="transparent" style:font-name-asian="Calibri1" style:font-name-complex="Calibri1"/>
    </style:style>
    <style:style style:name="P20" style:family="paragraph" style:parent-style-name="Standard">
      <style:paragraph-properties fo:line-height="100%" fo:text-align="justify" style:justify-single-word="false"/>
      <style:text-properties style:use-window-font-color="true" style:font-name="Calibri1" fo:font-size="11pt" fo:language="it" fo:country="IT" fo:font-weight="normal" fo:background-color="transparent" style:font-name-asian="Calibri1" style:font-name-complex="Calibri1"/>
    </style:style>
    <style:style style:name="P21" style:family="paragraph" style:parent-style-name="Standard">
      <style:paragraph-properties fo:line-height="100%" fo:text-align="end" style:justify-single-word="false"/>
      <style:text-properties style:use-window-font-color="true" style:font-name="Calibri1" fo:font-size="11pt" fo:language="it" fo:country="IT" fo:font-weight="normal" fo:background-color="transparent" style:font-name-asian="Calibri1" style:font-name-complex="Calibri1"/>
    </style:style>
    <style:style style:name="P22" style:family="paragraph" style:parent-style-name="Standard">
      <style:paragraph-properties fo:line-height="150%" fo:text-align="center" style:justify-single-word="false"/>
      <style:text-properties style:use-window-font-color="true" style:font-name="Calibri1" fo:font-size="11pt" fo:language="it" fo:country="IT" fo:font-weight="normal" fo:background-color="transparent" style:font-name-asian="Calibri1" style:font-name-complex="Calibri1"/>
    </style:style>
    <style:style style:name="P23" style:family="paragraph" style:parent-style-name="Standard">
      <style:paragraph-properties fo:line-height="100%" fo:text-align="start" style:justify-single-word="false"/>
      <style:text-properties fo:language="it" fo:country="IT"/>
    </style:style>
    <style:style style:name="P24" style:family="paragraph" style:parent-style-name="Standard">
      <style:paragraph-properties fo:line-height="100%" fo:text-align="start" style:justify-single-word="false"/>
      <style:text-properties fo:language="it" fo:country="IT" officeooo:paragraph-rsid="00104f52"/>
    </style:style>
    <style:style style:name="P25" style:family="paragraph" style:parent-style-name="Standard">
      <style:paragraph-properties fo:line-height="100%" fo:text-align="start" style:justify-single-word="false"/>
      <style:text-properties fo:language="it" fo:country="IT" officeooo:paragraph-rsid="000c1190"/>
    </style:style>
    <style:style style:name="P26" style:family="paragraph" style:parent-style-name="Standard">
      <style:paragraph-properties fo:line-height="100%" fo:text-align="start" style:justify-single-word="false"/>
      <style:text-properties fo:language="it" fo:country="IT" officeooo:paragraph-rsid="000c3e41"/>
    </style:style>
    <style:style style:name="P27" style:family="paragraph" style:parent-style-name="Standard">
      <style:paragraph-properties fo:line-height="100%" fo:text-align="justify" style:justify-single-word="false"/>
      <style:text-properties fo:language="it" fo:country="IT"/>
    </style:style>
    <style:style style:name="P28" style:family="paragraph" style:parent-style-name="Standard">
      <style:paragraph-properties fo:line-height="100%" fo:text-align="center" style:justify-single-word="false"/>
      <style:text-properties fo:language="it" fo:country="IT"/>
    </style:style>
    <style:style style:name="P29" style:family="paragraph" style:parent-style-name="Standard">
      <style:paragraph-properties fo:line-height="100%" fo:text-align="start" style:justify-single-word="false"/>
      <style:text-properties fo:language="it" fo:country="IT" officeooo:rsid="00104f52" officeooo:paragraph-rsid="00104f52"/>
    </style:style>
    <style:style style:name="P30" style:family="paragraph" style:parent-style-name="Standard">
      <style:paragraph-properties fo:margin-left="0cm" fo:margin-right="0.4cm" fo:margin-top="0.494cm" fo:margin-bottom="0.494cm" loext:contextual-spacing="false" fo:line-height="100%" fo:text-align="start" style:justify-single-word="false" fo:text-indent="0cm" style:auto-text-indent="false"/>
      <style:text-properties style:use-window-font-color="true" style:font-name="Times New Roman" fo:font-size="12pt" fo:language="it" fo:country="IT" fo:font-weight="normal" fo:background-color="transparent" style:font-name-asian="Times New Roman" style:font-name-complex="Times New Roman"/>
    </style:style>
    <style:style style:name="P31" style:family="paragraph" style:parent-style-name="Standard">
      <style:paragraph-properties fo:margin-left="0.635cm" fo:margin-right="0cm" fo:line-height="100%" fo:text-align="start" style:justify-single-word="false" fo:text-indent="0cm" style:auto-text-indent="false"/>
      <style:text-properties style:use-window-font-color="true" style:font-name="Calibri1" fo:font-size="11pt" fo:language="it" fo:country="IT" fo:font-weight="normal" fo:background-color="transparent" style:font-name-asian="Calibri1" style:font-name-complex="Calibri1"/>
    </style:style>
    <style:style style:name="P32" style:family="paragraph" style:parent-style-name="Standard">
      <style:paragraph-properties fo:margin-left="0.635cm" fo:margin-right="0cm" fo:line-height="100%" fo:text-align="center" style:justify-single-word="false" fo:text-indent="0cm" style:auto-text-indent="false"/>
      <style:text-properties style:use-window-font-color="true" style:font-name="Calibri1" fo:font-size="11pt" fo:language="it" fo:country="IT" fo:font-weight="normal" fo:background-color="transparent" style:font-name-asian="Calibri1" style:font-name-complex="Calibri1"/>
    </style:style>
    <style:style style:name="P33" style:family="paragraph" style:parent-style-name="Standard">
      <style:paragraph-properties fo:margin-left="0.635cm" fo:margin-right="0cm" fo:line-height="100%" fo:text-align="center" style:justify-single-word="false" fo:text-indent="0cm" style:auto-text-indent="false"/>
      <style:text-properties style:use-window-font-color="true" style:font-name="Times New Roman" fo:font-size="12pt" fo:language="it" fo:country="IT" fo:font-weight="normal" fo:background-color="transparent" style:font-name-asian="Times New Roman" style:font-name-complex="Times New Roman"/>
    </style:style>
    <style:style style:name="P34" style:family="paragraph" style:parent-style-name="Standard">
      <style:paragraph-properties fo:margin-left="1.905cm" fo:margin-right="0cm" fo:line-height="100%" fo:text-align="start" style:justify-single-word="false" fo:text-indent="0cm" style:auto-text-indent="false"/>
      <style:text-properties style:use-window-font-color="true" style:font-name="Times New Roman" fo:font-size="12pt" fo:language="it" fo:country="IT" fo:font-weight="normal" fo:background-color="transparent" style:font-name-asian="Times New Roman" style:font-name-complex="Times New Roman"/>
    </style:style>
    <style:style style:name="T1" style:family="text">
      <style:text-properties style:use-window-font-color="true" style:font-name="Times New Roman" fo:font-size="12pt" fo:font-weight="normal" fo:background-color="transparent" loext:char-shading-value="0" style:font-name-asian="Times New Roman" style:font-name-complex="Times New Roman"/>
    </style:style>
    <style:style style:name="T2" style:family="text">
      <style:text-properties style:use-window-font-color="true" style:font-name="Times New Roman" fo:font-size="12pt" fo:font-weight="normal" officeooo:rsid="0006e9e8" fo:background-color="transparent" loext:char-shading-value="0" style:font-name-asian="Times New Roman" style:font-name-complex="Times New Roman"/>
    </style:style>
    <style:style style:name="T3" style:family="text">
      <style:text-properties style:use-window-font-color="true" style:font-name="Times New Roman" fo:font-size="12pt" fo:font-weight="normal" officeooo:rsid="0009ace9" fo:background-color="transparent" loext:char-shading-value="0" style:font-name-asian="Times New Roman" style:font-name-complex="Times New Roman"/>
    </style:style>
    <style:style style:name="T4" style:family="text">
      <style:text-properties style:use-window-font-color="true" style:font-name="Times New Roman" fo:font-size="12pt" fo:font-weight="normal" officeooo:rsid="000a538a" fo:background-color="transparent" loext:char-shading-value="0" style:font-name-asian="Times New Roman" style:font-name-complex="Times New Roman"/>
    </style:style>
    <style:style style:name="T5" style:family="text">
      <style:text-properties style:use-window-font-color="true" style:font-name="Times New Roman" fo:font-size="12pt" fo:font-weight="normal" officeooo:rsid="000667bd" fo:background-color="transparent" loext:char-shading-value="0" style:font-name-asian="Times New Roman" style:font-name-complex="Times New Roman"/>
    </style:style>
    <style:style style:name="T6" style:family="text">
      <style:text-properties style:use-window-font-color="true" style:font-name="Times New Roman" fo:font-size="12pt" fo:font-weight="normal" officeooo:rsid="000c1190" fo:background-color="transparent" loext:char-shading-value="0" style:font-name-asian="Times New Roman" style:font-name-complex="Times New Roman"/>
    </style:style>
    <style:style style:name="T7" style:family="text">
      <style:text-properties style:use-window-font-color="true" style:font-name="Times New Roman" fo:font-size="12pt" fo:font-weight="normal" officeooo:rsid="000ee523" fo:background-color="transparent" loext:char-shading-value="0" style:font-name-asian="Times New Roman" style:font-name-complex="Times New Roman"/>
    </style:style>
    <style:style style:name="T8" style:family="text">
      <style:text-properties style:use-window-font-color="true" style:font-name="Times New Roman" fo:font-size="12pt" fo:font-weight="bold" fo:background-color="transparent" loext:char-shading-value="0" style:font-name-asian="Times New Roman" style:font-name-complex="Times New Roman"/>
    </style:style>
    <style:style style:name="T9" style:family="text">
      <style:text-properties style:use-window-font-color="true" style:font-name="Times New Roman" fo:font-size="12pt" fo:font-weight="bold" fo:background-color="transparent" loext:char-shading-value="0" style:font-name-asian="Times New Roman" style:font-weight-asian="bold" style:font-name-complex="Times New Roman" style:font-weight-complex="bold"/>
    </style:style>
    <style:style style:name="T10" style:family="text">
      <style:text-properties style:use-window-font-color="true" style:font-name="Times New Roman" fo:font-size="12pt" fo:font-weight="bold" officeooo:rsid="0009ace9" fo:background-color="transparent" loext:char-shading-value="0" style:font-name-asian="Times New Roman" style:font-weight-asian="bold" style:font-name-complex="Times New Roman" style:font-weight-complex="bold"/>
    </style:style>
    <style:style style:name="T11" style:family="text">
      <style:text-properties style:use-window-font-color="true" style:font-name="Times New Roman" fo:font-size="12pt" fo:font-weight="bold" officeooo:rsid="000a538a" fo:background-color="transparent" loext:char-shading-value="0" style:font-name-asian="Times New Roman" style:font-weight-asian="bold" style:font-name-complex="Times New Roman" style:font-weight-complex="bold"/>
    </style:style>
    <style:style style:name="T12" style:family="text">
      <style:text-properties style:use-window-font-color="true" style:font-name="Times New Roman" fo:font-size="11pt" fo:font-weight="normal" fo:background-color="transparent" loext:char-shading-value="0" style:font-name-asian="Times New Roman" style:font-name-complex="Times New Roman"/>
    </style:style>
    <style:style style:name="T13" style:family="text">
      <style:text-properties style:use-window-font-color="true" style:font-name="Times New Roman" fo:font-size="11pt" fo:font-weight="normal" officeooo:rsid="0009ace9" fo:background-color="transparent" loext:char-shading-value="0" style:font-name-asian="Times New Roman" style:font-name-complex="Times New Roman"/>
    </style:style>
    <style:style style:name="T14" style:family="text">
      <style:text-properties style:use-window-font-color="true" style:font-name="Times New Roman" fo:font-size="11pt" fo:font-weight="normal" officeooo:rsid="000c1190" fo:background-color="transparent" loext:char-shading-value="0" style:font-name-asian="Times New Roman" style:font-name-complex="Times New Roman"/>
    </style:style>
    <style:style style:name="T15" style:family="text">
      <style:text-properties style:use-window-font-color="true" style:font-name="Times New Roman" fo:font-size="11pt" fo:font-weight="normal" officeooo:rsid="000c3e41" fo:background-color="transparent" loext:char-shading-value="0" style:font-name-asian="Times New Roman" style:font-name-complex="Times New Roman"/>
    </style:style>
    <style:style style:name="T16" style:family="text">
      <style:text-properties style:use-window-font-color="true" style:font-name="Times New Roman" fo:font-size="11pt" fo:font-weight="normal" officeooo:rsid="000c96e8" fo:background-color="transparent" loext:char-shading-value="0" style:font-name-asian="Times New Roman" style:font-name-complex="Times New Roman"/>
    </style:style>
    <style:style style:name="T17" style:family="text">
      <style:text-properties style:use-window-font-color="true" style:font-name="Times New Roman" fo:font-size="11pt" fo:font-weight="normal" fo:background-color="#ffff00" loext:char-shading-value="0" style:font-name-asian="Times New Roman" style:font-name-complex="Times New Roman"/>
    </style:style>
    <style:style style:name="T18" style:family="text">
      <style:text-properties style:use-window-font-color="true" style:font-name="Times New Roman" fo:font-size="11pt" fo:font-weight="normal" fo:background-color="#ffff00" loext:char-shading-value="0" style:font-name-asian="Times New Roman" style:font-name-complex="Times New Roman"/>
    </style:style>
    <style:style style:name="T19" style:family="text">
      <style:text-properties fo:font-weight="bold" style:font-weight-asian="bold"/>
    </style:style>
    <style:style style:name="T20" style:family="text">
      <style:text-properties fo:font-weight="bold" style:font-weight-asian="bold" style:font-weight-complex="bold"/>
    </style:style>
    <style:style style:name="T21" style:family="text">
      <style:text-properties fo:language="en" fo:country="US" fo:font-weight="bold" style:font-weight-asian="bold"/>
    </style:style>
    <style:style style:name="T22" style:family="text">
      <style:text-properties fo:language="en" fo:country="US" fo:font-weight="bold" style:font-weight-asian="bold" style:font-weight-complex="bold"/>
    </style:style>
    <style:style style:name="T23" style:family="text">
      <style:text-properties style:font-name="Calibri" fo:language="en" fo:country="US" fo:font-weight="bold" style:font-name-asian="Calibri2" style:language-asian="en" style:country-asian="US" style:font-weight-asian="bold" style:font-name-complex="Calibri2" style:language-complex="ar" style:country-complex="SA" style:font-weight-complex="bold"/>
    </style:style>
    <style:style style:name="T24" style:family="text">
      <style:text-properties style:font-name="Calibri" fo:language="it" fo:country="IT" fo:font-weight="bold" style:font-name-asian="Calibri2" style:language-asian="en" style:country-asian="US" style:font-weight-asian="bold" style:font-name-complex="Calibri2" style:language-complex="ar" style:country-complex="SA"/>
    </style:style>
    <style:style style:name="T25" style:family="text">
      <style:text-properties style:font-name="Calibri" fo:language="it" fo:country="IT" fo:font-weight="bold" style:font-name-asian="Calibri2" style:language-asian="en" style:country-asian="US" style:font-weight-asian="bold" style:font-name-complex="Calibri2" style:language-complex="ar" style:country-complex="SA" style:font-weight-complex="bold"/>
    </style:style>
    <style:style style:name="T26" style:family="text">
      <style:text-properties style:font-name="Calibri" fo:font-weight="bold" style:font-name-asian="Calibri2" style:language-asian="en" style:country-asian="US" style:font-weight-asian="bold" style:font-name-complex="Calibri2" style:language-complex="ar" style:country-complex="SA"/>
    </style:style>
    <style:style style:name="T27" style:family="text">
      <style:text-properties style:font-name="Calibri" fo:font-weight="bold" style:font-name-asian="Calibri2" style:language-asian="en" style:country-asian="US" style:font-weight-asian="bold" style:font-name-complex="Calibri2" style:language-complex="ar" style:country-complex="SA" style:font-weight-complex="bold"/>
    </style:style>
    <style:style style:name="T28" style:family="text">
      <style:text-properties fo:language="it" fo:country="IT" fo:font-weight="bold" style:font-weight-asian="bold"/>
    </style:style>
    <style:style style:name="T29" style:family="text">
      <style:text-properties fo:language="it" fo:country="IT" fo:font-weight="bold" style:font-weight-asian="bold" style:font-weight-complex="bold"/>
    </style:style>
    <style:style style:name="fr1" style:family="graphic" style:parent-style-name="Graphics">
      <style:graphic-properties fo:margin-left="0cm" fo:margin-right="0cm" fo:margin-top="0cm" fo:margin-bottom="0cm"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8"/>
      <text:p text:style-name="P18"/>
      <text:p text:style-name="P4"/>
      <text:p text:style-name="P4"><draw:frame draw:style-name="fr1" draw:name="Immagine1" text:anchor-type="char" svg:x="7.634cm" svg:y="-1.141cm" svg:width="1.309cm" svg:height="1.464cm" draw:z-index="0"><draw:image xlink:href="Pictures/100000000000002F000000350DFDCDF0B3ADA9B5.png" xlink:type="simple" xlink:show="embed" xlink:actuate="onLoad" loext:mime-type="image/png"/></draw:frame></text:p>
      <text:p text:style-name="P5">Istituto Comprensivo Empoli Ovest</text:p>
      <text:p text:style-name="P5">Via Evangelista Torricelli, 58/A - 50053 <text:s/>Empoli (FI) -</text:p>
      <text:p text:style-name="P5">TEL. (0571)960158/926612 - FAX (0571) 926640 - C.F. 91048780489</text:p>
      <text:p text:style-name="P2"><text:span text:style-name="T28">Sito Web <text:s/></text:span><text:span text:style-name="Internet_20_link"><text:span text:style-name="T25">http://www.istitutocomprensivoempoliovest.edu.it</text:span></text:span><text:span text:style-name="T29"> </text:span></text:p>
      <text:p text:style-name="P2"><text:span text:style-name="T29">e-mail: <text:s text:c="2"/></text:span><text:span text:style-name="Internet_20_link"><text:span text:style-name="T24">FIIC876002@istruzione.it</text:span></text:span><text:span text:style-name="T29"> <text:s text:c="2"/></text:span></text:p>
      <text:p text:style-name="P1"><text:span text:style-name="T29">Indirizzo P.E.C. <text:s/></text:span><text:span text:style-name="T28"><text:s/></text:span><text:span text:style-name="Internet_20_link"><text:span text:style-name="T24">FIIC876002@pec.istruzione.it</text:span></text:span></text:p>
      <text:p text:style-name="P18"/>
      <text:p text:style-name="P18"/>
      <text:p text:style-name="P18"/>
      <text:p text:style-name="P23"><text:span text:style-name="T1">Prot. N. <text:s text:c="2"/></text:span><text:span text:style-name="T7">622/A21</text:span><text:span text:style-name="T1"> <text:s text:c="3"/><text:tab/><text:tab/><text:tab/><text:tab/><text:tab/><text:tab/><text:tab/><text:tab/>Empoli, </text:span><text:span text:style-name="T3">09 Ottobre</text:span><text:span text:style-name="T1"> 2019</text:span></text:p>
      <text:p text:style-name="P18"/>
      <text:p text:style-name="P18"/>
      <text:p text:style-name="P6">CONVENZIONE</text:p>
      <text:p text:style-name="P19"/>
      <text:p text:style-name="P6">Tra</text:p>
      <text:p text:style-name="P19"/>
      <text:p text:style-name="P24"><text:span text:style-name="T8">L’</text:span><text:span text:style-name="T9">Istituto Comprensivo Empoli Ovest,</text:span><text:span text:style-name="T8"> Scuola Secondaria di 1° grado “F. Busoni” </text:span><text:span text:style-name="T1">di Empoli, con sede legale in </text:span><text:span text:style-name="T3">Torricelli 58/a</text:span><text:span text:style-name="T1">, rappresentata legalmente dal Dirigente Scolastico Dott. </text:span><text:span text:style-name="T3">Salvatore Picerno</text:span></text:p>
      <text:p text:style-name="P6">e</text:p>
      <text:p text:style-name="P23"><text:span text:style-name="T8">Il C.A.M. Centro Attività Musicali – Associazione Culturale</text:span><text:span text:style-name="T1"> con sede in Via L. Pirandello n. 40 a Empoli P.IVA 05023970485, rappresentato legalmente dal Presidente pro tempore Dott. Michele Loreti, nato a Roma il 02/07/1972, codice fiscale LRINFIL72L02F1511T</text:span></text:p>
      <text:p text:style-name="P22"/>
      <text:p text:style-name="P10">PREMESSO</text:p>
      <text:p text:style-name="P7">Che il DPR 275/99 (Regolamento recante norme in materia di autonomia delle istituzioni scolastiche) inerente la disciplina generale dell'autonomia delle istituzioni scolastiche, <text:s/>attribuisce alle stesse ampia autonomia nella gestione amministrativa e dell'attività negoziale.</text:p>
      <text:p text:style-name="P18"/>
      <text:p text:style-name="P7">Che l’art 7 c.7 e c.8 del DPR 275/99 consente <text:s/>di stipulare convenzioni con agenzie operanti sul territorio per il raggiungimento delle proprie finalità istituzionali.</text:p>
      <text:p text:style-name="P18"/>
      <text:p text:style-name="P7">Che il D.M. 28 Agosto <text:s/>2018, n.129, recante istruzioni sulla gestione amministrativa e contabile delle istituzioni scolastiche <text:s/>prevede, al Titolo V, l'esercizio di un'ampia autonomia negoziale che può esplicarsi anche in accordi e convenzioni.</text:p>
      <text:p text:style-name="P18"/>
      <text:p text:style-name="P7">Che l’art 43 c.2 del D.M. 129/2018 prevede che nell'ambito dell'autonomia negoziale di cui al comma 1, le istituzioni scolastiche possono stipulare convenzioni e contratti, con esclusione dei contratti aleatori e, in genere delle operazioni finanziarie speculative.</text:p>
      <text:p text:style-name="P30">Che le convenzioni di cui sopra stipulate dalle pubbliche amministrazioni sotto il profilo giuridico si assimilano agli accordi di cui al’art 15 della legge 241 /90 <text:s/>che prevede , in via generale, la possibilità per le pubbliche amministrazioni di concludere tra loro accordi per disciplinare lo svolgimento in collaborazione di attività di interesse comune.</text:p>
      <text:p text:style-name="P25"><text:soft-page-break/><text:span text:style-name="T1">Considerat</text:span><text:span text:style-name="T6">o che la sc. Sec 1° F.Busoni è </text:span><text:span text:style-name="T14">confluit</text:span><text:span text:style-name="T16">a</text:span><text:span text:style-name="T14"> in Istituto Comprensivo Empoli ovest <text:s/>dal 1.9.2019,</text:span><text:span text:style-name="T6"> <text:s/>considerata</text:span><text:span text:style-name="T1"> la necessità di realizzare nell’anno scolastico 201</text:span><text:span text:style-name="T3">9</text:span><text:span text:style-name="T1">/</text:span><text:span text:style-name="T3">20</text:span><text:span text:style-name="T1"> <text:s/>l’offerta formativa per </text:span><text:span text:style-name="T3">n. 3</text:span><text:span text:style-name="T1"> class</text:span><text:span text:style-name="T3">i</text:span><text:span text:style-name="T1"> sperimental</text:span><text:span text:style-name="T3">i</text:span><text:span text:style-name="T1"> </text:span><text:span text:style-name="T3">con progetto</text:span><text:span text:style-name="T1"> musicale (</text:span><text:span text:style-name="T3">1A, 1F,3</text:span><text:span text:style-name="T1">N), quale parte integrante del PTOF 201</text:span><text:span text:style-name="T3">9</text:span><text:span text:style-name="T1">-</text:span><text:span text:style-name="T3">2</text:span><text:span text:style-name="T1">1</text:span><text:span text:style-name="T12"> (delibera n. 17 del C.D. del 16/10/2018 </text:span><text:span text:style-name="T14">e riconfermata con delibera n. </text:span><text:span text:style-name="T15">3</text:span><text:span text:style-name="T14"> del C.D. 13.09.2019</text:span><text:span text:style-name="T12">).</text:span></text:p>
      <text:p text:style-name="P18"/>
      <text:p text:style-name="P18"/>
      <text:p text:style-name="P23"><text:span text:style-name="T1">Considerato</text:span><text:span text:style-name="T8"> </text:span><text:span text:style-name="T1">che la realizzazione di attività musicali in ambito scolastico, con eventuali opportunità a carattere interdisciplinare, possa favorire processi di crescita utili alla prevenzione della dispersione scolastica e, più in generale del disagio giovanile.</text:span></text:p>
      <text:p text:style-name="P18"/>
      <text:p text:style-name="P23"><text:span text:style-name="T8">Considerato</text:span><text:span text:style-name="T1"> che l’aspetto educativo e formativo del “Fare musica insieme”, concorre allo sviluppo di comportamenti relazionali, favorire lo sviluppo cognitivo, stimolando la capacità d’iniziativa e di risoluzione dei <text:s/>problemi, rappresenta un <text:s/>supporto alla didattica.</text:span></text:p>
      <text:p text:style-name="P31"/>
      <text:p text:style-name="P23"><text:span text:style-name="T8">Valutato</text:span><text:span text:style-name="T1"> l’impegno del CAM nell’elaborazione di iniziative formative, da realizzare in collaborazione con le Istituzioni Scolastiche e con altre agenzie educative. <text:s text:c="3"/></text:span></text:p>
      <text:p text:style-name="P34">.</text:p>
      <text:p text:style-name="P23"><text:span text:style-name="T8">Vista</text:span><text:span text:style-name="T1"> la disponibilità del CAM a collaborare funzionalmente con la Scuola Secondaria di 1° Grado “F. Busoni” di Empoli.</text:span></text:p>
      <text:p text:style-name="P18"/>
      <text:p text:style-name="P26"><text:span text:style-name="T8">Visto </text:span><text:span text:style-name="T12">che ex art. 45 c.2 <text:s/>D.M. 129/2018 il C.I.</text:span><text:span text:style-name="T14">della sc. Sec. Di 1° Busoni, confluito in Istituto Comprensivo Empoli ovest il 1.9.2019, aveva</text:span><text:span text:style-name="T12"> deliberato (delibera n° 2 del 25.1.2019) in coerenza con il PTOF 201</text:span><text:span text:style-name="T13">9</text:span><text:span text:style-name="T12">/</text:span><text:span text:style-name="T13">2</text:span><text:span text:style-name="T12">1 la necessità di reperire e <text:s/>contrattualizzare <text:s/>uno o più <text:s/>esperti esterni per la realizzazione delle attività musicali </text:span><text:span text:style-name="T14">e che il C.D del nuovo Istituto Comprensivo Empoli ovest del 13.09.2019 ha confermato il progetto musicale per le classi 1A, 1F, 3N</text:span><text:span text:style-name="T12"> per l’anno 201</text:span><text:span text:style-name="T13">9</text:span><text:span text:style-name="T12">/</text:span><text:span text:style-name="T13">2</text:span><text:span text:style-name="T14">0 </text:span><text:span text:style-name="T15">(</text:span><text:span text:style-name="T14">delibera n. </text:span><text:span text:style-name="T15">3</text:span><text:span text:style-name="T14"> del C.D. 13.09.2019</text:span><text:span text:style-name="T15">)</text:span><text:span text:style-name="T14"> chiedendo anche l’attivazione di un indirizzo musicale per l’a.s. 2019.20.</text:span><text:span text:style-name="T12"> </text:span></text:p>
      <text:p text:style-name="P26"><text:span text:style-name="T12"/></text:p>
      <text:p text:style-name="P29"><text:span text:style-name="T12">Vista la </text:span><text:span text:style-name="T18">delibera n. <text:s/></text:span><text:span text:style-name="T12">del Consiglio di Istituto </text:span><text:span text:style-name="T18">del ……….</text:span></text:p>
      <text:p text:style-name="P31"/>
      <text:p text:style-name="P33">SI CONVIENE E SI STIPULA LA PRESENTE CONVENZIONE</text:p>
      <text:p text:style-name="P32"/>
      <text:p text:style-name="P11">Art. 1 Oggetto dell’incarico</text:p>
      <text:p text:style-name="P11"/>
      <text:p text:style-name="P23"><text:span text:style-name="T1">Con la presente convenzione La Scuola Secondaria di 1° grado “F. Busoni” di Empoli ed il Centro Attività Musicali</text:span><text:span text:style-name="T8">, </text:span><text:span text:style-name="T1">si impegnano a realizzare una collaborazione per le attività di formazione musicale, condivise nella stesura dell’orario scolastico per le necessità della scuola.</text:span></text:p>
      <text:p text:style-name="P27"><text:span text:style-name="T1">Ai sensi e per gli effetti di cui agli Artt. 2230 e successivi del Codice Civile e, in quanto compatibili con questo e con la natura del rapporto,</text:span><text:span text:style-name="T2">la Scuola Secondaria di 1° grado F. Busoni</text:span><text:span text:style-name="T1">” affida al Convenzionato – che accetta – l’incarico di prestare la propria opera, in relazione alle proprie capacità ed alla propria qualifica professionale </text:span><text:span text:style-name="T3">di </text:span><text:span text:style-name="T10">n. 7 docenti CAM per un totale di 11 ore</text:span><text:span text:style-name="T3"> settimanali da svolgere in </text:span><text:span text:style-name="T10">30 settimane di attività musicale nelle classi 1A, 1F, 3N</text:span><text:span text:style-name="T3">. </text:span></text:p>
      <text:p text:style-name="P13"/>
      <text:p text:style-name="P13"/>
      <text:p text:style-name="P12"><text:s/>Art. 2 Periodo della prestazione</text:p>
      <text:p text:style-name="P12"/>
      <text:p text:style-name="P23"><text:span text:style-name="T1">L’incarico si svolgerà nel periodo <text:s/></text:span><text:span text:style-name="T3">dal </text:span><text:span text:style-name="T10">__________</text:span><text:span text:style-name="T9"> <text:s/></text:span><text:span text:style-name="T10">al 09 </text:span><text:span text:style-name="T9">Giugno 20</text:span><text:span text:style-name="T10">20</text:span><text:span text:style-name="T1"> per numero </text:span><text:span text:style-name="T3">11</text:span><text:span text:style-name="T1"> ore settimanali di lezione.</text:span></text:p>
      <text:p text:style-name="P7">Qualsiasi decisione circa il prolungamento della presente convenzione <text:s/>dovrà essere formalizzato con un nuovo accordo contrattuale; l’apposizione del termine di esecuzione non costituisce deroga espressa o rinuncia alla facoltà di recesso unilaterale dal contratto da parte del committente ai sensi dell’art.2227 c.c.</text:p>
      <text:p text:style-name="P7"><text:soft-page-break/></text:p>
      <text:p text:style-name="P20"/>
      <text:p text:style-name="P28"><text:span text:style-name="T1"><text:s/></text:span><text:span text:style-name="T8">Art. 3 Svolgimento dell’incarico</text:span></text:p>
      <text:p text:style-name="P11"/>
      <text:p text:style-name="P9">Il Convenzionato sopra nominato s’impegna ad assolvere personalmente l’incarico assunto con autonomia tecnico-professionale, pur nell’ambito degli indirizzi generali e dei programmi di attività predisposti dall’Istituto <text:s/>committente , nello specifico :</text:p>
      <text:p text:style-name="P7">1)Il Convenzionato agirà in piena autonomia , senza alcun vincolo di subordinazione ed inserimento stabile nell’organizzazione di questa scuola: pertanto sceglierà le modalità tecnico-operative per adempiere alla prestazione.</text:p>
      <text:p text:style-name="P7">3)Il Convenzionato tenuto conto della natura dei compiti affidati, <text:s/>avrà accesso alle strutture dell’Istituto <text:s/>e potrà utilizzarne gli strumenti di proprietà.</text:p>
      <text:p text:style-name="P7">4)In relazione al D.Lgs. n. 196/2003, relativo al Trattamento dei Dati Personali, l’eventuale comunicazione e/o diffusione (ai sensi dell’art.4 del D.Lgs.196/2003), anche accidentale ma comunque non autorizzata e/o non rientrante tra i compiti dell’incarico o delle mansioni assegnate, di dati personali (comuni e non) di cui veniste a conoscenza in qualsiasi modo , costituisce violazione della citata norma sulla privacy. Tale comportamento potrà essere causa di rescissione dal contratto, restando in quest’ultimo caso tenuti al risarcimento dei danni causati.</text:p>
      <text:p text:style-name="P8">5)Nello svolgimento dell’attività, il convenzionato .si obbliga alla vigilanza sugli alunni delle classi <text:s/>( responsabilità contrattuale ed extracontrattuale , ai sensi degli art 1176 e succ , 1218 e succ , <text:s/>2043, 2047 e 2048 del cpc) per le quali l’attività è prestata, assumendosi la relativa responsabilità per i danni che avessero a verificarsi nel tempo di affidamento delle classi. Il Convenzionato <text:s/>si obbliga altresì alla custodia degli arredi, degli oggetti e di qualsiasi altro materiale utilizzato o comunque presente nel tempo di espletamento della prestazione.</text:p>
      <text:p text:style-name="P9">6) La mancata realizzazione delle attività comporta la decadenza di qualsiasi obbligo da parte dell’ Istituto, fatta salva la corresponsione delle prestazioni eventualmente già effettuate.</text:p>
      <text:p text:style-name="P9">7)L’Istituto si impegna ad utilizzare le prestazioni del Convenzionato nell’ambito del Corso in oggetto, e per lo stesso il Convenzionato si impegna ad effettuare le prestazioni richieste ai sensi della presente.</text:p>
      <text:p text:style-name="P9">8)Sono ricomprese nell’incarico disciplinato dalla presente convenzione tutte le attività, quali la predisposizione e la correzione di prove scritte, la partecipazione a riunioni del collegio docenti, necessarie ad una proficua realizzazione dell’intervento formativo</text:p>
      <text:p text:style-name="P9">9)L’Istituzione Scolastica si impegna a mettere a disposizione, per la realizzazione dell’attività, le aule speciali e tutti i materiali necessari allo svolgimento di quanto previsto, ampliando la diffusione delle iniziative della Scuola per la crescita della comunità sociale e civica.</text:p>
      <text:p text:style-name="P9">10)Il calendario delle attività sarà predisposto dalla scuola, per anno scolastico, a seconda delle esigenze organizzative e funzionali dell’Istituto;</text:p>
      <text:p text:style-name="P9">11) L’onorario dei Docenti esterni, sarà a carico della Scuola Secondaria Statale di 1° grado </text:p>
      <text:p text:style-name="P9">“F. Busoni” di Empoli, da concordarsi con la Presidenza del CAM</text:p>
      <text:p text:style-name="P7">12)In applicazione della Legge 81/2008 l’Asppgi , Prof. Marco Giglioli, addetto interno alla sicurezza informerà l’esperto sulla corretta applicazione delle misure di prevenzione e protezione dai rischi.</text:p>
      <text:p text:style-name="P7"/>
      <text:p text:style-name="P11">Art. 4 Compenso</text:p>
      <text:p text:style-name="P11"/>
      <text:p text:style-name="P27"><text:span text:style-name="T1">Per la suddetta attività professionale l’Istituto committente si impegna a corrispondere al Convenzionato – che accetta </text:span><text:span text:style-name="T8">–</text:span><text:span text:style-name="T1"> il</text:span><text:span text:style-name="T8"> compenso orario <text:s/>di € 26,00 omnicomprensive </text:span><text:span text:style-name="T1">per un totale di </text:span></text:p>
      <text:p text:style-name="P27"><text:span text:style-name="T9">€ <text:s/></text:span><text:span text:style-name="T11">8.580</text:span><text:span text:style-name="T9">,00.</text:span><text:span text:style-name="T1"> La quota suddetta deve intendersi comprensiva del contributo INPS di cui alla Legge n° 335/95 e successive modifiche, nonché di altri contributi di qualsiasi natura, se dovuti.</text:span></text:p>
      <text:p text:style-name="P9"><text:soft-page-break/>Il Convenzionato è tenuto a comunicare tempestivamente alla scuola il superamento <text:s/>dei limiti di <text:s/>prestazioni di lavoro autonomo occasionale secondo la legislazione vigente pro-tempore ( vedi art. 44 del D.L. n. 269 del 30.09.2003 convertito con modificazioni dalla legge n. 326 del 24.11.2003), al fine di permettere all’Istituto l’assoggettamento alla contribuzione INPS di quanto dovuto, procedendo nel contempo all’iscrizione alla Gestione Separata presso l’ufficio INPS di competenza, comunicandone gli estremi.- </text:p>
      <text:p text:style-name="P9">Il Convenzionato sarà responsabile delle conseguenze della mancata comunicazione da parte sua di quanto sopra. </text:p>
      <text:p text:style-name="P9">L’ istituto non riconoscerà il rimborso delle spese di viaggio, vitto ed alloggio.</text:p>
      <text:p text:style-name="P9"/>
      <text:p text:style-name="P19"/>
      <text:p text:style-name="P11">Art. 5 Liquidazione del Compenso</text:p>
      <text:p text:style-name="P11"/>
      <text:p text:style-name="P27"><text:span text:style-name="T1">Al termine dell’incarico e comunque non oltre 60 giorni dal termine della prestazione</text:span><text:span text:style-name="T8">, </text:span><text:span text:style-name="T1">il Convenzionato dovrà presentare all’ Istituto, la fattura o notula, recante il riferimento al corso, le date di effettuazione, la descrizione delle prestazioni, il numero delle ore svolte e la tariffa oraria. Decorso il termine di cui sopra, dovendo rispettare delle scadenze per la rendicontazione, </text:span><text:span text:style-name="T8"><text:s/></text:span><text:span text:style-name="T1">l’istituto </text:span><text:span text:style-name="T8"><text:s/></text:span><text:span text:style-name="T1">non <text:s/>garantisce il saldo della prestazione effettuata.-</text:span></text:p>
      <text:p text:style-name="P9">Dette fatture o notule, che dovranno essere in regola con le disposizioni vigenti in materia di IVA e/o di imposta sul bollo, <text:s/>saranno liquidate a 60gg data protocollo di arrivo, e comunque solo dopo l’erogazione dei finanziamenti da parte degli enti promotori.</text:p>
      <text:p text:style-name="P9">Tutte le imposte saranno a carico del Convenzionato.</text:p>
      <text:p text:style-name="P9">L’ Istituto provvederà ad applicare sui compensi, a qualsiasi titolo corrisposti, la ritenuta d’acconto come previsto per legge nei rapporti di lavoro autonomo.</text:p>
      <text:p text:style-name="P7"/>
      <text:p text:style-name="P18"/>
      <text:p text:style-name="P28"><text:span text:style-name="T1"><text:s/></text:span><text:span text:style-name="T8">Art. 6 Copertura Assicurativa</text:span></text:p>
      <text:p text:style-name="P11"/>
      <text:p text:style-name="Standard">Ai fini della copertura assicurativa contro gli infortuni l’istituto provvede limitatamente al periodo di cui sopra alla copertura contro gli infortuni derivanti da responsabilità civile alle stesse condizioni e limiti previsti per il personale docente ai sensi del DPR 1124/65</text:p>
      <text:p text:style-name="P19"/>
      <text:p text:style-name="P11">Art.7 Disciplina Contrattuale</text:p>
      <text:p text:style-name="P11"/>
      <text:p text:style-name="P9">In caso di inadempimento , pur se a causa di forza maggiore, si applicano le disposizioni in materia di risoluzione del contratto. </text:p>
      <text:p text:style-name="P9">L’istituto <text:s/>ha il diritto di risolvere il presente contratto con effetto immediato, a mezzo di comunicazione fatta con lettera <text:s/>raccomandata nel caso di inadempimento da parte dell’esperto dell’art 3 ( svolgimento dell’incarico) <text:s/>In caso di risoluzione del contratto, di cui all’art. 3, <text:s/>l’istituto <text:s/>ha il diritto al risarcimento del danno conseguente. </text:p>
      <text:p text:style-name="P9">Per tutto quanto non <text:s/>espressamente disciplinati nel presente contratto , il rapporto di collaborazione deve intendersi regolato dalle norme contenute negli art. <text:s/>2229 e successivi <text:s/>del codice civile .</text:p>
      <text:p text:style-name="P9">In caso di recesso anticipato dell’esperto l’istituto sarà tenuto esclusivamente al pagamento del compenso per l’opera svolta fino al momento del recesso.</text:p>
      <text:p text:style-name="P11"/>
      <text:p text:style-name="P11">Art.8 Trattamento dei dati</text:p>
      <text:p text:style-name="P11"/>
      <text:p text:style-name="P9">L’istituto si impegna a raccogliere e trattare i dati del convenzionato, per finalità connesse allo svolgimento delle attività istituzionali , in particolare per tutti gli adempimenti connessi alla piena attuazione del rapporto di collaborazione.</text:p>
      <text:p text:style-name="P9"><text:soft-page-break/>Il Convenzionato si impegna dal canto suo a comunicare eventuali variazioni dei dati anagrafici e fiscali dichiarati.</text:p>
      <text:p text:style-name="P11">Art. 9 Registrazione</text:p>
      <text:p text:style-name="P11"/>
      <text:p text:style-name="P9">Non essendo soggetto a registrazione obbligatoria , la presente convenzione <text:s/>verrà registrato solo in caso d’uso, a cura e spese della parte che vi abbia interesse.</text:p>
      <text:p text:style-name="P19"/>
      <text:p text:style-name="P11">Art. 10 Arbitrato</text:p>
      <text:p text:style-name="P11"/>
      <text:p text:style-name="P7">Per eventuali controversie si farà ricorso al giudice ordinario del foro di Firenze.</text:p>
      <text:p text:style-name="P18"/>
      <text:p text:style-name="P11">Art. 11 Partita IVA del convenzionato</text:p>
      <text:p text:style-name="P11"/>
      <text:p text:style-name="P9">Dott. Michele Loreti, nato a Roma il 02/07/1972, codice fiscale LRINFIL72L02F1511T <text:s/>dichiara che il numero di partita IVA <text:s/>attribuito al CAM <text:s/>è il seguente: 05023970485</text:p>
      <text:p text:style-name="P20"/>
      <text:p text:style-name="P9">Letto, approvato e sottoscritto <text:s/></text:p>
      <text:p text:style-name="P20"/>
      <text:p text:style-name="P9"/>
      <text:p text:style-name="P9"/>
      <text:p text:style-name="P9">IL DIRIGENTE SCOLASTICO<text:tab/><text:tab/><text:tab/><text:tab/><text:tab/>IL CONVENZIONATO</text:p>
      <text:p text:style-name="P27"><text:span text:style-name="T4"><text:tab/>Salvatore Picerno</text:span><text:span text:style-name="T1"> <text:tab/><text:tab/><text:tab/><text:tab/><text:tab/><text:tab/>Il Presidente del C.A.M.<text:tab/><text:tab/><text:tab/> <text:s/><text:tab/> <text:tab/><text:tab/><text:tab/><text:tab/><text:tab/><text:tab/></text:span><text:span text:style-name="T5">Dott. Michele Loreti</text:span><text:span text:style-name="T1"><text:tab/></text:span></text:p>
      <text:p text:style-name="P21"/>
      <text:p text:style-name="P15"/>
      <text:p text:style-name="P14"/>
      <text:p text:style-name="P14"/>
      <text:p text:style-name="P14"/>
      <text:p text:style-name="P14"/>
      <text:p text:style-name="P14"/>
      <text:p text:style-name="P14"/>
      <text:p text:style-name="P14"/>
      <text:p text:style-name="P14"/>
      <text:p text:style-name="P14"/>
      <text:p text:style-name="P14"/>
      <text:p text:style-name="P14">Consenso al trattamento dei dati personali.</text:p>
      <text:p text:style-name="P16">Ai sensi del D.Lgs. n. 196/2003 (Codice in materia di protezione dei dati personali), L’Istituzione Scolastica informa che i dati acquisiti a seguito del presente contratto formeranno oggetto di trattamento sia manuale che informatico nel rispetto della normativa sopraccitata. I dati personali saranno utilizzati per l’adempimento degli obblighi contrattuali e di legge. </text:p>
      <text:p text:style-name="P16">Nell’eventualità in cui si renda necessario il trattamento dei dati sensibili e/o giudiziari, sempre nel rispetto delle finalità perseguite e nell’osservanza delle disposizioni in materia di trattamento dei dati ai sensi del D.Lgs. n. 196/2003, anche mediante la comunicazione dei dati a terzi, sottoscrivendo <text:s/>l’apposita casella :</text:p>
      <text:p text:style-name="P17">___ <text:s text:c="3"/>dà il proprio consenso <text:s text:c="19"/>___ <text:s text:c="4"/>non dà il proprio consenso <text:s text:c="28"/></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Calibri1" svg:font-family="Calibri"/>
    <style:font-face style:name="Times New Roman" svg:font-family="'Times New Roman'"/>
    <style:font-face style:name="Calibri" svg:font-family="Calibri" style:font-family-generic="swiss" style:font-pitch="variable"/>
    <style:font-face style:name="Liberation Sans" svg:font-family="'Liberation Sans'" style:font-family-generic="swiss" style:font-pitch="variable"/>
    <style:font-face style:name="Calibri2" svg:font-family="Calibri" style:font-family-generic="system" style:font-pitch="variable"/>
    <style:font-face style:name="MS Mincho" svg:font-family="'MS Mincho'"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fo:text-align="start" style:text-autospace="ideograph-alpha" style:line-break="strict" style:font-independent-line-spacing="false">
        <style:tab-stops/>
      </style:paragraph-properties>
      <style:text-properties fo:color="#000000" style:font-name="Calibri" fo:font-size="11pt" fo:language="it" fo:country="IT" style:font-name-asian="Segoe UI" style:font-size-asian="12pt" style:language-asian="en" style:country-asian="US" style:font-name-complex="Tahoma" style:font-size-complex="12pt" style:language-complex="en" style:country-complex="US"/>
    </style:default-style>
    <style:default-style style:family="paragraph">
      <style:paragraph-properties fo:text-align="start" style:justify-single-word="false" style:text-autospace="ideograph-alpha" style:punctuation-wrap="hanging" style:line-break="strict" style:tab-stop-distance="1.249cm" style:writing-mode="lr-tb"/>
      <style:text-properties fo:color="#000000" style:font-name="Calibri" fo:font-size="11pt" fo:language="it" fo:country="IT" style:font-name-asian="Segoe UI" style:font-size-asian="12pt" style:language-asian="en" style:country-asian="US" style:font-name-complex="Tahoma" style:font-size-complex="12pt" style:language-complex="en" style:country-complex="US"/>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paragraph-properties fo:line-height="100%" fo:text-align="justify" style:justify-single-word="false" fo:orphans="2" fo:widows="2"/>
      <style:text-properties style:use-window-font-color="true" style:font-name="Times New Roman" fo:font-family="'Times New Roman'" fo:font-size="12pt" fo:language="it" fo:country="IT" fo:font-weight="normal" fo:background-color="transparent" style:font-name-asian="Times New Roman" style:font-family-asian="'Times New Roman'" style:font-name-complex="Times New Roman" style:font-family-complex="'Times New Roman'"/>
    </style:style>
    <style:style style:name="Table_20_Contents" style:display-name="Table Contents" style:family="paragraph" style:parent-style-name="Standard" style:class="extra">
      <style:paragraph-properties text:number-lines="false" text:line-number="0"/>
    </style:style>
    <style:style style:name="Text_20_body" style:display-name="Text body" style:family="paragraph" style:parent-style-name="Standard" style:class="text">
      <style:paragraph-properties fo:margin-top="0cm" fo:margin-bottom="0.247cm" loext:contextual-spacing="false" fo:line-height="12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S Mincho" style:font-family-asian="'MS Mincho'" style:font-family-generic-asian="system" style:font-pitch-asian="variable" style:font-size-asian="14pt" style:font-name-complex="Tahoma" style:font-family-complex="Tahoma" style:font-family-generic-complex="system" style:font-pitch-complex="variable" style:font-size-complex="14pt"/>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loext: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text">
      <style:paragraph-properties fo:margin-top="0.423cm" fo:margin-bottom="0.212cm" loext:contextual-spacing="false"/>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loext: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loext:contextual-spacing="false"/>
      <style:text-properties fo:font-size="101%" fo:font-weight="bold" style:font-size-asian="101%" style:font-weight-asian="bold" style:font-size-complex="101%" style:font-weight-complex="bold"/>
    </style:style>
    <style:style style:name="DocumentMap" style:family="paragraph" style:default-outline-level="">
      <style:paragraph-properties fo:text-align="start" style:justify-single-word="false" fo:orphans="2" fo:widows="2" style:vertical-align="auto"/>
      <style:text-properties style:font-name="Calibri" fo:font-family="Calibri" style:font-family-generic="swiss" style:font-pitch="variable" fo:font-size="11pt" style:font-name-asian="Times New Roman1" style:font-family-asian="'Times New Roman'" style:font-family-generic-asian="system" style:font-pitch-asian="variable" style:font-size-asian="11pt" style:language-asian="it" style:country-asian="IT" style:font-name-complex="Calibri2" style:font-family-complex="Calibri" style:font-family-generic-complex="system" style:font-pitch-complex="variable" style:font-size-complex="11pt" style:language-complex="ar" style:country-complex="SA"/>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Default_20_Paragraph_20_Font" style:display-name="Default Paragraph Font" style:family="text"/>
    <style:style style:name="Internet_20_link" style:display-name="Internet link" style:family="text">
      <style:text-properties fo:color="#00008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center" style:justify-single-word="false"/>
      <style:text-properties fo:language="it" fo:country="IT"/>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style:footer-style>
    </style:page-layout>
  </office:automatic-styles>
  <office:master-styles>
    <style:master-page style:name="Standard" style:page-layout-name="Mpm1">
      <style:footer>
        <text:p text:style-name="MP1"><text:page-number text:select-page="current">5</text:page-number></text:p>
      </style:footer>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dc:date>2019-12-02T11:03:55.065000000</dc:date>
    <meta:editing-duration>PT51M3S</meta:editing-duration>
    <meta:editing-cycles>7</meta:editing-cycles>
    <meta:generator>LibreOffice/6.3.0.4$Windows_X86_64 LibreOffice_project/057fc023c990d676a43019934386b85b21a9ee99</meta:generator>
    <meta:print-date>2019-10-08T11:35:25.206000000</meta:print-date>
    <meta:document-statistic meta:table-count="0" meta:image-count="1" meta:object-count="0" meta:page-count="5" meta:paragraph-count="82" meta:word-count="1944" meta:character-count="13688" meta:non-whitespace-character-count="11656"/>
  </office:meta>
</office:document-meta>
</file>