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41B000000AA968D16B507DA2101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Calibri" svg:font-family="Calibri, sans-serif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P1" style:family="paragraph" style:parent-style-name="Table_20_Contents">
      <style:text-properties officeooo:paragraph-rsid="0021632c"/>
    </style:style>
    <style:style style:name="P2" style:family="paragraph" style:parent-style-name="Table_20_Contents">
      <style:text-properties fo:font-weight="normal" officeooo:rsid="002879fc" officeooo:paragraph-rsid="002879fc" style:font-weight-asian="normal" style:font-weight-complex="normal"/>
    </style:style>
    <style:style style:name="P3" style:family="paragraph" style:parent-style-name="Table_20_Contents">
      <style:text-properties fo:font-weight="bold" officeooo:paragraph-rsid="002879fc"/>
    </style:style>
    <style:style style:name="P4" style:family="paragraph" style:parent-style-name="Header">
      <style:text-properties fo:font-size="12pt" officeooo:paragraph-rsid="0021632c" style:font-size-asian="12pt" style:font-size-complex="12pt"/>
    </style:style>
    <style:style style:name="P5" style:family="paragraph" style:parent-style-name="Signature">
      <style:text-properties fo:font-size="8pt" officeooo:paragraph-rsid="00207bcb" style:font-size-asian="8pt" style:font-size-complex="8pt"/>
    </style:style>
    <style:style style:name="P6" style:family="paragraph" style:parent-style-name="Signature">
      <style:text-properties officeooo:paragraph-rsid="00207bcb"/>
    </style:style>
    <style:style style:name="P7" style:family="paragraph" style:parent-style-name="Signature">
      <style:paragraph-properties fo:margin-left="0cm" fo:margin-right="0cm" fo:text-align="start" style:justify-single-word="false" fo:text-indent="0cm" style:auto-text-indent="false"/>
      <style:text-properties officeooo:paragraph-rsid="00207bcb"/>
    </style:style>
    <style:style style:name="P8" style:family="paragraph" style:parent-style-name="Text_20_body">
      <style:text-properties officeooo:paragraph-rsid="0021632c"/>
    </style:style>
    <style:style style:name="P9" style:family="paragraph" style:parent-style-name="Text_20_body">
      <style:paragraph-properties fo:text-align="justify" style:justify-single-word="false"/>
    </style:style>
    <style:style style:name="P10" style:family="paragraph" style:parent-style-name="Text_20_body">
      <style:paragraph-properties fo:text-align="justify" style:justify-single-word="false"/>
      <style:text-properties officeooo:paragraph-rsid="002ba47a"/>
    </style:style>
    <style:style style:name="P11" style:family="paragraph" style:parent-style-name="Text_20_body">
      <style:paragraph-properties fo:text-align="justify" style:justify-single-word="false"/>
      <style:text-properties officeooo:rsid="002d7076" officeooo:paragraph-rsid="002d7076"/>
    </style:style>
    <style:style style:name="P12" style:family="paragraph" style:parent-style-name="Text_20_body">
      <style:paragraph-properties fo:line-height="115%" fo:text-align="justify" style:justify-single-word="false"/>
      <style:text-properties officeooo:rsid="002d7076" officeooo:paragraph-rsid="002d7076"/>
    </style:style>
    <style:style style:name="P13" style:family="paragraph" style:parent-style-name="Destinatari">
      <style:text-properties officeooo:paragraph-rsid="00283601"/>
    </style:style>
    <style:style style:name="P14" style:family="paragraph" style:parent-style-name="Standard">
      <style:text-properties officeooo:paragraph-rsid="00283601"/>
    </style:style>
    <style:style style:name="P15" style:family="paragraph" style:parent-style-name="Standard">
      <style:paragraph-properties fo:text-align="end" style:justify-single-word="false"/>
      <style:text-properties officeooo:rsid="002879fc" officeooo:paragraph-rsid="002879fc"/>
    </style:style>
    <style:style style:name="P16" style:family="paragraph" style:parent-style-name="Standard">
      <style:paragraph-properties fo:text-align="end" style:justify-single-word="false"/>
      <style:text-properties officeooo:rsid="002879fc" officeooo:paragraph-rsid="002d7076"/>
    </style:style>
    <style:style style:name="P17" style:family="paragraph" style:parent-style-name="Standard">
      <style:paragraph-properties fo:text-align="end" style:justify-single-word="false"/>
      <style:text-properties officeooo:rsid="002d7076" officeooo:paragraph-rsid="002d7076"/>
    </style:style>
    <style:style style:name="P18" style:family="paragraph" style:parent-style-name="Text_20_body">
      <style:paragraph-properties fo:margin-top="0cm" fo:margin-bottom="0cm" loext:contextual-spacing="false"/>
    </style:style>
    <style:style style:name="P19" style:family="paragraph" style:parent-style-name="Text_20_body">
      <style:paragraph-properties fo:margin-top="0cm" fo:margin-bottom="0cm" loext:contextual-spacing="false"/>
      <style:text-properties fo:font-size="10pt"/>
    </style:style>
    <style:style style:name="P20" style:family="paragraph" style:parent-style-name="Text_20_body">
      <style:paragraph-properties fo:line-height="115%" fo:text-align="justify" style:justify-single-word="false"/>
      <style:text-properties style:font-name="Calibri" fo:font-size="11pt" officeooo:rsid="002d7076" officeooo:paragraph-rsid="002d7076"/>
    </style:style>
    <style:style style:name="T1" style:family="text">
      <style:text-properties officeooo:rsid="00211b66"/>
    </style:style>
    <style:style style:name="T2" style:family="text">
      <style:text-properties officeooo:rsid="002ba47a"/>
    </style:style>
    <style:style style:name="T3" style:family="text">
      <style:text-properties fo:font-size="10pt"/>
    </style:style>
    <style:style style:name="T4" style:family="text">
      <style:text-properties fo:font-size="10pt" fo:font-weight="bold"/>
    </style:style>
    <style:style style:name="T5" style:family="text">
      <style:text-properties fo:font-size="12pt"/>
    </style:style>
    <style:style style:name="T6" style:family="text">
      <style:text-properties officeooo:rsid="002879fc" style:font-weight-asian="bold" style:font-weight-complex="bold"/>
    </style:style>
    <style:style style:name="T7" style:family="text">
      <style:text-properties officeooo:rsid="002d7076"/>
    </style:style>
    <style:style style:name="T8" style:family="text">
      <style:text-properties fo:font-style="italic" officeooo:rsid="002ba47a" style:font-style-asian="italic" style:font-style-complex="italic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draw:frame draw:style-name="fr1" draw:name="Immagine1" text:anchor-type="as-char" svg:width="17cm" svg:height="1.998cm" draw:z-index="0"><draw:image xlink:href="Pictures/100002010000041B000000AA968D16B507DA2101.png" xlink:type="simple" xlink:show="embed" xlink:actuate="onLoad" loext:mime-type="image/png"/></draw:frame></text:p>
      <text:p text:style-name="P4">Istituto Comprensivo Empoli Ovest</text:p>
      <text:p text:style-name="P4">Via Evangelista Torricelli, 58/A – 50053 Empoli (FI)</text:p>
      <text:p text:style-name="P4">Tel. 0571/960158 – 0571/926612 – Fax 0571/926640 C.F. 9104878048<text:span text:style-name="T1">9</text:span></text:p>
      <text:p text:style-name="P4">sito web http://www.istitutocomprensivoempoliovest.edu.it</text:p>
      <text:p text:style-name="P4">e-mail: fiic876002@istruzione.it – pec: fiic876002@pec.istruzione.it</text:p>
      <text:p text:style-name="P1"/>
      <text:p text:style-name="P14">Circolare n. <text:span text:style-name="T2">116</text:span> del <text:span text:style-name="T2">09</text:span>/<text:span text:style-name="T2">01</text:span>/20<text:span text:style-name="T2">20</text:span></text:p>
      <text:p text:style-name="P14"/>
      <text:p text:style-name="P15">AI DOCENTI <text:span text:style-name="T7">della sc. Sec 1°</text:span> </text:p>
      <text:p text:style-name="P16">AI GENITORI <text:span text:style-name="T7">della sc. Sec 1°</text:span> </text:p>
      <text:p text:style-name="P16">AGLI ALUNNI <text:span text:style-name="T7">della sc. Sec 1°</text:span></text:p>
      <text:p text:style-name="P17">AL PERSONALE ATA della sc. Sec 1°</text:p>
      <text:p text:style-name="P17">AL SITO WEB</text:p>
      <text:p text:style-name="P13"/>
      <text:p text:style-name="P3"><text:span text:style-name="T6">OGGETTO: </text:span><text:span text:style-name="T5">Colloqui docenti-genitori-operatori servizio di assistenza allo studio</text:span></text:p>
      <text:p text:style-name="P10">Si informa che gli operatori del servizio di assistenza allo studio di Ponte a Elsa e Avane <text:span text:style-name="T2">si </text:span>sono <text:span text:style-name="T2">resi</text:span> disponibili a collaborare con i docenti degli alunni, <text:span text:style-name="T2">che frequentano nel pomeriggio il loro centro.</text:span></text:p>
      <text:p text:style-name="P11">Pertanto sarà possibile effettuare dei colloqui docenti, famiglia e operatori alla mattina secondo il calendario dei ricevimenti individuali.</text:p>
      <text:p text:style-name="P10"><text:span text:style-name="T2">I genitori, previo accordo con gli operatori, <text:s/>potranno prenotare, attraverso il portale del registro elettronico </text:span><text:span text:style-name="T8">Argo,</text:span><text:span text:style-name="T2"> l'appuntamento.</text:span> </text:p>
      <text:p text:style-name="P12">Si comunicano i contatti degli operatori di servizio assistenza allo studio.</text:p>
      <text:p text:style-name="P18"><text:span text:style-name="T4">Contatti referenti Associazione di Ponte a Elsa</text:span><text:span text:style-name="T3">: FRANCESCA LARI: Operatrice del progetto tel. 3386162985</text:span></text:p>
      <text:p text:style-name="P19">CHIARA SALVADORI: coordinatrice progetti per Arci Empolese Valdelsa tel. 0571-844249 - 3335956113</text:p>
      <text:p text:style-name="P18"> </text:p>
      <text:p text:style-name="P9"><text:span text:style-name="T4">Contatti Associazione di Avane</text:span><text:span text:style-name="T3">: Via Magolo,32 Avane-Tel. 0571/82403-3913347180-cga@ilpiccoloprincipe.coop</text:span></text:p>
      <text:p text:style-name="P20">Per l'elenco dei ragazzi interessati al servizio si rimanda alla circolare interna n. 14</text:p>
      <text:p text:style-name="P2"/>
      <text:p text:style-name="P2"/>
      <text:p text:style-name="P6">IL DIRIGENTE SCOLASTICO</text:p>
      <text:p text:style-name="P6">prof. Salvatore Picerno</text:p>
      <text:p text:style-name="P5">Firma autografa sostituita a mezzo stampa <text:line-break/>ai sensi dell'art. 3 comma 2 del D.L. 39/93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Calibri" svg:font-family="Calibri, sans-serif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199cm" loext:contextual-spacing="false" fo:line-height="115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stinatari" style:family="paragraph" style:parent-style-name="Standard">
      <style:paragraph-properties fo:margin-top="0cm" fo:margin-bottom="0cm" loext:contextual-spacing="false" fo:text-align="end" style:justify-single-word="false"/>
      <style:text-properties fo:font-weight="bold" style:font-size-asian="10.5pt"/>
    </style:style>
    <style:style style:name="Oggetto" style:family="paragraph" style:parent-style-name="Standard">
      <style:paragraph-properties fo:margin-left="2.6cm" fo:margin-right="0cm" fo:text-align="justify" style:justify-single-word="false" fo:text-indent="-2.6cm" style:auto-text-indent="false">
        <style:tab-stops/>
      </style:paragraph-properties>
    </style:style>
    <style:style style:name="Signature" style:family="paragraph" style:parent-style-name="Standard" style:class="text" style:master-page-name="">
      <loext:graphic-properties draw:fill="none" draw:fill-color="#729fcf"/>
      <style:paragraph-properties fo:margin-left="7.999cm" fo:margin-right="0cm" fo:text-align="center" style:justify-single-word="false" fo:text-indent="0cm" style:auto-text-indent="false" style:page-number="auto" fo:background-color="transparent" style:shadow="none" text:number-lines="false" text:line-number="0">
        <style:tab-stops/>
      </style:paragraph-properties>
      <style:text-properties style:font-size-asian="10.5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loext:contextual-spacing="false" fo:line-height="100%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weight="bold"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04T23:01:26.252957995</meta:creation-date>
    <dc:date>2020-01-10T13:08:11.841816515</dc:date>
    <meta:editing-duration>PT1H2M28S</meta:editing-duration>
    <meta:editing-cycles>21</meta:editing-cycles>
    <meta:generator>LibreOffice/6.0.7.3$Linux_X86_64 LibreOffice_project/00m0$Build-3</meta:generator>
    <meta:document-statistic meta:table-count="0" meta:image-count="1" meta:object-count="0" meta:page-count="1" meta:paragraph-count="25" meta:word-count="216" meta:character-count="1599" meta:non-whitespace-character-count="1396"/>
  </office:meta>
</office:document-meta>
</file>