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2010000041B000000AA968D16B507DA2101.png" manifest:media-type="image/png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P1" style:family="paragraph" style:parent-style-name="Table_20_Contents">
      <style:text-properties officeooo:paragraph-rsid="0021632c"/>
    </style:style>
    <style:style style:name="P2" style:family="paragraph" style:parent-style-name="Table_20_Contents">
      <style:text-properties fo:font-weight="bold" officeooo:rsid="002879fc" officeooo:paragraph-rsid="002879fc" style:font-weight-asian="bold" style:font-weight-complex="bold"/>
    </style:style>
    <style:style style:name="P3" style:family="paragraph" style:parent-style-name="Table_20_Contents">
      <style:text-properties fo:font-weight="normal" officeooo:rsid="002ad4fd" officeooo:paragraph-rsid="002ad4fd" style:font-weight-asian="normal" style:font-weight-complex="normal"/>
    </style:style>
    <style:style style:name="P4" style:family="paragraph" style:parent-style-name="Table_20_Contents">
      <style:text-properties fo:font-weight="normal" officeooo:rsid="002b00db" officeooo:paragraph-rsid="002b00db" style:font-weight-asian="normal" style:font-weight-complex="normal"/>
    </style:style>
    <style:style style:name="P5" style:family="paragraph" style:parent-style-name="Header">
      <style:text-properties fo:font-size="12pt" officeooo:paragraph-rsid="0021632c" style:font-size-asian="12pt" style:font-size-complex="12pt"/>
    </style:style>
    <style:style style:name="P6" style:family="paragraph" style:parent-style-name="Signature">
      <style:text-properties fo:font-size="8pt" officeooo:paragraph-rsid="00207bcb" style:font-size-asian="8pt" style:font-size-complex="8pt"/>
    </style:style>
    <style:style style:name="P7" style:family="paragraph" style:parent-style-name="Signature">
      <style:text-properties officeooo:paragraph-rsid="00207bcb"/>
    </style:style>
    <style:style style:name="P8" style:family="paragraph" style:parent-style-name="Signature">
      <style:paragraph-properties fo:margin-left="0cm" fo:margin-right="0cm" fo:text-align="start" style:justify-single-word="false" fo:text-indent="0cm" style:auto-text-indent="false"/>
      <style:text-properties officeooo:paragraph-rsid="00207bcb"/>
    </style:style>
    <style:style style:name="P9" style:family="paragraph" style:parent-style-name="Text_20_body">
      <style:text-properties officeooo:paragraph-rsid="0021632c"/>
    </style:style>
    <style:style style:name="P10" style:family="paragraph" style:parent-style-name="Destinatari">
      <style:text-properties officeooo:paragraph-rsid="00283601"/>
    </style:style>
    <style:style style:name="P11" style:family="paragraph" style:parent-style-name="Standard">
      <style:text-properties officeooo:paragraph-rsid="00283601"/>
    </style:style>
    <style:style style:name="P12" style:family="paragraph" style:parent-style-name="Standard">
      <style:paragraph-properties fo:text-align="end" style:justify-single-word="false"/>
      <style:text-properties officeooo:rsid="002879fc" officeooo:paragraph-rsid="002879fc"/>
    </style:style>
    <style:style style:name="P13" style:family="paragraph" style:parent-style-name="Table_20_Contents">
      <style:text-properties fo:font-weight="normal" officeooo:rsid="002ad4fd" officeooo:paragraph-rsid="002b2993" style:font-weight-asian="normal" style:font-weight-complex="normal"/>
    </style:style>
    <style:style style:name="T1" style:family="text">
      <style:text-properties officeooo:rsid="00211b66"/>
    </style:style>
    <style:style style:name="T2" style:family="text">
      <style:text-properties officeooo:rsid="002ad4fd"/>
    </style:style>
    <style:style style:name="T3" style:family="text">
      <style:text-properties officeooo:rsid="002b00db"/>
    </style:style>
    <style:style style:name="T4" style:family="text">
      <style:text-properties officeooo:rsid="002b2993"/>
    </style:style>
    <style:style style:name="T5" style:family="text">
      <style:text-properties officeooo:rsid="002becd8"/>
    </style:style>
    <style:style style:name="fr1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draw:frame draw:style-name="fr1" draw:name="Immagine1" text:anchor-type="as-char" svg:width="17cm" svg:height="1.998cm" draw:z-index="0"><draw:image xlink:href="Pictures/100002010000041B000000AA968D16B507DA2101.png" xlink:type="simple" xlink:show="embed" xlink:actuate="onLoad" loext:mime-type="image/png"/></draw:frame></text:p>
      <text:p text:style-name="P5">Istituto Comprensivo Empoli Ovest</text:p>
      <text:p text:style-name="P5">Via Evangelista Torricelli, 58/A – 50053 Empoli (FI)</text:p>
      <text:p text:style-name="P5">Tel. 0571/960158 – 0571/926612 – Fax 0571/926640 C.F. 9104878048<text:span text:style-name="T1">9</text:span></text:p>
      <text:p text:style-name="P5">sito web http://www.istitutocomprensivoempoliovest.edu.it</text:p>
      <text:p text:style-name="P5">e-mail: fiic876002@istruzione.it – pec: fiic876002@pec.istruzione.it</text:p>
      <text:p text:style-name="P1"/>
      <text:p text:style-name="P11">Circolare n. <text:span text:style-name="T3">117</text:span> del <text:span text:style-name="T3">09</text:span>/<text:span text:style-name="T3">01</text:span>/20<text:span text:style-name="T3">20</text:span></text:p>
      <text:p text:style-name="P11"/>
      <text:p text:style-name="P12">AI DOCENTI <text:span text:style-name="T2">sc. sec. 1°</text:span></text:p>
      <text:p text:style-name="P12">AI GENITORI <text:span text:style-name="T2">sc.sec. 1°</text:span></text:p>
      <text:p text:style-name="P12">AGLI ALUNNI <text:span text:style-name="T2">sc. Sec. 1°</text:span></text:p>
      <text:p text:style-name="P10"/>
      <text:p text:style-name="P2">OGGETTO: <text:span text:style-name="T2">Progetto “Vivere il giardino” azione 6 Green Peer education</text:span></text:p>
      <text:p text:style-name="P3">Si comunica che da lunedì 13.01.2020 sarà attivata l’azione n. 6 di Vivere il Giardino.</text:p>
      <text:p text:style-name="P13">Si invitano pertanto i docenti a mandare i Green Peer segnalati dal c.d.c. in portineria per incontrare la docente responsabile del progetto, prof.ssa Pucci coadiuvata da altri <text:span text:style-name="T4">docenti</text:span>, ed iniziare a lavorare in modo laboratoriale. Si fa presente che lunedì 13/01/2020 sono convocati solo gli alunni del <text:span text:style-name="T5">precedente </text:span>anno <text:span text:style-name="T5">scolastico</text:span>, quindi quelli delle classi seconde.</text:p>
      <text:p text:style-name="P3">Il calendario sarà il seguente:</text:p>
      <text:p text:style-name="P3">Lunedì 13.01.20 ore 12,55</text:p>
      <text:p text:style-name="P3">giovedì 23.01.2020 ore 11,00</text:p>
      <text:p text:style-name="P3">lunedì 3.2.2020 ore 12,55</text:p>
      <text:p text:style-name="P3">I ragazzi usciranno alla sesta ora accompagnati dalla docente del laboratorio direttamente dal cancello di via Raffaello Sanzio.</text:p>
      <text:p text:style-name="P4">L'elenco dei ragazzi partecipanti sarà comunicato dai <text:span text:style-name="T5">docenti </text:span>coordinatori.</text:p>
      <text:p text:style-name="P4"/>
      <text:p text:style-name="P7">IL DIRIGENTE SCOLASTICO</text:p>
      <text:p text:style-name="P7">prof. Salvatore Picerno</text:p>
      <text:p text:style-name="P6">Firma autografa sostituita a mezzo stampa <text:line-break/>ai sensi dell'art. 3 comma 2 del D.L. 39/93</text:p>
      <text:p text:style-name="P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oto Sans CJK SC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oto Sans CJK SC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199cm" loext:contextual-spacing="false" fo:line-height="115%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stinatari" style:family="paragraph" style:parent-style-name="Standard">
      <style:paragraph-properties fo:margin-top="0cm" fo:margin-bottom="0cm" loext:contextual-spacing="false" fo:text-align="end" style:justify-single-word="false"/>
      <style:text-properties fo:font-weight="bold" style:font-size-asian="10.5pt"/>
    </style:style>
    <style:style style:name="Oggetto" style:family="paragraph" style:parent-style-name="Standard">
      <style:paragraph-properties fo:margin-left="2.6cm" fo:margin-right="0cm" fo:text-align="justify" style:justify-single-word="false" fo:text-indent="-2.6cm" style:auto-text-indent="false">
        <style:tab-stops/>
      </style:paragraph-properties>
    </style:style>
    <style:style style:name="Signature" style:family="paragraph" style:parent-style-name="Standard" style:class="text" style:master-page-name="">
      <loext:graphic-properties draw:fill="none" draw:fill-color="#729fcf"/>
      <style:paragraph-properties fo:margin-left="7.999cm" fo:margin-right="0cm" fo:text-align="center" style:justify-single-word="false" fo:text-indent="0cm" style:auto-text-indent="false" style:page-number="auto" fo:background-color="transparent" style:shadow="none" text:number-lines="false" text:line-number="0">
        <style:tab-stops/>
      </style:paragraph-properties>
      <style:text-properties style:font-size-asian="10.5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margin-top="0cm" fo:margin-bottom="0cm" loext:contextual-spacing="false" fo:line-height="100%" fo:text-align="center" style:justify-single-word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0pt" fo:font-weight="bold" style:font-size-asian="10.5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09-04T23:01:26.252957995</meta:creation-date>
    <dc:date>2020-01-10T13:12:20.195171219</dc:date>
    <meta:editing-duration>PT1H16M53S</meta:editing-duration>
    <meta:editing-cycles>22</meta:editing-cycles>
    <meta:generator>LibreOffice/6.0.7.3$Linux_X86_64 LibreOffice_project/00m0$Build-3</meta:generator>
    <meta:document-statistic meta:table-count="0" meta:image-count="1" meta:object-count="0" meta:page-count="1" meta:paragraph-count="22" meta:word-count="189" meta:character-count="1339" meta:non-whitespace-character-count="1166"/>
  </office:meta>
</office:document-meta>
</file>