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 svg:font-family="Wingdings" style:font-charset="x-symbol"/>
    <style:font-face style:name="Courier New" svg:font-family="'Courier New'"/>
    <style:font-face style:name="Lohit Devanagari1" svg:font-family="'Lohit Devanagari'"/>
    <style:font-face style:name="Liberation Serif" svg:font-family="'Liberation Serif'"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Calibri" svg:font-family="Calibri" style:font-family-generic="system" style:font-pitch="variable"/>
    <style:font-face style:name="Courier New1" svg:font-family="'Courier New'"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Times New Roman1" svg:font-family="'Times New Roman'" style:font-family-generic="system" style:font-pitch="variable"/>
  </office:font-face-decls>
  <office:automatic-styles>
    <style:style style:name="Tabella1" style:family="table">
      <style:table-properties style:width="16.981cm" fo:margin-left="0cm" fo:margin-top="0cm" fo:margin-bottom="0cm" table:align="left" style:writing-mode="lr-tb"/>
    </style:style>
    <style:style style:name="Tabella1.A" style:family="table-column">
      <style:table-column-properties style:column-width="10.137cm"/>
    </style:style>
    <style:style style:name="Tabella1.B" style:family="table-column">
      <style:table-column-properties style:column-width="3.343cm"/>
    </style:style>
    <style:style style:name="Tabella1.C" style:family="table-column">
      <style:table-column-properties style:column-width="0.7cm"/>
    </style:style>
    <style:style style:name="Tabella1.E" style:family="table-column">
      <style:table-column-properties style:column-width="0.699cm"/>
    </style:style>
    <style:style style:name="Tabella1.1" style:family="table-row">
      <style:table-row-properties fo:keep-together="auto"/>
    </style:style>
    <style:style style:name="Tabella1.A1" style:family="table-cell">
      <style:table-cell-properties style:vertical-align="middle" fo:padding-left="0.191cm" fo:padding-right="0.191cm" fo:padding-top="0cm" fo:padding-bottom="0cm" fo:border="0.5pt solid #000000"/>
    </style:style>
    <style:style style:name="P1" style:family="paragraph" style:parent-style-name="List_20_Paragraph" style:list-style-name="WWNum2">
      <style:paragraph-properties fo:line-height="150%" fo:text-align="justify" style:justify-single-word="false">
        <style:tab-stops>
          <style:tab-stop style:position="0cm"/>
        </style:tab-stops>
      </style:paragraph-properties>
      <style:text-properties officeooo:paragraph-rsid="000f5b41"/>
    </style:style>
    <style:style style:name="P2" style:family="paragraph" style:parent-style-name="List_20_Paragraph" style:list-style-name="WWNum22"/>
    <style:style style:name="P3" style:family="paragraph" style:parent-style-name="Footnote">
      <style:paragraph-properties fo:text-align="justify" style:justify-single-word="false"/>
    </style:style>
    <style:style style:name="P4" style:family="paragraph" style:parent-style-name="Footnote" style:master-page-name="Converted2">
      <style:paragraph-properties style:page-number="auto"/>
    </style:style>
    <style:style style:name="P5" style:family="paragraph" style:parent-style-name="Footnote" style:master-page-name="Converted4">
      <style:paragraph-properties style:page-number="auto"/>
    </style:style>
    <style:style style:name="P6" style:family="paragraph" style:parent-style-name="Footnote" style:master-page-name="Converted6">
      <style:paragraph-properties style:page-number="auto"/>
    </style:style>
    <style:style style:name="P7" style:family="paragraph" style:parent-style-name="Standard">
      <style:paragraph-properties fo:text-align="justify" style:justify-single-word="false">
        <style:tab-stops>
          <style:tab-stop style:position="0cm"/>
        </style:tab-stops>
      </style:paragraph-properties>
      <style:text-properties officeooo:paragraph-rsid="000f5b41"/>
    </style:style>
    <style:style style:name="P8" style:family="paragraph" style:parent-style-name="Standard">
      <style:paragraph-properties fo:text-align="center" style:justify-single-word="false">
        <style:tab-stops>
          <style:tab-stop style:position="0cm"/>
        </style:tab-stops>
      </style:paragraph-properties>
      <style:text-properties style:font-name="Times New Roman" fo:font-weight="bold" officeooo:paragraph-rsid="000f5b41" style:font-weight-asian="bold" style:font-name-complex="Times New Roman1" style:font-weight-complex="bold"/>
    </style:style>
    <style:style style:name="P9" style:family="paragraph" style:parent-style-name="Standard">
      <style:paragraph-properties fo:line-height="200%" fo:text-align="end" style:justify-single-word="false">
        <style:tab-stops>
          <style:tab-stop style:position="0cm"/>
        </style:tab-stops>
      </style:paragraph-properties>
      <style:text-properties style:font-name="Times New Roman" fo:font-weight="bold" officeooo:paragraph-rsid="000f5b41" style:font-weight-asian="bold" style:font-name-complex="Times New Roman1" style:font-weight-complex="bold"/>
    </style:style>
    <style:style style:name="P10" style:family="paragraph" style:parent-style-name="Standard">
      <style:paragraph-properties fo:text-align="justify" style:justify-single-word="false">
        <style:tab-stops>
          <style:tab-stop style:position="0cm"/>
        </style:tab-stops>
      </style:paragraph-properties>
      <style:text-properties style:font-name="Times New Roman" fo:font-weight="bold" officeooo:paragraph-rsid="000f5b41" style:font-weight-asian="bold" style:font-name-complex="Times New Roman1" style:font-weight-complex="bold"/>
    </style:style>
    <style:style style:name="P11" style:family="paragraph" style:parent-style-name="Standard">
      <style:text-properties style:font-name="Times New Roman" fo:font-weight="bold" officeooo:paragraph-rsid="000f5b41" style:font-weight-asian="bold" style:font-name-complex="Times New Roman1" style:font-weight-complex="bold"/>
    </style:style>
    <style:style style:name="P12" style:family="paragraph" style:parent-style-name="Standard">
      <style:paragraph-properties fo:line-height="150%" fo:text-align="justify" style:justify-single-word="false">
        <style:tab-stops>
          <style:tab-stop style:position="0cm"/>
        </style:tab-stops>
      </style:paragraph-properties>
      <style:text-properties style:font-name="Times New Roman" fo:font-weight="bold" officeooo:paragraph-rsid="000f5b41" style:font-weight-asian="bold" style:font-name-complex="Times New Roman1"/>
    </style:style>
    <style:style style:name="P13" style:family="paragraph" style:parent-style-name="Standard">
      <style:paragraph-properties fo:line-height="150%" fo:text-align="justify" style:justify-single-word="false"/>
      <style:text-properties style:font-name="Times New Roman" fo:font-weight="bold" officeooo:paragraph-rsid="000f5b41" style:font-weight-asian="bold" style:font-name-complex="Times New Roman1"/>
    </style:style>
    <style:style style:name="P14" style:family="paragraph" style:parent-style-name="Standard">
      <style:paragraph-properties fo:line-height="150%" fo:text-align="justify" style:justify-single-word="false"/>
      <style:text-properties style:font-name="Times New Roman" officeooo:paragraph-rsid="000f5b41" style:font-name-complex="Times New Roman1"/>
    </style:style>
    <style:style style:name="P15" style:family="paragraph" style:parent-style-name="Standard">
      <style:paragraph-properties fo:text-align="justify" style:justify-single-word="false">
        <style:tab-stops>
          <style:tab-stop style:position="0cm"/>
        </style:tab-stops>
      </style:paragraph-properties>
      <style:text-properties style:font-name="Times New Roman" officeooo:paragraph-rsid="000f5b41" style:font-name-complex="Times New Roman1"/>
    </style:style>
    <style:style style:name="P16" style:family="paragraph" style:parent-style-name="Standard">
      <style:paragraph-properties fo:line-height="200%" fo:text-align="end" style:justify-single-word="false">
        <style:tab-stops>
          <style:tab-stop style:position="0cm"/>
        </style:tab-stops>
      </style:paragraph-properties>
      <style:text-properties officeooo:paragraph-rsid="000f5b41"/>
    </style:style>
    <style:style style:name="P17" style:family="paragraph" style:parent-style-name="Standard">
      <style:paragraph-properties fo:line-height="150%" fo:text-align="center" style:justify-single-word="false">
        <style:tab-stops>
          <style:tab-stop style:position="0cm"/>
        </style:tab-stops>
      </style:paragraph-properties>
      <style:text-properties officeooo:paragraph-rsid="000f5b41"/>
    </style:style>
    <style:style style:name="P18" style:family="paragraph" style:parent-style-name="Standard">
      <style:paragraph-properties fo:line-height="150%" fo:text-align="justify" style:justify-single-word="false">
        <style:tab-stops>
          <style:tab-stop style:position="0cm"/>
        </style:tab-stops>
      </style:paragraph-properties>
      <style:text-properties officeooo:paragraph-rsid="000f5b41"/>
    </style:style>
    <style:style style:name="P19" style:family="paragraph" style:parent-style-name="Standard">
      <style:paragraph-properties fo:line-height="150%" fo:text-align="justify" style:justify-single-word="false"/>
      <style:text-properties officeooo:paragraph-rsid="000f5b41"/>
    </style:style>
    <style:style style:name="P20" style:family="paragraph" style:parent-style-name="Standard">
      <style:paragraph-properties fo:line-height="150%"/>
      <style:text-properties officeooo:paragraph-rsid="000f5b41"/>
    </style:style>
    <style:style style:name="P21" style:family="paragraph" style:parent-style-name="Standard">
      <style:paragraph-properties fo:margin-top="0cm" fo:margin-bottom="0.423cm" loext:contextual-spacing="false" fo:line-height="150%" fo:text-align="center" style:justify-single-word="false">
        <style:tab-stops>
          <style:tab-stop style:position="0cm"/>
        </style:tab-stops>
      </style:paragraph-properties>
      <style:text-properties officeooo:paragraph-rsid="000f5b41"/>
    </style:style>
    <style:style style:name="P22" style:family="paragraph" style:parent-style-name="Standard">
      <style:paragraph-properties fo:margin-top="0cm" fo:margin-bottom="0.423cm" loext:contextual-spacing="false" fo:line-height="150%" fo:text-align="center" style:justify-single-word="false"/>
      <style:text-properties officeooo:paragraph-rsid="000f5b41"/>
    </style:style>
    <style:style style:name="P23" style:family="paragraph" style:parent-style-name="Standard">
      <style:paragraph-properties fo:margin-top="0cm" fo:margin-bottom="0.423cm" loext:contextual-spacing="false" fo:line-height="150%" fo:text-align="justify" style:justify-single-word="false">
        <style:tab-stops>
          <style:tab-stop style:position="0cm"/>
        </style:tab-stops>
      </style:paragraph-properties>
      <style:text-properties officeooo:paragraph-rsid="000f5b41"/>
    </style:style>
    <style:style style:name="P24" style:family="paragraph" style:parent-style-name="Standard">
      <style:paragraph-properties fo:margin-top="0cm" fo:margin-bottom="0.423cm" loext:contextual-spacing="false" fo:line-height="150%" fo:text-align="justify" style:justify-single-word="false"/>
      <style:text-properties officeooo:paragraph-rsid="000f5b41"/>
    </style:style>
    <style:style style:name="P25" style:family="paragraph" style:parent-style-name="Standard">
      <style:paragraph-properties fo:margin-top="0cm" fo:margin-bottom="0.423cm" loext:contextual-spacing="false" fo:text-align="justify" style:justify-single-word="false"/>
      <style:text-properties officeooo:paragraph-rsid="000f5b41"/>
    </style:style>
    <style:style style:name="P26" style:family="paragraph" style:parent-style-name="Standard">
      <style:paragraph-properties fo:margin-top="0.423cm" fo:margin-bottom="0.423cm" loext:contextual-spacing="false" fo:line-height="150%" fo:text-align="center" style:justify-single-word="false"/>
      <style:text-properties officeooo:paragraph-rsid="000f5b41"/>
    </style:style>
    <style:style style:name="P27" style:family="paragraph" style:parent-style-name="Standard">
      <style:paragraph-properties fo:margin-left="0cm" fo:margin-right="0cm" fo:line-height="150%" fo:text-align="justify" style:justify-single-word="false" fo:text-indent="1.249cm" style:auto-text-indent="false"/>
      <style:text-properties officeooo:paragraph-rsid="000f5b41"/>
    </style:style>
    <style:style style:name="P28" style:family="paragraph" style:parent-style-name="Standard">
      <style:paragraph-properties fo:margin-left="1.249cm" fo:margin-right="0cm" fo:line-height="150%" fo:text-align="justify" style:justify-single-word="false" fo:text-indent="0cm" style:auto-text-indent="false"/>
      <style:text-properties officeooo:paragraph-rsid="000f5b41"/>
    </style:style>
    <style:style style:name="P29" style:family="paragraph" style:parent-style-name="Standard" style:master-page-name="Standard">
      <style:paragraph-properties fo:text-align="justify" style:justify-single-word="false" style:page-number="auto">
        <style:tab-stops>
          <style:tab-stop style:position="0cm"/>
        </style:tab-stops>
      </style:paragraph-properties>
      <style:text-properties officeooo:paragraph-rsid="000f5b41"/>
    </style:style>
    <style:style style:name="P30" style:family="paragraph" style:parent-style-name="Frame_20_contents">
      <style:text-properties style:font-name="Verdana" fo:font-size="10pt" style:font-size-asian="10pt" style:font-size-complex="10pt"/>
    </style:style>
    <style:style style:name="P31" style:family="paragraph" style:parent-style-name="Frame_20_contents">
      <style:text-properties style:font-name="Verdana" fo:font-size="10pt" fo:font-weight="bold" style:font-size-asian="10pt" style:font-weight-asian="bold" style:font-size-complex="10pt"/>
    </style:style>
    <style:style style:name="P32" style:family="paragraph" style:parent-style-name="Frame_20_contents">
      <style:text-properties style:use-window-font-color="true"/>
    </style:style>
    <style:style style:name="P33" style:family="paragraph" style:parent-style-name="Frame_20_contents">
      <style:paragraph-properties fo:margin-top="0.212cm" fo:margin-bottom="0.212cm" loext:contextual-spacing="true"/>
    </style:style>
    <style:style style:name="P34" style:family="paragraph" style:parent-style-name="Frame_20_contents">
      <style:paragraph-properties fo:margin-top="0.212cm" fo:margin-bottom="0.212cm" loext:contextual-spacing="false"/>
    </style:style>
    <style:style style:name="P35" style:family="paragraph" style:parent-style-name="Frame_20_contents">
      <style:paragraph-properties fo:margin-top="0cm" fo:margin-bottom="0cm" loext:contextual-spacing="true"/>
      <style:text-properties style:font-name="Verdana" fo:font-size="10pt" fo:font-weight="bold" style:font-size-asian="10pt" style:font-weight-asian="bold" style:font-size-complex="10pt" style:font-weight-complex="bold"/>
    </style:style>
    <style:style style:name="P36" style:family="paragraph">
      <loext:graphic-properties draw:fill="solid" draw:fill-color="#ffffff"/>
      <style:paragraph-properties fo:text-align="start"/>
      <style:text-properties fo:font-size="18pt"/>
    </style:style>
    <style:style style:name="T1" style:family="text">
      <style:text-properties style:font-name="Times New Roman" style:font-name-complex="Times New Roman1"/>
    </style:style>
    <style:style style:name="T2" style:family="text">
      <style:text-properties style:font-name="Times New Roman" style:font-name-complex="Times New Roman1" style:font-weight-complex="bold"/>
    </style:style>
    <style:style style:name="T3" style:family="text">
      <style:text-properties style:font-name="Times New Roman" fo:font-weight="bold" style:font-weight-asian="bold" style:font-name-complex="Times New Roman1"/>
    </style:style>
    <style:style style:name="T4" style:family="text">
      <style:text-properties style:font-name="Times New Roman" fo:font-weight="bold" style:font-weight-asian="bold" style:font-name-complex="Times New Roman1" style:font-weight-complex="bold"/>
    </style:style>
    <style:style style:name="T5" style:family="text">
      <style:text-properties style:font-name="Times New Roman" fo:font-style="italic" style:font-style-asian="italic" style:font-name-complex="Times New Roman1"/>
    </style:style>
    <style:style style:name="T6" style:family="text">
      <style:text-properties style:font-name="Times New Roman" fo:font-style="italic" style:font-style-asian="italic" style:font-name-complex="Times New Roman1" style:font-weight-complex="bold"/>
    </style:style>
    <style:style style:name="T7" style:family="text">
      <style:text-properties style:font-name="Times New Roman" fo:font-style="italic" fo:font-weight="bold" style:font-style-asian="italic" style:font-weight-asian="bold" style:font-name-complex="Times New Roman1"/>
    </style:style>
    <style:style style:name="T8" style:family="text">
      <style:text-properties style:font-name="Times New Roman" fo:font-style="italic" fo:font-weight="bold" style:font-style-asian="italic" style:font-weight-asian="bold" style:font-name-complex="Times New Roman1" style:font-weight-complex="bold"/>
    </style:style>
    <style:style style:name="T9" style:family="text">
      <style:text-properties style:font-name="Times New Roman" fo:font-style="italic" style:text-underline-style="solid" style:text-underline-width="auto" style:text-underline-color="font-color" fo:font-weight="bold" style:font-style-asian="italic" style:font-weight-asian="bold" style:font-name-complex="Times New Roman1"/>
    </style:style>
    <style:style style:name="T10" style:family="text">
      <style:text-properties style:font-name="Times New Roman" fo:font-style="italic" style:text-underline-style="solid" style:text-underline-width="auto" style:text-underline-color="font-color" fo:font-weight="bold" style:font-style-asian="italic" style:font-weight-asian="bold" style:font-name-complex="Times New Roman1" style:font-weight-complex="bold"/>
    </style:style>
    <style:style style:name="T11" style:family="text">
      <style:text-properties style:font-name="Times New Roman" fo:font-style="italic" style:text-underline-style="solid" style:text-underline-width="auto" style:text-underline-color="font-color" style:font-style-asian="italic" style:font-name-complex="Times New Roman1"/>
    </style:style>
    <style:style style:name="T12" style:family="text">
      <style:text-properties style:font-name="Times New Roman" style:text-underline-style="solid" style:text-underline-width="auto" style:text-underline-color="font-color" fo:font-weight="bold" style:font-weight-asian="bold" style:font-name-complex="Times New Roman1"/>
    </style:style>
    <style:style style:name="T13" style:family="text">
      <style:text-properties style:font-name="Times New Roman" fo:font-size="8pt" style:font-size-asian="8pt" style:font-name-complex="Times New Roman1" style:font-size-complex="8pt"/>
    </style:style>
    <style:style style:name="T14" style:family="text">
      <style:text-properties style:font-name="Times New Roman" fo:font-size="8pt" style:font-name-asian="Calibri" style:font-size-asian="8pt" style:font-name-complex="Times New Roman1" style:font-size-complex="8pt"/>
    </style:style>
    <style:style style:name="T15" style:family="text">
      <style:text-properties style:font-name="Times New Roman" fo:font-size="8pt" fo:font-style="italic" style:font-size-asian="8pt" style:font-style-asian="italic" style:font-name-complex="Times New Roman1" style:font-size-complex="8pt"/>
    </style:style>
    <style:style style:name="T16" style:family="text">
      <style:text-properties style:text-position="sub 58%" style:font-name="Times New Roman" fo:font-size="8pt" style:font-size-asian="8pt" style:font-name-complex="Times New Roman1" style:font-size-complex="8pt"/>
    </style:style>
    <style:style style:name="T17" style:family="text">
      <style:text-properties fo:color="#000000" style:font-name="Times New Roman" style:font-name-complex="Times New Roman1"/>
    </style:style>
    <style:style style:name="T18" style:family="text">
      <style:text-properties style:font-name="Verdana" fo:font-size="10pt" fo:font-weight="bold" style:font-size-asian="10pt" style:font-weight-asian="bold" style:font-name-complex="Calibri" style:font-size-complex="10pt"/>
    </style:style>
    <style:style style:name="T19" style:family="text">
      <style:text-properties style:font-name="Verdana" fo:font-size="10pt" fo:font-weight="bold" style:font-size-asian="10pt" style:font-weight-asian="bold" style:font-size-complex="10pt"/>
    </style:style>
    <style:style style:name="T20" style:family="text">
      <style:text-properties style:font-name="Verdana" fo:font-size="10pt" fo:font-weight="bold" style:font-size-asian="10pt" style:font-weight-asian="bold" style:font-size-complex="10pt" style:font-weight-complex="bold"/>
    </style:style>
    <style:style style:name="T21" style:family="text">
      <style:text-properties style:font-name="Verdana" fo:font-size="10pt" style:font-size-asian="10pt" style:font-size-complex="10pt"/>
    </style:style>
    <style:style style:name="T22" style:family="text">
      <style:text-properties style:font-name="Verdana" fo:font-size="9pt" fo:font-weight="bold" style:font-size-asian="9pt" style:font-weight-asian="bold" style:font-size-complex="10pt" style:font-weight-complex="bold"/>
    </style:style>
    <style:style style:name="fr1" style:family="graphic" style:parent-style-name="Frame">
      <style:graphic-properties style:run-through="foreground" style:wrap="run-through" style:number-wrapped-paragraphs="no-limit" style:vertical-pos="from-top" style:vertical-rel="paragraph" style:horizontal-pos="from-left" style:horizontal-rel="paragraph" draw:opacity="0%" fo:padding-left="0.254cm" fo:padding-right="0.254cm" fo:padding-top="0.127cm" fo:padding-bottom="0.127cm" fo:border="none" draw:textarea-vertical-align="top"/>
    </style:style>
    <style:style style:name="gr1" style:family="graphic">
      <style:graphic-properties draw:stroke="none" svg:stroke-width="0.026cm" draw:stroke-linejoin="miter" draw:fill="solid" draw:fill-color="#ffffff" draw:textarea-vertical-align="top" draw:auto-grow-height="false" fo:min-height="10.088cm" fo:min-width="16.96cm" fo:padding-top="0.127cm" fo:padding-bottom="0.127cm" fo:padding-left="0.254cm" fo:padding-right="0.254cm" fo:wrap-option="wrap" fo:margin-left="0.318cm" fo:margin-right="0.318cm" fo:margin-top="0.127cm" fo:margin-bottom="0.127cm" style:run-through="foreground" style:wrap="parallel" style:number-wrapped-paragraphs="no-limit" style:wrap-contour="false"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9"><text:span text:style-name="T4">INFORMATIVA SULLA SALUTE E SICUREZZA NEL LAVORO AGILE AI SENSI DELL’ART. 22, COMMA 1, L. 81/2017</text:span></text:p>
      <text:p text:style-name="P8"/>
      <text:p text:style-name="P7"><text:span text:style-name="T1"/></text:p>
      <text:p text:style-name="P7"><text:span text:style-name="T4"><text:s text:c="8"/></text:span></text:p>
      <text:p text:style-name="P16"><text:span text:style-name="T4"><text:tab/><text:tab/><text:tab/><text:tab/><text:tab/><text:tab/> <text:s text:c="23"/>Al lavoratore</text:span></text:p>
      <text:p text:style-name="P16"><text:span text:style-name="T4"><text:tab/><text:tab/> <text:s text:c="4"/>Al Rappresentante dei lavoratori per la sicurezza (RLS) </text:span></text:p>
      <text:p text:style-name="P9"/>
      <text:p text:style-name="P10"/>
      <text:p text:style-name="P7"><text:span text:style-name="T4">Oggetto: informativa sulla sicurezza dei lavoratori (art. 22, comma 1, della legge 22 maggio 2017 n. 81)</text:span></text:p>
      <text:p text:style-name="P10"/>
      <text:p text:style-name="P17"><text:span text:style-name="T3">AVVERTENZE GENERALI</text:span></text:p>
      <text:p text:style-name="P18"><text:span text:style-name="T1">Si informano i lavoratori degli obblighi e dei diritti previsti dalla legge del 22 maggio 2017 n. 81 e dal decreto legislativo del 9 aprile 2008 n. 81.</text:span></text:p>
      <text:p text:style-name="P18"><text:span text:style-name="T4">Sicurezza sul lavoro (art. 22 L. 81/2017) </text:span></text:p>
      <text:p text:style-name="P18"><text:span text:style-name="T1">1. Il datore di lavoro garantisce la salute e la sicurezza del lavoratore, che svolge la prestazione in modalità di lavoro agile, e a tal fine consegna al lavoratore e al rappresentante dei lavoratori per la sicurezza, con cadenza almeno annuale, un'informativa scritta, nella quale sono individuati i rischi generali e i rischi specifici connessi alla particolare modalità di esecuzione del rapporto di lavoro. </text:span></text:p>
      <text:p text:style-name="P18"><text:span text:style-name="T1">2. Il lavoratore è tenuto a cooperare all'attuazione delle misure di prevenzione predisposte dal datore di lavoro per fronteggiare i rischi connessi all'esecuzione della prestazione all'esterno dei locali aziendali.</text:span></text:p>
      <text:p text:style-name="P18"><text:span text:style-name="T3">Obblighi dei lavoratori (art. 20 D. Lgs. 81/2008)</text:span><text:span text:style-name="T1"> </text:span></text:p>
      <text:p text:style-name="P18"><text:span text:style-name="T1">1. Ogni lavoratore deve prendersi cura della propria salute e sicurezza e di quella delle altre persone presenti sul luogo di lavoro, su cui ricadono gli effetti delle sue azioni o omissioni, conformemente alla sua formazione, alle istruzioni e ai mezzi forniti dal datore di lavoro. </text:span></text:p>
      <text:p text:style-name="P18"><text:span text:style-name="T1">2. I lavoratori devono in particolare: </text:span></text:p>
      <text:p text:style-name="P18"><text:span text:style-name="T1">a) contribuire, insieme al datore di lavoro, ai dirigenti e ai preposti, all'adempimento degli obblighi previsti a tutela della salute e sicurezza sui luoghi di lavoro; </text:span></text:p>
      <text:p text:style-name="P18"><text:span text:style-name="T1">b) osservare le disposizioni e le istruzioni impartite dal datore di lavoro, dai dirigenti e dai preposti, ai fini della protezione collettiva ed individuale;</text:span></text:p>
      <text:p text:style-name="P18"><text:span text:style-name="T1">c) utilizzare correttamente le attrezzature di lavoro, le sostanze e i preparati pericolosi, i mezzi di trasporto, nonché i dispositivi di sicurezza; </text:span></text:p>
      <text:p text:style-name="P18"><text:span text:style-name="T1">d) utilizzare in modo appropriato i dispositivi di protezione messi a loro disposizione; </text:span></text:p>
      <text:p text:style-name="P18"><text:span text:style-name="T1">e) segnalare immediatamente al datore di lavoro, al dirigente <text:s/>o al preposto le deficienze dei mezzi e dei <text:s/>dispositivi <text:s/>di <text:s/>cui <text:s/>alle lettere c) e d), nonché qualsiasi eventuale condizione <text:s/>di <text:s/>pericolo di cui </text:span><text:soft-page-break/><text:span text:style-name="T1">vengano a conoscenza, adoperandosi direttamente, <text:s/>in <text:s/>caso <text:s/>di urgenza, nell'ambito delle proprie competenze e possibilità e fatto salvo l'obbligo di cui alla lettera f) per <text:s/>eliminare <text:s/>o <text:s/>ridurre <text:s/>le situazioni <text:s/>di <text:s/>pericolo <text:s/>grave <text:s/>e <text:s/>incombente, <text:s/>dandone <text:s/>notizia <text:s/>al rappresentante dei lavoratori per la sicurezza; </text:span></text:p>
      <text:p text:style-name="P18"><text:span text:style-name="T1">f) non rimuovere o modificare senza autorizzazione i dispositivi di sicurezza o di segnalazione o di controllo; </text:span></text:p>
      <text:p text:style-name="P18"><text:span text:style-name="T1">g) non compiere di propria iniziativa operazioni o manovre che non sono di loro competenza ovvero che possono compromettere la sicurezza propria o di altri lavoratori; </text:span></text:p>
      <text:p text:style-name="P18"><text:span text:style-name="T1">h) partecipare ai programmi di formazione e di addestramento organizzati dal datore di lavoro; </text:span></text:p>
      <text:p text:style-name="P18"><text:span text:style-name="T1">i) sottoporsi ai controlli sanitari previsti dal D. Lgs. 81/2008 o comunque disposti dal medico competente. </text:span></text:p>
      <text:p text:style-name="P18"><text:span text:style-name="T1">3. I lavoratori di aziende che svolgono attività in regime di appalto o subappalto, devono <text:s text:c="2"/>esporre <text:s text:c="2"/>apposita <text:s text:c="2"/>tessera <text:s text:c="2"/>di riconoscimento, corredata di fotografia, contenente le generalità del lavoratore e l'indicazione del datore di lavoro. <text:s/>Tale obbligo grava anche in capo ai <text:s text:c="2"/>lavoratori <text:s text:c="2"/>autonomi <text:s text:c="2"/>che <text:s text:c="2"/>esercitano direttamente la propria attività nel medesimo luogo di lavoro, i quali sono tenuti a provvedervi per proprio conto. </text:span></text:p>
      <text:p text:style-name="P18"><text:span text:style-name="T1">In attuazione di quanto disposto dalla normativa in materia di salute e sicurezza sul lavoro, il Datore di Lavoro ha provveduto ad attuare le misure generali di tutela di cui all’art. 15 del T.U. sulla sicurezza; ha provveduto alla redazione del Documento di Valutazione di tutti i rischi presenti nella realtà lavorativa, ai sensi degli artt. 17 e 28 D. Lgs. 81/2008; ha provveduto alla formazione e informazione di tutti i lavoratori, ex artt. 36 e 37 del medesimo D. Lgs. 81/2008.</text:span></text:p>
      <text:p text:style-name="P18"><text:span text:style-name="T1">Pertanto, di seguito, si procede alla analitica informazione, con specifico riferimento alle modalità di lavoro per lo </text:span><text:span text:style-name="T5">smart worker</text:span><text:span text:style-name="T1">.</text:span></text:p>
      <text:p text:style-name="P12"/>
      <text:p text:style-name="P21"><text:span text:style-name="T1">*** *** ***</text:span></text:p>
      <text:p text:style-name="P11"/>
      <text:p text:style-name="P18"><text:span text:style-name="T4">COMPORTAMENTI DI PREVENZIONE GENERALE RICHIESTI ALLO </text:span><text:span text:style-name="T8">SMART WORKER</text:span></text:p>
      <text:list xml:id="list876091003" text:style-name="WWNum2">
        <text:list-item>
          <text:p text:style-name="P1"><text:span text:style-name="T1">Cooperare con diligenza all’attuazione delle misure di prevenzione e protezione predisposte dal datore di lavoro (DL) per fronteggiare i rischi connessi all’esecuzione della prestazione in ambienti </text:span><text:span text:style-name="T5">indoor </text:span><text:span text:style-name="T1">e </text:span><text:span text:style-name="T5">outdoor </text:span><text:span text:style-name="T1">diversi da quelli di lavoro abituali. </text:span></text:p>
        </text:list-item>
        <text:list-item>
          <text:p text:style-name="P1"><text:span text:style-name="T1">Non adottare condotte che possano generare rischi per la propria salute e sicurezza o per quella di terzi.</text:span></text:p>
        </text:list-item>
        <text:list-item>
          <text:p text:style-name="P1"><text:span text:style-name="T1">Individuare, secondo le esigenze connesse alla prestazione stessa o dalla necessità del lavoratore di conciliare le esigenze di vita con quelle lavorative e adottando principi di </text:span><text:soft-page-break/><text:span text:style-name="T1">ragionevolezza, i luoghi di lavoro per l’esecuzione della prestazione lavorativa in </text:span><text:span text:style-name="T5">smart working</text:span><text:span text:style-name="T1"> rispettando le indicazioni previste dalla presente informativa.</text:span></text:p>
        </text:list-item>
        <text:list-item>
          <text:p text:style-name="P1"><text:span text:style-name="T1">In ogni caso, evitare luoghi, ambienti, situazioni e circostanze da cui possa derivare un pericolo per la propria salute e sicurezza o per quella dei terzi.</text:span></text:p>
        </text:list-item>
      </text:list>
      <text:p text:style-name="P23"><text:span text:style-name="T1">Di seguito, le indicazioni che il lavoratore è tenuto ad osservare per prevenire i rischi per la salute e sicurezza legati allo svolgimento della prestazione in modalità di lavoro agile.</text:span></text:p>
      <text:p text:style-name="P21"><text:span text:style-name="T1">*** *** ***</text:span></text:p>
      <text:p text:style-name="P18"><text:span text:style-name="T10">CAPITOLO 1</text:span></text:p>
      <text:p text:style-name="P18"><text:span text:style-name="T4">INDICAZIONI RELATIVE ALLO SVOLGIMENTO DI ATTIVITA’ LAVORATIVA IN AMBIENTI </text:span><text:span text:style-name="T8">OUTDOOR</text:span></text:p>
      <text:p text:style-name="P18"><text:span text:style-name="T2">Nello svolgere l’attività all’aperto si richiama il lavoratore ad adottare un comportamento coscienzioso e prudente, escludendo luoghi che lo esporrebbero a rischi aggiuntivi rispetto a quelli specifici della propria attività svolta in luoghi chiusi.</text:span></text:p>
      <text:p text:style-name="P18"><text:span text:style-name="T2">È opportuno non lavorare con dispositivi elettronici come </text:span><text:span text:style-name="T6">tablet</text:span><text:span text:style-name="T2"> e </text:span><text:span text:style-name="T6">smartphone</text:span><text:span text:style-name="T2"> o similari all’aperto, soprattutto se si nota una diminuzione di visibilità dei caratteri sullo schermo rispetto all’uso in locali al chiuso dovuta alla maggiore luminosità ambientale. </text:span></text:p>
      <text:p text:style-name="P18"><text:span text:style-name="T2">All’aperto inoltre aumenta il rischio di riflessi sullo schermo o di abbagliamento.</text:span></text:p>
      <text:p text:style-name="P19"><text:span text:style-name="T1">Pertanto le attività svolgibili all’aperto sono essenzialmente quelle di lettura di documenti cartacei o comunicazioni telefoniche o tramite servizi VOIP (ad es. Skype).</text:span></text:p>
      <text:p text:style-name="P19"><text:span text:style-name="T1">Fermo restando che va seguito il criterio di ragionevolezza nella scelta del luogo in cui svolgere la prestazione lavorativa, si raccomanda di:</text:span></text:p>
      <text:p text:style-name="P19"><text:span text:style-name="T1">- privilegiare luoghi ombreggiati per ridurre l’esposizione a radiazione solare ultravioletta (UV);</text:span></text:p>
      <text:p text:style-name="P19"><text:span text:style-name="T1">- evitare di esporsi a condizioni meteoclimatiche sfavorevoli quali caldo o freddo intenso; </text:span></text:p>
      <text:p text:style-name="P19"><text:span text:style-name="T1">- non frequentare aree con presenza di animali incustoditi o aree che non siano adeguatamente manutenute quali ad esempio aree verdi incolte, con degrado ambientale e/o con presenza di rifiuti;</text:span></text:p>
      <text:p text:style-name="P20"><text:span text:style-name="T1">- non svolgere l’attività in un luogo isolato in cui sia difficoltoso richiedere e ricevere soccorso;</text:span></text:p>
      <text:p text:style-name="P19"><text:span text:style-name="T1">- non svolgere l’attività in aree con presenza di sostanze combustibili e infiammabili (vedere capitolo 5);</text:span></text:p>
      <text:p text:style-name="P19"><text:span text:style-name="T1">- non svolgere l’attività in aree in cui non ci sia la possibilità di approvvigionarsi di acqua potabile;</text:span></text:p>
      <text:p text:style-name="P19"><text:span text:style-name="T1">- mettere in atto tutte le precauzioni che consuetamente si adottano svolgendo attività </text:span><text:span text:style-name="T5">outdoor</text:span><text:span text:style-name="T1"> (ad es.: creme contro le punture, antistaminici, abbigliamento adeguato, quanto prescritto dal proprio medico per situazioni personali di maggiore sensibilità, intolleranza, allergia, ecc.), per quanto riguarda i potenziali pericoli da esposizione ad agenti biologici (ad es. morsi, graffi e punture di insetti o altri animali, esposizione ad allergeni pollinici, ecc.).</text:span></text:p>
      <text:p text:style-name="P26"><text:soft-page-break/><text:span text:style-name="T1">*** *** ***</text:span></text:p>
      <text:p text:style-name="P25"><text:span text:style-name="T9">CAPITOLO 2</text:span></text:p>
      <text:p text:style-name="P19"><text:span text:style-name="T3">INDICAZIONI RELATIVE AD AMBIENTI </text:span><text:span text:style-name="T7">INDOOR</text:span><text:span text:style-name="T3"> PRIVATI</text:span></text:p>
      <text:p text:style-name="P19"><text:span text:style-name="T1">Di seguito vengono riportate le principali indicazioni relative ai requisiti igienico-sanitari previsti per i locali privati in cui possono operare i lavoratori destinati a svolgere il lavoro agile. </text:span></text:p>
      <text:p text:style-name="P19"><text:span text:style-name="T12">Raccomandazioni generali per i locali</text:span><text:span text:style-name="T1">: </text:span></text:p>
      <text:p text:style-name="P19"><text:span text:style-name="T1">- le attività lavorative non possono essere svolte in locali tecnici o locali non abitabili (ad es. soffitte, seminterrati, rustici, box);</text:span></text:p>
      <text:p text:style-name="P19"><text:span text:style-name="T1">- adeguata disponibilità di servizi igienici e acqua potabile e presenza di impianti a norma (elettrico, termoidraulico, ecc.) adeguatamente manutenuti;</text:span></text:p>
      <text:p text:style-name="P19"><text:span text:style-name="T1">- le superfici interne delle pareti non devono presentare tracce di condensazione permanente (muffe);</text:span></text:p>
      <text:p text:style-name="P19"><text:span text:style-name="T1">- i locali, eccettuati quelli destinati a servizi igienici, disimpegni, corridoi, vani-scala e ripostigli debbono fruire di illuminazione naturale diretta, adeguata alla destinazione d'uso e, a tale scopo, devono avere una superficie finestrata idonea;</text:span></text:p>
      <text:p text:style-name="P19"><text:span text:style-name="T1">- i locali devono essere muniti di impianti di illuminazione artificiale, generale e localizzata, atti a garantire un adeguato comfort visivo agli occupanti.</text:span></text:p>
      <text:p text:style-name="P19"><text:span text:style-name="T12">Indicazioni per l’illuminazione naturale ed artificiale:</text:span></text:p>
      <text:p text:style-name="P19"><text:span text:style-name="T1">- si raccomanda, soprattutto nei mesi estivi, di schermare le finestre (ad es. con tendaggi, appropriato utilizzo delle tapparelle, ecc.) allo scopo di evitare l’abbagliamento e limitare l’esposizione diretta alle radiazioni solari;</text:span></text:p>
      <text:p text:style-name="P19"><text:span text:style-name="T1">- l’illuminazione generale e specifica (lampade da tavolo) deve essere tale da garantire un illuminamento sufficiente e un contrasto appropriato tra lo schermo e l’ambiente circostante.</text:span></text:p>
      <text:p text:style-name="P19"><text:span text:style-name="T1">- è importante collocare le lampade in modo tale da evitare abbagliamenti diretti e/o riflessi e la proiezione di ombre che ostacolino il compito visivo mentre si svolge l’attività lavorativa. </text:span></text:p>
      <text:p text:style-name="P19"><text:span text:style-name="T12">Indicazioni per l’aerazione naturale ed artificiale</text:span><text:span text:style-name="T1">:</text:span></text:p>
      <text:p text:style-name="P19"><text:span text:style-name="T1">- è opportuno garantire il ricambio dell’aria naturale o con ventilazione meccanica;</text:span></text:p>
      <text:p text:style-name="P19"><text:span text:style-name="T1">- evitare di esporsi a correnti d’aria fastidiose che colpiscano una zona circoscritta del corpo (ad es. la nuca, le gambe, ecc.);</text:span></text:p>
      <text:p text:style-name="P19"><text:span text:style-name="T1"><text:s/>- gli eventuali impianti di condizionamento dell’aria devono essere a norma e regolarmente manutenuti; i sistemi filtranti dell’impianto e i recipienti eventuali per la raccolta della condensa, vanno regolarmente ispezionati e puliti e, se necessario, sostituiti;</text:span></text:p>
      <text:p text:style-name="P19"><text:span text:style-name="T1">- evitare di regolare la temperatura a livelli troppo alti o troppo bassi (a seconda della stagione) rispetto alla temperatura esterna;</text:span></text:p>
      <text:p text:style-name="P24"><text:soft-page-break/><text:span text:style-name="T1">- evitare l’inalazione attiva e passiva del fumo di tabacco, soprattutto negli ambienti chiusi, in quanto molto pericolosa per la salute umana.</text:span></text:p>
      <text:p text:style-name="P22"><text:span text:style-name="T1">*** *** *** </text:span></text:p>
      <text:p text:style-name="P19"><text:span text:style-name="T9">CAPITOLO 3</text:span></text:p>
      <text:p text:style-name="P19"><text:span text:style-name="T3">UTILIZZO SICURO DI ATTREZZATURE/DISPOSITIVI DI LAVORO </text:span></text:p>
      <text:p text:style-name="P19"><text:span text:style-name="T1">Di seguito vengono riportate le principali indicazioni relative ai requisiti e al corretto utilizzo di attrezzature/dispositivi di lavoro, con specifico riferimento a quelle consegnate ai lavoratori destinati a svolgere il lavoro agile: </text:span><text:span text:style-name="T5">notebook</text:span><text:span text:style-name="T1">, </text:span><text:span text:style-name="T5">tablet</text:span><text:span text:style-name="T1"> e </text:span><text:span text:style-name="T5">smartphone</text:span><text:span text:style-name="T1">.</text:span></text:p>
      <text:p text:style-name="P19"><text:span text:style-name="T12">Indicazioni generali:</text:span></text:p>
      <text:p text:style-name="P19"><text:span text:style-name="T1">- conservare in luoghi in cui siano facilmente reperibili e consultabili il manuale/istruzioni per l’uso redatte dal fabbricante;</text:span></text:p>
      <text:p text:style-name="P19"><text:span text:style-name="T1">- leggere il manuale/istruzioni per l’uso prima dell’utilizzo dei dispositivi, seguire le indicazioni del costruttore/importatore e tenere a mente le informazioni riguardanti i principi di sicurezza;</text:span></text:p>
      <text:p text:style-name="P19"><text:span text:style-name="T1">- si raccomanda di utilizzare apparecchi elettrici integri, senza parti conduttrici in tensione accessibili (ad es. cavi di alimentazione con danni alla guaina isolante che rendano visibili i conduttori interni), e di interromperne immediatamente l’utilizzo in caso di emissione di scintille, fumo e/o odore di bruciato, provvedendo a spegnere l’apparecchio e disconnettere la spina dalla presa elettrica di alimentazione (se connesse);</text:span></text:p>
      <text:p text:style-name="P19"><text:span text:style-name="T1">- verificare periodicamente che le attrezzature siano integre e correttamente funzionanti, compresi i cavi elettrici e la spina di alimentazione;</text:span></text:p>
      <text:p text:style-name="P19"><text:span text:style-name="T1">- non collegare tra loro dispositivi o accessori incompatibili;</text:span></text:p>
      <text:p text:style-name="P19"><text:span text:style-name="T1">- effettuare la ricarica elettrica da prese di alimentazione integre e attraverso i dispositivi (cavi di collegamento, alimentatori) forniti in dotazione;</text:span></text:p>
      <text:p text:style-name="P19"><text:span text:style-name="T1">- disporre i cavi di alimentazione in modo da minimizzare il pericolo di inciampo;</text:span></text:p>
      <text:p text:style-name="P19"><text:span text:style-name="T1">- spegnere le attrezzature una volta terminati i lavori;</text:span></text:p>
      <text:p text:style-name="P19"><text:span text:style-name="T1">- controllare che tutte le attrezzature/dispositivi siano scollegate/i dall’impianto elettrico quando non utilizzati, specialmente per lunghi periodi;</text:span></text:p>
      <text:p text:style-name="P19"><text:span text:style-name="T1">- si raccomanda di collocare le attrezzature/dispositivi in modo da favorire la loro ventilazione e raffreddamento (non coperti e con le griglie di aerazione non ostruite) e di astenersi dall’uso nel caso di un loro anomalo riscaldamento;</text:span></text:p>
      <text:p text:style-name="P19"><text:span text:style-name="T1">- inserire le spine dei cavi di alimentazione delle attrezzature/dispositivi in prese compatibili (ad es. spine a poli allineati in prese a poli allineati, spine </text:span><text:span text:style-name="T5">schuko</text:span><text:span text:style-name="T1"> in prese </text:span><text:span text:style-name="T5">schuko</text:span><text:span text:style-name="T1">). Utilizzare la presa solo se ben ancorata al muro e controllare che la spina sia completamente inserita nella presa a garanzia di un contatto certo ed ottimale;</text:span></text:p>
      <text:p text:style-name="P19"><text:soft-page-break/><text:span text:style-name="T1">- riporre le attrezzature in luogo sicuro, lontano da fonti di calore o di innesco, evitare di pigiare i cavi e di piegarli in corrispondenza delle giunzioni tra spina e cavo e tra cavo e connettore (la parte che serve per connettere l’attrezzatura al cavo di alimentazione); </text:span></text:p>
      <text:p text:style-name="P19"><text:span text:style-name="T1">- non effettuare operazioni di riparazione e manutenzione fai da te;</text:span></text:p>
      <text:p text:style-name="P19"><text:span text:style-name="T1">- lo schermo dei dispositivi è realizzato in vetro/cristallo e può rompersi in caso di caduta o a seguito di un forte urto. In caso di rottura dello schermo, evitare di toccare le schegge di vetro e non tentare di rimuovere il vetro rotto dal dispositivo; il dispositivo non dovrà essere usato fino a quando non sarà stato riparato;</text:span></text:p>
      <text:p text:style-name="P19"><text:span text:style-name="T1">- le batterie/accumulatori non vanno gettati nel fuoco (potrebbero esplodere), né smontati, tagliati, compressi, piegati, forati, danneggiati, manomessi, immersi o esposti all’acqua o altri liquidi;</text:span></text:p>
      <text:p text:style-name="P19"><text:span text:style-name="T1">- in caso di fuoriuscita di liquido dalle batterie/accumulatori, va evitato il contatto del liquido con la pelle o gli occhi; qualora si verificasse un contatto, la parte colpita va sciacquata immediatamente con abbondante acqua e va consultato un medico; </text:span></text:p>
      <text:p text:style-name="P19"><text:span text:style-name="T1">- segnalare tempestivamente al datore di lavoro eventuali malfunzionamenti, tenendo le attrezzature/dispositivi spenti e scollegati dall’impianto elettrico;</text:span></text:p>
      <text:p text:style-name="P19"><text:span text:style-name="T1">- è opportuno fare periodicamente delle brevi pause per distogliere la vista dallo schermo e sgranchirsi le gambe;</text:span></text:p>
      <text:p text:style-name="P19"><text:span text:style-name="T1">- è bene cambiare spesso posizione durante il lavoro anche sfruttando le caratteristiche di estrema maneggevolezza di </text:span><text:span text:style-name="T5">tablet</text:span><text:span text:style-name="T1"> e </text:span><text:span text:style-name="T5">smartphone</text:span><text:span text:style-name="T1">, tenendo presente la possibilità di alternare la posizione eretta con quella seduta;</text:span></text:p>
      <text:p text:style-name="P19"><text:span text:style-name="T1">- prima di iniziare a lavorare, orientare lo schermo verificando che la posizione rispetto alle fonti di luce naturale e artificiale sia tale da non creare riflessi fastidiosi (come ad es. nel caso in cui l’operatore sia posizionato con le spalle rivolte ad una finestra non adeguatamente schermata o sotto un punto luce a soffitto) o abbagliamenti (ad es. evitare di sedersi di fronte ad una finestra non adeguatamente schermata);</text:span></text:p>
      <text:p text:style-name="P19"><text:span text:style-name="T1">- in una situazione corretta lo schermo è posto perpendicolarmente rispetto alla finestra e ad una distanza tale da evitare riflessi e abbagliamenti; </text:span></text:p>
      <text:p text:style-name="P19"><text:span text:style-name="T1">- i </text:span><text:span text:style-name="T5">notebook, tablet</text:span><text:span text:style-name="T1"> e </text:span><text:span text:style-name="T5">smartphone</text:span><text:span text:style-name="T1"> hanno uno schermo con una superficie molto riflettente (schermi lucidi o </text:span><text:span text:style-name="T5">glossy</text:span><text:span text:style-name="T1">) per garantire una resa ottimale dei colori; tenere presente che l’utilizzo di tali schermi può causare affaticamento visivo e pertanto:</text:span></text:p>
      <text:p text:style-name="P27"><text:span text:style-name="T1">▪ regolare la luminosità e il contrasto sullo schermo in modo ottimale;</text:span></text:p>
      <text:p text:style-name="P28"><text:span text:style-name="T1">▪ durante la lettura, distogliere spesso lo sguardo dallo schermo per fissare oggetti lontani, così come si fa quando si lavora normalmente al computer fisso;</text:span></text:p>
      <text:p text:style-name="P28"><text:soft-page-break/><text:span text:style-name="T1">▪ in tutti i casi in cui i caratteri sullo schermo del dispositivo mobile siano troppo piccoli, è importante ingrandire i caratteri a schermo e utilizzare la funzione zoom per non affaticare gli occhi;</text:span></text:p>
      <text:p text:style-name="P27"><text:span text:style-name="T1">▪ non lavorare mai al buio.</text:span></text:p>
      <text:p text:style-name="P19"><text:span text:style-name="T12">Indicazioni per il lavoro con il </text:span><text:span text:style-name="T9">notebook </text:span></text:p>
      <text:p text:style-name="P19"><text:span text:style-name="T1">In caso di attività che comportino la redazione o la revisione di lunghi testi, tabelle o simili è opportuno l’impiego del </text:span><text:span text:style-name="T5">notebook</text:span><text:span text:style-name="T1"> con le seguenti raccomandazioni: </text:span></text:p>
      <text:p text:style-name="P19"><text:span text:style-name="T1">- sistemare il </text:span><text:span text:style-name="T5">notebook</text:span><text:span text:style-name="T1"> su un idoneo supporto che consenta lo stabile posizionamento dell’attrezzatura e un comodo appoggio degli avambracci;</text:span></text:p>
      <text:p text:style-name="P19"><text:span text:style-name="T1">- il sedile di lavoro deve essere stabile e deve permettere una posizione comoda. In caso di lavoro prolungato, la seduta deve avere bordi smussati;</text:span></text:p>
      <text:p text:style-name="P19"><text:span text:style-name="T1">- è importante stare seduti con un comodo appoggio della zona lombare e su una seduta non rigida (eventualmente utilizzare dei cuscini poco spessi); </text:span></text:p>
      <text:p text:style-name="P19"><text:span text:style-name="T1">- durante il lavoro con il </text:span><text:span text:style-name="T5">notebook</text:span><text:span text:style-name="T1">, la schiena va mantenuta poggiata al sedile provvisto di supporto per la zona lombare, evitando di piegarla in avanti;</text:span></text:p>
      <text:p text:style-name="P19"><text:span text:style-name="T1">- mantenere gli avambracci, i polsi e le mani allineati durante l’uso della tastiera, evitando di piegare o angolare i polsi;</text:span></text:p>
      <text:p text:style-name="P19"><text:span text:style-name="T1">- è opportuno che gli avambracci siano appoggiati sul piano e non tenuti sospesi;</text:span></text:p>
      <text:p text:style-name="P19"><text:span text:style-name="T1">- utilizzare un piano di lavoro stabile, con una superficie a basso indice di riflessione, con altezza sufficiente per permettere l’alloggiamento e il movimento degli arti inferiori, <text:s/>in grado di consentire cambiamenti di posizione nonché l’ingresso del sedile e dei braccioli, se presenti, e permettere una disposizione comoda del dispositivo (</text:span><text:span text:style-name="T5">notebook</text:span><text:span text:style-name="T1">), dei documenti e del materiale accessorio;</text:span></text:p>
      <text:p text:style-name="P19"><text:span text:style-name="T1">- l’altezza del piano di lavoro e della seduta devono essere tali da consentire all’operatore in posizione seduta di avere gli angoli braccio/avambraccio e gamba/coscia ciascuno a circa 90°;</text:span></text:p>
      <text:p text:style-name="P19"><text:span text:style-name="T1">- la profondità del piano di lavoro deve essere tale da assicurare una adeguata distanza visiva dallo schermo;</text:span></text:p>
      <text:p text:style-name="P19"><text:span text:style-name="T1">- in base alla statura, e se necessario per mantenere un angolo di 90° tra gamba e coscia, creare un poggiapiedi con un oggetto di dimensioni opportune.</text:span></text:p>
      <text:p text:style-name="P19"><text:span text:style-name="T11">In caso di uso su mezzi di trasporto (treni/aerei/ navi) in qualità di passeggeri o in locali pubblici:</text:span></text:p>
      <text:p text:style-name="P19"><text:span text:style-name="T1">- è possibile lavorare in un locale pubblico o in viaggio solo ove le condizioni siano sufficientemente confortevoli ed ergonomiche, prestando particolare attenzione alla comodità della seduta, all'appoggio lombare e alla posizione delle braccia rispetto al tavolino di appoggio; </text:span></text:p>
      <text:p text:style-name="P19"><text:span text:style-name="T1">- evitare lavori prolungati nel caso l’altezza della seduta sia troppo bassa o alta rispetto al piano di appoggio del </text:span><text:span text:style-name="T5">notebook</text:span><text:span text:style-name="T1">;</text:span></text:p>
      <text:p text:style-name="P19"><text:soft-page-break/><text:span text:style-name="T1">- osservare le disposizioni impartite dal personale viaggiante (autisti, controllori, personale di volo, ecc.);</text:span></text:p>
      <text:p text:style-name="P19"><text:span text:style-name="T1">- nelle imbarcazioni il </text:span><text:span text:style-name="T5">notebook </text:span><text:span text:style-name="T1">è utilizzabile solo nei casi in cui sia possibile predisporre una idonea postazione di lavoro al chiuso e in assenza di rollio/beccheggio della nave;</text:span></text:p>
      <text:p text:style-name="P19"><text:span text:style-name="T1">- se fosse necessario ricaricare, e se esistono prese elettriche per la ricarica dei dispositivi mobili a disposizione dei clienti, verificare che la presa non sia danneggiata e che sia normalmente ancorata al suo supporto parete;</text:span></text:p>
      <text:p text:style-name="P19"><text:span text:style-name="T1">- non utilizzare il </text:span><text:span text:style-name="T5">notebook</text:span><text:span text:style-name="T1"> su autobus/tram, metropolitane, taxi e in macchina anche se si è passeggeri.</text:span></text:p>
      <text:p text:style-name="P19"><text:span text:style-name="T12">Indicazioni per il lavoro con </text:span><text:span text:style-name="T9">tablet</text:span><text:span text:style-name="T12"> e </text:span><text:span text:style-name="T9">smartphone</text:span></text:p>
      <text:p text:style-name="P19"><text:span text:style-name="T1">I </text:span><text:span text:style-name="T5">tablet</text:span><text:span text:style-name="T1"> sono idonei prevalentemente alla gestione della posta elettronica e della documentazione, mentre gli </text:span><text:span text:style-name="T5">smartphone</text:span><text:span text:style-name="T1"> sono idonei essenzialmente alla gestione della posta elettronica e alla lettura di brevi documenti. </text:span></text:p>
      <text:p text:style-name="P19"><text:span text:style-name="T1">In caso di impiego di </text:span><text:span text:style-name="T5">tablet</text:span><text:span text:style-name="T1"> e </text:span><text:span text:style-name="T5">smartphone</text:span><text:span text:style-name="T1"> si raccomanda di:</text:span></text:p>
      <text:p text:style-name="P19"><text:span text:style-name="T1">- effettuare frequenti pause, limitando il tempo di digitazione continuata;</text:span></text:p>
      <text:p text:style-name="P19"><text:span text:style-name="T1">- evitare di utilizzare questi dispositivi per scrivere lunghi testi;</text:span></text:p>
      <text:p text:style-name="P19"><text:span text:style-name="T1">- evitare di utilizzare tali attrezzature mentre si cammina, salvo che per rispondere a chiamate vocali prediligendo l’utilizzo dell’auricolare;</text:span></text:p>
      <text:p text:style-name="P19"><text:span text:style-name="T1">- per prevenire l’affaticamento visivo, evitare attività prolungate di lettura sullo </text:span><text:span text:style-name="T5">smartphone</text:span><text:span text:style-name="T1">;</text:span></text:p>
      <text:p text:style-name="P19"><text:span text:style-name="T1">- effettuare periodicamente esercizi di allungamento dei muscoli della mano e del pollice (</text:span><text:span text:style-name="T5">stretching</text:span><text:span text:style-name="T1">).</text:span></text:p>
      <text:p text:style-name="P19"><text:span text:style-name="T12">Indicazioni per l’utilizzo sicuro dello </text:span><text:span text:style-name="T9">smartphone </text:span><text:span text:style-name="T12">come telefono cellulare</text:span></text:p>
      <text:p text:style-name="P19"><text:span text:style-name="T1">- È bene utilizzare l’auricolare durante le chiamate, evitando di tenere il volume su livelli elevati;</text:span></text:p>
      <text:p text:style-name="P19"><text:span text:style-name="T1">- spegnere il dispositivo nelle aree in cui è vietato l’uso di telefoni cellulari/</text:span><text:span text:style-name="T5">smartphone </text:span><text:span text:style-name="T1">o quando può causare interferenze o situazioni di pericolo (in aereo, strutture sanitarie, luoghi a rischio di incendio/esplosione, ecc.);</text:span></text:p>
      <text:p text:style-name="P19"><text:span text:style-name="T1">- al fine di evitare potenziali interferenze con apparecchiature mediche impiantate seguire le indicazioni del medico competente e le specifiche indicazioni del produttore/importatore dell’apparecchiatura.</text:span></text:p>
      <text:p text:style-name="P19"><text:span text:style-name="T1">I dispositivi potrebbero interferire con gli apparecchi acustici. A tal fine: </text:span></text:p>
      <text:p text:style-name="P19"><text:span text:style-name="T1">- non tenere i dispositivi nel taschino;</text:span></text:p>
      <text:p text:style-name="P19"><text:span text:style-name="T1">- in caso di utilizzo posizionarli sull’orecchio opposto rispetto a quello su cui è installato l’apparecchio acustico;</text:span></text:p>
      <text:p text:style-name="P19"><text:span text:style-name="T1">- evitare di usare il dispositivo in caso di sospetta interferenza;</text:span></text:p>
      <text:p text:style-name="P19"><text:soft-page-break/><text:span text:style-name="T1">- un portatore di apparecchi acustici che usasse l’auricolare collegato al telefono/</text:span><text:span text:style-name="T5">smartphone </text:span><text:span text:style-name="T1">potrebbe avere difficoltà nell’udire i suoni dell’ambiente circostante. Non usare l’auricolare se questo può mettere a rischio la propria e l’altrui sicurezza.</text:span></text:p>
      <text:p text:style-name="P19"><text:span text:style-name="T11">Nel caso in cui ci si trovi all’interno di un veicolo:</text:span></text:p>
      <text:p text:style-name="P19"><text:span text:style-name="T1">- non tenere mai in mano il telefono cellulare/</text:span><text:span text:style-name="T5">smartphone</text:span><text:span text:style-name="T1"> durante la guida: le mani devono essere sempre tenute libere per poter condurre il veicolo;</text:span></text:p>
      <text:p text:style-name="P19"><text:span text:style-name="T1">- durante la guida usare il telefono cellulare/</text:span><text:span text:style-name="T5">smartphone</text:span><text:span text:style-name="T1"> esclusivamente con l’auricolare o in modalità viva voce; </text:span></text:p>
      <text:p text:style-name="P19"><text:span text:style-name="T1">- inviare e leggere i messaggi solo durante le fermate in area di sosta o di servizio o se si viaggia in qualità di passeggeri;</text:span></text:p>
      <text:p text:style-name="P19"><text:span text:style-name="T1">- non tenere o trasportare liquidi infiammabili o materiali esplosivi in prossimità del dispositivo, dei suoi componenti o dei suoi accessori;</text:span></text:p>
      <text:p text:style-name="P19"><text:span text:style-name="T1">- non utilizzare il telefono cellulare/</text:span><text:span text:style-name="T5">smartphone </text:span><text:span text:style-name="T1">nelle aree di distribuzione di carburante;</text:span></text:p>
      <text:p text:style-name="P24"><text:span text:style-name="T1">- non collocare il dispositivo nell’area di espansione dell’airbag.</text:span></text:p>
      <text:p text:style-name="P22"><text:span text:style-name="T1">*** *** *** </text:span></text:p>
      <text:p text:style-name="P19"><text:span text:style-name="T9">CAPITOLO 4</text:span></text:p>
      <text:p text:style-name="P19"><text:span text:style-name="T3">INDICAZIONI RELATIVE A REQUISITI E CORRETTO UTILIZZO DI IMPIANTI ELETTRICI</text:span></text:p>
      <text:p text:style-name="P19"><text:span text:style-name="T1">Indicazioni relative ai requisiti e al corretto utilizzo di impianti elettrici, apparecchi/dispositivi elettrici utilizzatori, dispositivi di connessione elettrica temporanea.</text:span></text:p>
      <text:p text:style-name="P19"><text:span text:style-name="T12">Impianto elettrico</text:span></text:p>
      <text:p text:style-name="P19"><text:span text:style-name="T11">A. Requisiti</text:span><text:span text:style-name="T1">:</text:span></text:p>
      <text:p text:style-name="P19"><text:span text:style-name="T1">1) i componenti dell’impianto elettrico utilizzato (prese, interruttori, ecc.) devono apparire privi di parti danneggiate;</text:span></text:p>
      <text:p text:style-name="P19"><text:span text:style-name="T1">2) le sue parti conduttrici in tensione non devono essere accessibili (ad es. a causa di scatole di derivazione prive di coperchio di chiusura o con coperchio danneggiato, di scatole per prese o interruttori prive di alcuni componenti, di canaline portacavi a vista prive di coperchi di chiusura o con coperchi danneggiati);</text:span></text:p>
      <text:p text:style-name="P19"><text:span text:style-name="T1">3) le parti dell’impianto devono risultare asciutte, pulite e non devono prodursi scintille, odori di bruciato e/o fumo;</text:span></text:p>
      <text:p text:style-name="P19"><text:span text:style-name="T1">4) nel caso di utilizzo della rete elettrica in locali privati, è necessario conoscere l’ubicazione del quadro elettrico e la funzione degli interruttori in esso contenuti per poter disconnettere la rete elettrica in caso di emergenza; </text:span></text:p>
      <text:p text:style-name="P19"><text:span text:style-name="T11">B. Indicazioni di corretto utilizzo</text:span><text:span text:style-name="T1">:</text:span></text:p>
      <text:p text:style-name="P19"><text:soft-page-break/><text:span text:style-name="T1">- è buona norma che le zone antistanti i quadri elettrici, le prese e gli interruttori siano tenute sgombre e accessibili;</text:span></text:p>
      <text:p text:style-name="P19"><text:span text:style-name="T1">- evitare di accumulare o accostare materiali infiammabili (carta, stoffe, materiali sintetici di facile innesco, buste di plastica, ecc.) a ridosso dei componenti dell’impianto, e in particolare delle prese elettriche a parete, per evitare il rischio di incendio;</text:span></text:p>
      <text:p text:style-name="P19"><text:span text:style-name="T1">- è importante posizionare le lampade, specialmente quelle da tavolo, in modo tale che non vi sia contatto con materiali infiammabili.</text:span></text:p>
      <text:p text:style-name="P19"><text:span text:style-name="T12">Dispositivi di connessione elettrica temporanea </text:span></text:p>
      <text:p text:style-name="P19"><text:span text:style-name="T1">(prolunghe, adattatori, prese a ricettività multipla, avvolgicavo, ecc.).</text:span></text:p>
      <text:p text:style-name="P19"><text:span text:style-name="T11">A. Requisiti:</text:span></text:p>
      <text:p text:style-name="P19"><text:span text:style-name="T1">- i dispositivi di connessione elettrica temporanea devono essere dotati di informazioni (targhetta) indicanti almeno la tensione nominale (ad es. 220-240 Volt), la corrente nominale (ad es. 10 Ampere) e la potenza massima ammissibile (ad es. 1500 Watt);</text:span></text:p>
      <text:p text:style-name="P19"><text:span text:style-name="T1">- i dispositivi di connessione elettrica temporanea che si intende utilizzare devono essere integri (la guaina del cavo, le prese e le spine non devono essere danneggiate), non avere parti conduttrici scoperte (a spina inserita), non devono emettere scintille, fumo e/o odore di bruciato durante il funzionamento.</text:span></text:p>
      <text:p text:style-name="P19"><text:span text:style-name="T11">B. Indicazioni di corretto utilizzo:</text:span></text:p>
      <text:p text:style-name="P19"><text:span text:style-name="T1">- l’utilizzo di dispositivi di connessione elettrica temporanea deve essere ridotto al minimo indispensabile e preferibilmente solo quando non siano disponibili punti di alimentazione più vicini e idonei;</text:span></text:p>
      <text:p text:style-name="P19"><text:span text:style-name="T1">- le prese e le spine degli apparecchi elettrici, dei dispositivi di connessione elettrica temporanea e dell’impianto elettrico devono essere compatibili tra loro (spine a poli allineati in prese a poli allineati, spine </text:span><text:span text:style-name="T5">schuko</text:span><text:span text:style-name="T1"> in prese </text:span><text:span text:style-name="T5">schuko</text:span><text:span text:style-name="T1">) e, nel funzionamento, le spine devono essere inserite completamente nelle prese, in modo da evitare il danneggiamento delle prese e garantire un contatto certo; </text:span></text:p>
      <text:p text:style-name="P19"><text:span text:style-name="T1">- evitare di piegare, schiacciare, tirare prolunghe, spine, ecc.;</text:span></text:p>
      <text:p text:style-name="P19"><text:span text:style-name="T1">- disporre i cavi di alimentazione e/o le eventuali prolunghe con attenzione, in modo da minimizzare il pericolo di inciampo;</text:span></text:p>
      <text:p text:style-name="P19"><text:span text:style-name="T1">- verificare sempre che la potenza ammissibile dei dispositivi di connessione elettrica temporanea (ad es. presa multipla con 1500 Watt) sia maggiore della somma delle potenze assorbite dagli apparecchi elettrici collegati (ad es. PC 300 Watt + stampante 1000 Watt); </text:span></text:p>
      <text:p text:style-name="P19"><text:span text:style-name="T1">- fare attenzione a che i dispositivi di connessione elettrica temporanea non risultino particolarmente caldi durante il loro funzionamento;</text:span></text:p>
      <text:p text:style-name="P24"><text:soft-page-break/><text:span text:style-name="T1">- srotolare i cavi il più possibile o comunque disporli in modo tale da esporre la maggiore superficie libera per smaltire il calore prodotto durante il loro impiego.</text:span></text:p>
      <text:p text:style-name="P19"><text:span text:style-name="T9">CAPITOLO 5</text:span></text:p>
      <text:p text:style-name="P19"><text:span text:style-name="T3">INFORMATIVA RELATIVA AL RISCHIO INCENDI PER IL LAVORO “AGILE”</text:span></text:p>
      <text:p text:style-name="P19"><text:span text:style-name="T3">Indicazioni generali</text:span><text:span text:style-name="T1">:</text:span></text:p>
      <text:p text:style-name="P19"><text:span text:style-name="T1">- identificare il luogo di lavoro (indirizzo esatto) e avere a disposizione i principali numeri telefonici dei soccorsi nazionali e locali (VVF, Polizia, ospedali, ecc.);</text:span></text:p>
      <text:p text:style-name="P19"><text:span text:style-name="T1">- prestare attenzione ad apparecchi di cottura e riscaldamento dotati di resistenza elettrica a vista o a fiamma libera (alimentati a combustibili solidi, liquidi o gassosi) in quanto possibili focolai di incendio e di rischio ustione. Inoltre, tenere presente che questi ultimi necessitano di adeguati ricambi d’aria per l’eliminazione dei gas combusti;</text:span></text:p>
      <text:p text:style-name="P19"><text:span text:style-name="T1">- rispettare il divieto di fumo laddove presente;</text:span></text:p>
      <text:p text:style-name="P19"><text:span text:style-name="T1">- non gettare mozziconi accesi nelle aree a verde all’esterno, nei vasi con piante e nei contenitori destinati ai rifiuti;</text:span></text:p>
      <text:p text:style-name="P19"><text:span text:style-name="T1">- non ostruire le vie di esodo e non bloccare la chiusura delle eventuali porte tagliafuoco.</text:span></text:p>
      <text:p text:style-name="P13"/>
      <text:p text:style-name="P19"><text:span text:style-name="T3">Comportamento per principio di incendio</text:span><text:span text:style-name="T1">: </text:span></text:p>
      <text:p text:style-name="P19"><text:span text:style-name="T1">- mantenere la calma;</text:span></text:p>
      <text:p text:style-name="P19"><text:span text:style-name="T1">- disattivare le utenze presenti (PC, termoconvettori, apparecchiature elettriche) staccandone anche le spine;</text:span></text:p>
      <text:p text:style-name="P19"><text:span text:style-name="T1">- avvertire i presenti all’interno dell’edificio o nelle zone circostanti </text:span><text:span text:style-name="T5">outdoor</text:span><text:span text:style-name="T1">, chiedere aiuto e, nel caso si valuti l’impossibilità di agire, chiamare i soccorsi telefonicamente (VVF, Polizia, ecc.), fornendo loro cognome, luogo dell’evento, situazione, affollamento, ecc.; </text:span></text:p>
      <text:p text:style-name="P14"/>
      <text:p text:style-name="P19"><text:span text:style-name="T1">- se l’evento lo permette, in attesa o meno dell’arrivo di aiuto o dei soccorsi, provare a spegnere l’incendio attraverso i mezzi di estinzione presenti (acqua</text:span><text:span text:style-name="Footnote_20_Characters"><text:span text:style-name="T1"><text:note text:id="ftn1" text:note-class="footnote"><text:note-citation>1</text:note-citation><text:note-body><text:p text:style-name="P4"><text:span text:style-name="Footnote_20_Characters"><text:span text:style-name="T13"/></text:span><text:span text:style-name="T13"> È idonea allo spegnimento di incendi di manufatti in legno o in stoffa ma non per incendi che originano dall’impianto o da attrezzature elettriche.</text:span></text:p></text:note-body></text:note></text:span></text:span><text:span text:style-name="T1">, coperte</text:span><text:span text:style-name="Footnote_20_Characters"><text:span text:style-name="T1"><text:note text:id="ftn2" text:note-class="footnote"><text:note-citation>2</text:note-citation><text:note-body><text:p text:style-name="P5"><text:span text:style-name="Footnote_20_Characters"><text:span text:style-name="T13"/></text:span><text:span text:style-name="T13"> In caso di</text:span><text:span text:style-name="T14"> </text:span><text:span text:style-name="T13">principi di incendio dell’impianto elettrico o di altro tipo (purché si tratti di piccoli focolai) si possono utilizzare le coperte ignifughe o, in loro assenza, coperte di lana o di cotone spesso (evitare assolutamente materiali sintetici o di piume come i </text:span><text:span text:style-name="T15">pile</text:span><text:span text:style-name="T13"> e i piumini) per soffocare il focolaio (si impedisce l’arrivo di ossigeno alla fiamma). Se particolarmente piccolo il focolaio può essere soffocato anche con un recipiente di metallo (ad es. un coperchio o una pentola di acciaio rovesciata).</text:span></text:p></text:note-body></text:note></text:span></text:span><text:span text:style-name="T1">, estintori</text:span><text:span text:style-name="Footnote_20_Characters"><text:span text:style-name="T1"><text:note text:id="ftn3" text:note-class="footnote"><text:note-citation>3</text:note-citation><text:note-body><text:p text:style-name="P6"><text:span text:style-name="Footnote_20_Characters"><text:span text:style-name="T13"/></text:span><text:span text:style-name="T13"> ESTINTORI A POLVERE (ABC)</text:span></text:p><text:p text:style-name="P3"><text:span text:style-name="T13">Sono idonei per spegnere i fuochi generati da sostanze solide che formano brace (fuochi di classe A), da sostanze liquide (fuochi di classe B) e da sostanze gassose (fuochi di classe C). Gli estintori a polvere sono utilizzabili per lo spegnimento dei principi d’incendio di ogni sostanza anche in presenza d’impianti elettrici in tensione. </text:span></text:p><text:p text:style-name="P3"><text:span text:style-name="T13">ESTINTORI AD ANIDRIDE CARBONICA (CO</text:span><text:span text:style-name="T16">2</text:span><text:span text:style-name="T13">) </text:span></text:p><text:p text:style-name="P3"><text:span text:style-name="T13">Sono idonei allo spegnimento di sostanze liquide (fuochi di classe B) e fuochi di sostanze gassose (fuochi di classe C); possono essere usati anche in presenza di impianti elettrici in tensione. Occorre prestare molta attenzione all’eccessivo raffreddamento che genera il gas: ustione da freddo alle persone e possibili rotture su elementi caldi (ad es.: motori o parti metalliche calde potrebbero rompersi per eccessivo raffreddamento superficiale). Non sono indicati per spegnere fuochi di classe A (sostanze solide che formano brace). A causa dell’elevata pressione interna l’estintore a CO</text:span><text:span text:style-name="T16">2</text:span><text:span text:style-name="T13"> risulta molto più pesante degli altri estintori a pari quantità di estinguente.</text:span></text:p><text:p text:style-name="P3"><text:span text:style-name="T13">ISTRUZIONI PER L’UTILIZZO DELL’ESTINTORE </text:span></text:p><text:p text:style-name="P3"><text:span text:style-name="T13">- sganciare l’estintore dall’eventuale supporto e porlo a terra;</text:span></text:p><text:p text:style-name="Footnote"><text:span text:style-name="T13">- rompere il sigillo ed estrarre la spinetta di sicurezza;</text:span></text:p><text:p text:style-name="Footnote"><text:span text:style-name="T13">- impugnare il tubo erogatore o manichetta;</text:span></text:p><text:p text:style-name="Footnote"><text:span text:style-name="T13">- con l’altra mano, impugnata la maniglia dell’estintore, premere la valvola di apertura;</text:span></text:p><text:p text:style-name="Footnote"><text:span text:style-name="T13">- dirigere il getto alla base delle fiamme premendo la leva prima ad intermittenza e poi con maggiore progressione;</text:span></text:p><text:p text:style-name="Footnote"><text:span text:style-name="T13">- iniziare lo spegnimento delle fiamme più vicine a sé e solo dopo verso il focolaio principale.</text:span></text:p><text:p text:style-name="Footnote"/></text:note-body></text:note></text:span></text:span><text:span text:style-name="T1">, ecc.);- non utilizzare </text:span><text:soft-page-break/><text:span text:style-name="T1">acqua per estinguere l’incendio su apparecchiature o parti di impianto elettrico o quantomeno prima di avere disattivato la tensione dal quadro elettrico;</text:span></text:p>
      <text:p text:style-name="P19"><text:span text:style-name="T1">- se non si riesce ad estinguere l’incendio, abbandonare il luogo dell’evento (chiudendo le porte dietro di sé ma non a chiave) e aspettare all’esterno l’arrivo dei soccorsi per fornire indicazioni;</text:span></text:p>
      <text:p text:style-name="P19"><text:span text:style-name="T1">- se non è possibile abbandonare l’edificio, chiudersi all’interno di un’altra stanza tamponando la porta con panni umidi, se disponibili, per ostacolare la diffusione dei fumi all’interno, aprire la finestra e segnalare la propria presenza.</text:span></text:p>
      <text:p text:style-name="P19"><text:span text:style-name="T3">Nel caso si svolga lavoro agile in luogo pubblico o come ospiti in altro luogo di lavoro privato è importante:</text:span></text:p>
      <text:p text:style-name="P19"><text:span text:style-name="T1">- accertarsi dell’esistenza di divieti e limitazioni di esercizio imposti dalle strutture e rispettarli;</text:span></text:p>
      <text:p text:style-name="P19"><text:span text:style-name="T1">- prendere visione, soprattutto nel piano dove si è collocati, delle piantine particolareggiate a parete, della dislocazione dei mezzi antincendio, dei pulsanti di allarme, delle vie di esodo; </text:span></text:p>
      <text:p text:style-name="P19"><text:span text:style-name="T1">- visualizzare i numeri di emergenza interni che sono in genere riportati sulle piantine a parete (addetti lotta antincendio/emergenze/coordinatore per l’emergenza, ecc.);</text:span></text:p>
      <text:p text:style-name="P19"><text:span text:style-name="T1">- leggere attentamente le indicazioni scritte e quelle grafiche riportate in planimetria;</text:span></text:p>
      <text:p text:style-name="P19"><text:span text:style-name="T1">- rispettare il divieto di fumo;</text:span></text:p>
      <text:p text:style-name="P19"><text:span text:style-name="T1">- evitare di creare ingombri alla circolazione lungo le vie di esodo;</text:span></text:p>
      <text:p text:style-name="P24"><text:span text:style-name="T1">- segnalare al responsabile del luogo o ai lavoratori designati quali addetti ogni evento pericoloso, per persone e cose, rilevato nell’ambiente occupato.</text:span></text:p>
      <text:p text:style-name="P17"><text:span text:style-name="T17">*** *** ***</text:span></text:p>
      <text:p text:style-name="P18"><draw:custom-shape text:anchor-type="paragraph" draw:z-index="0" draw:name="Casella di testo 2" draw:style-name="gr1" draw:text-style-name="P36" svg:width="17.467cm" svg:height="10.341cm" svg:x="0.078cm" svg:y="1.667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fr1" draw:name="Cornice1" text:anchor-type="paragraph" svg:x="0.078cm" svg:y="1.667cm" svg:width="17.468cm" svg:height="10.342cm" draw:z-index="1"><draw:text-box><table:table table:name="Tabella1" table:style-name="Tabella1"><table:table-column table:style-name="Tabella1.A"/><table:table-column table:style-name="Tabella1.B"/><table:table-column table:style-name="Tabella1.C" table:number-columns-repeated="2"/><table:table-column table:style-name="Tabella1.E"/><table:table-column table:style-name="Tabella1.C" table:number-columns-repeated="2"/><table:table-row table:style-name="Tabella1.1"><table:table-cell table:style-name="Tabella1.A1" office:value-type="string"><text:p text:style-name="P33"><text:span text:style-name="T18">Scenario lavorativo</text:span></text:p></table:table-cell><table:table-cell table:style-name="Tabella1.A1" office:value-type="string"><text:p text:style-name="P34"><text:span text:style-name="T20">Attrezzatura utilizzabile</text:span></text:p></table:table-cell><table:table-cell table:style-name="Tabella1.A1" table:number-columns-spanned="5" office:value-type="string"><text:p text:style-name="P34"><text:span text:style-name="T20">Capitoli da applicare</text:span></text:p></table:table-cell><table:covered-table-cell/><table:covered-table-cell/><table:covered-table-cell/><table:covered-table-cell/></table:table-row><table:table-row table:style-name="Tabella1.1"><table:table-cell table:style-name="Tabella1.A1" office:value-type="string"><text:p text:style-name="P35"/></table:table-cell><table:table-cell table:style-name="Tabella1.A1" office:value-type="string"><text:p text:style-name="P30"/></table:table-cell><table:table-cell table:style-name="Tabella1.A1" office:value-type="string"><text:p text:style-name="Frame_20_contents"><text:span text:style-name="T20">1</text:span></text:p></table:table-cell><table:table-cell table:style-name="Tabella1.A1" office:value-type="string"><text:p text:style-name="Frame_20_contents"><text:span text:style-name="T20">2</text:span></text:p></table:table-cell><table:table-cell table:style-name="Tabella1.A1" office:value-type="string"><text:p text:style-name="Frame_20_contents"><text:span text:style-name="T20">3</text:span></text:p></table:table-cell><table:table-cell table:style-name="Tabella1.A1" office:value-type="string"><text:p text:style-name="Frame_20_contents"><text:span text:style-name="T20">4</text:span></text:p></table:table-cell><table:table-cell table:style-name="Tabella1.A1" office:value-type="string"><text:p text:style-name="Frame_20_contents"><text:span text:style-name="T20">5</text:span></text:p></table:table-cell></table:table-row><table:table-row table:style-name="Tabella1.1"><table:table-cell table:style-name="Tabella1.A1" office:value-type="string"><text:list xml:id="list3388226873" text:style-name="WWNum22"><text:list-item><text:p text:style-name="P2"><text:span text:style-name="T20">Lavoro agile in locali privati al chiuso </text:span></text:p></text:list-item></text:list></table:table-cell><table:table-cell table:style-name="Tabella1.A1" office:value-type="string"><text:p text:style-name="Frame_20_contents"><text:span text:style-name="T21">Smartphone</text:span></text:p><text:p text:style-name="Frame_20_contents"><text:span text:style-name="T21">Auricolare</text:span></text:p><text:p text:style-name="Frame_20_contents"><text:span text:style-name="T21">Tablet</text:span></text:p><text:p text:style-name="Frame_20_contents"><text:span text:style-name="T21">Notebook</text:span></text:p></table:table-cell><table:table-cell table:style-name="Tabella1.A1" office:value-type="string"><text:p text:style-name="P31"/></table:table-cell><table:table-cell table:style-name="Tabella1.A1" office:value-type="string"><text:p text:style-name="Frame_20_contents"><text:span text:style-name="T19">X</text:span></text:p></table:table-cell><table:table-cell table:style-name="Tabella1.A1" office:value-type="string"><text:p text:style-name="Frame_20_contents"><text:span text:style-name="T19">X</text:span></text:p></table:table-cell><table:table-cell table:style-name="Tabella1.A1" office:value-type="string"><text:p text:style-name="Frame_20_contents"><text:span text:style-name="T19">X</text:span></text:p></table:table-cell><table:table-cell table:style-name="Tabella1.A1" office:value-type="string"><text:p text:style-name="Frame_20_contents"><text:span text:style-name="T19">X</text:span></text:p></table:table-cell></table:table-row><table:table-row table:style-name="Tabella1.1"><table:table-cell table:style-name="Tabella1.A1" office:value-type="string"><text:list xml:id="list124806506086350" text:continue-numbering="true" text:style-name="WWNum22"><text:list-item><text:p text:style-name="P2"><text:span text:style-name="T20">Lavoro agile in locali pubblici al chiuso </text:span></text:p></text:list-item></text:list></table:table-cell><table:table-cell table:style-name="Tabella1.A1" office:value-type="string"><text:p text:style-name="Frame_20_contents"><text:span text:style-name="T21">Smartphone</text:span></text:p><text:p text:style-name="Frame_20_contents"><text:span text:style-name="T21">Auricolare</text:span></text:p><text:p text:style-name="Frame_20_contents"><text:span text:style-name="T21">Tablet</text:span></text:p><text:p text:style-name="Frame_20_contents"><text:span text:style-name="T21">Notebook</text:span></text:p></table:table-cell><table:table-cell table:style-name="Tabella1.A1" office:value-type="string"><text:p text:style-name="P31"/></table:table-cell><table:table-cell table:style-name="Tabella1.A1" office:value-type="string"><text:p text:style-name="P31"/></table:table-cell><table:table-cell table:style-name="Tabella1.A1" office:value-type="string"><text:p text:style-name="Frame_20_contents"><text:span text:style-name="T19">X</text:span></text:p></table:table-cell><table:table-cell table:style-name="Tabella1.A1" office:value-type="string"><text:p text:style-name="Frame_20_contents"><text:span text:style-name="T19">X</text:span></text:p></table:table-cell><table:table-cell table:style-name="Tabella1.A1" office:value-type="string"><text:p text:style-name="Frame_20_contents"><text:span text:style-name="T19">X</text:span></text:p></table:table-cell></table:table-row><table:table-row table:style-name="Tabella1.1"><table:table-cell table:style-name="Tabella1.A1" office:value-type="string"><text:list xml:id="list124805564013273" text:continue-numbering="true" text:style-name="WWNum22"><text:list-item><text:p text:style-name="P2"><text:span text:style-name="T20">Lavoro agile nei trasferimenti, su mezzi privati come passeggero o su autobus/tram, metropolitane e taxi </text:span></text:p></text:list-item></text:list></table:table-cell><table:table-cell table:style-name="Tabella1.A1" office:value-type="string"><text:p text:style-name="Frame_20_contents"><text:span text:style-name="T21">Smartphone</text:span></text:p><text:p text:style-name="Frame_20_contents"><text:span text:style-name="T21">Auricolare</text:span></text:p></table:table-cell><table:table-cell table:style-name="Tabella1.A1" office:value-type="string"><text:p text:style-name="P31"/></table:table-cell><table:table-cell table:style-name="Tabella1.A1" office:value-type="string"><text:p text:style-name="P31"/></table:table-cell><table:table-cell table:style-name="Tabella1.A1" office:value-type="string"><text:p text:style-name="Frame_20_contents"><text:span text:style-name="T19">X</text:span></text:p></table:table-cell><table:table-cell table:style-name="Tabella1.A1" office:value-type="string"><text:p text:style-name="P31"/></table:table-cell><table:table-cell table:style-name="Tabella1.A1" office:value-type="string"><text:p text:style-name="P31"/></table:table-cell></table:table-row><table:table-row table:style-name="Tabella1.1"><table:table-cell table:style-name="Tabella1.A1" office:value-type="string"><text:list xml:id="list124805613753361" text:continue-numbering="true" text:style-name="WWNum22"><text:list-item><text:p text:style-name="P2"><text:span text:style-name="T22">Lavoro agile nei trasferimenti su mezzi sui quali sia assicurato il posto a sedere e con tavolino di appoggio quali aerei, treni, autolinee extraurbane, imbarcazioni (traghetti e similari)</text:span></text:p></text:list-item></text:list></table:table-cell><table:table-cell table:style-name="Tabella1.A1" office:value-type="string"><text:p text:style-name="Frame_20_contents"><text:span text:style-name="T21">Smartphone</text:span></text:p><text:p text:style-name="Frame_20_contents"><text:span text:style-name="T21">Auricolare </text:span></text:p><text:p text:style-name="Frame_20_contents"><text:span text:style-name="T21">Tablet</text:span></text:p><text:p text:style-name="Frame_20_contents"><text:span text:style-name="T21">Notebook</text:span></text:p></table:table-cell><table:table-cell table:style-name="Tabella1.A1" office:value-type="string"><text:p text:style-name="P31"/></table:table-cell><table:table-cell table:style-name="Tabella1.A1" office:value-type="string"><text:p text:style-name="P31"/></table:table-cell><table:table-cell table:style-name="Tabella1.A1" office:value-type="string"><text:p text:style-name="Frame_20_contents"><text:span text:style-name="T19">X</text:span></text:p></table:table-cell><table:table-cell table:style-name="Tabella1.A1" office:value-type="string"><text:p text:style-name="Frame_20_contents"><text:span text:style-name="T19">X</text:span></text:p></table:table-cell><table:table-cell table:style-name="Tabella1.A1" office:value-type="string"><text:p text:style-name="P31"/></table:table-cell></table:table-row><table:table-row table:style-name="Tabella1.1"><table:table-cell table:style-name="Tabella1.A1" office:value-type="string"><text:list xml:id="list124806711385795" text:continue-numbering="true" text:style-name="WWNum22"><text:list-item><text:p text:style-name="P2"><text:span text:style-name="T20">Lavoro agile nei luoghi all’aperto</text:span></text:p></text:list-item></text:list></table:table-cell><table:table-cell table:style-name="Tabella1.A1" office:value-type="string"><text:p text:style-name="Frame_20_contents"><text:span text:style-name="T21">Smartphone</text:span></text:p><text:p text:style-name="Frame_20_contents"><text:span text:style-name="T21">Auricolare</text:span></text:p><text:p text:style-name="Frame_20_contents"><text:span text:style-name="T21">Tablet</text:span></text:p><text:p text:style-name="Frame_20_contents"><text:span text:style-name="T21">Notebook</text:span></text:p></table:table-cell><table:table-cell table:style-name="Tabella1.A1" office:value-type="string"><text:p text:style-name="Frame_20_contents"><text:span text:style-name="T19">X</text:span></text:p></table:table-cell><table:table-cell table:style-name="Tabella1.A1" office:value-type="string"><text:p text:style-name="P31"/></table:table-cell><table:table-cell table:style-name="Tabella1.A1" office:value-type="string"><text:p text:style-name="Frame_20_contents"><text:span text:style-name="T19">X</text:span></text:p></table:table-cell><table:table-cell table:style-name="Tabella1.A1" office:value-type="string"><text:p text:style-name="P31"/></table:table-cell><table:table-cell table:style-name="Tabella1.A1" office:value-type="string"><text:p text:style-name="Frame_20_contents"><text:span text:style-name="T19">X</text:span></text:p></table:table-cell></table:table-row></table:table><text:p text:style-name="P32"/><text:p text:style-name="P32"/></draw:text-box></draw:frame><text:span text:style-name="T17">Di seguito si riporta una tabella riepilogativa al fine di indicare in quali dei diversi scenari lavorativi dovranno trovare applicazione le informazioni contenute nei cinque capitoli di cui sopra.</text:span></text:p>
      <text:p text:style-name="P15"><text:soft-page-break/></text:p>
      <text:p text:style-name="P7"><text:span text:style-name="T1">Con la sottoscrizione del presente documento, il lavoratore attesta di aver preso conoscenza in modo puntuale del contenuto del medesimo e il Rappresentante dei lavoratori per la Sicurezza di averne condiviso pienamente il contenuto.</text:span></text:p>
      <text:p text:style-name="P15"/>
      <text:p text:style-name="P7"><text:span text:style-name="T1">Data --/--/----</text:span></text:p>
      <text:p text:style-name="P15"/>
      <text:p text:style-name="P7"><text:span text:style-name="T1">Firma del Datore di Lavoro</text:span></text:p>
      <text:p text:style-name="P15"/>
      <text:p text:style-name="P15"/>
      <text:p text:style-name="P7"><text:span text:style-name="T1">Firma del Lavoratore</text:span></text:p>
      <text:p text:style-name="P15"/>
      <text:p text:style-name="P15"/>
      <text:p text:style-name="P7"><text:span text:style-name="T1">Firma del Rappresentante dei Lavoratori per la Sicurezza - RLS <text:s text:c="20"/></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 svg:font-family="Wingdings" style:font-charset="x-symbol"/>
    <style:font-face style:name="Courier New" svg:font-family="'Courier New'"/>
    <style:font-face style:name="Lohit Devanagari1" svg:font-family="'Lohit Devanagari'"/>
    <style:font-face style:name="Liberation Serif" svg:font-family="'Liberation Serif'"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Calibri" svg:font-family="Calibri" style:font-family-generic="system" style:font-pitch="variable"/>
    <style:font-face style:name="Courier New1" svg:font-family="'Courier New'"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oto Sans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oto Sans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indent="0cm" style:auto-text-indent="false"/>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rame_20_contents" style:display-name="Frame contents" style:family="paragraph" style:parent-style-name="Standard" style:class="extra"/>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Default_20_Paragraph_20_Font" style:display-name="Default Paragraph Font" style:family="text"/>
    <style:style style:name="Footnote_20_Characters" style:display-name="Footnote Characters" style:family="text" style:parent-style-name="Default_20_Paragraph_20_Font">
      <style:text-properties style:text-position="super 58%"/>
    </style:style>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4"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Converted2" style:page-layout-name="Mpm2"/>
    <style:master-page style:name="Converted4" style:page-layout-name="Mpm2"/>
    <style:master-page style:name="Converted6"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3-12T12:47:19.712090077</meta:creation-date>
    <dc:date>2020-03-12T12:48:04.397963366</dc:date>
    <meta:editing-duration>PT45S</meta:editing-duration>
    <meta:editing-cycles>1</meta:editing-cycles>
    <meta:document-statistic meta:table-count="1" meta:image-count="0" meta:object-count="0" meta:page-count="13" meta:paragraph-count="255" meta:word-count="4690" meta:character-count="31348" meta:non-whitespace-character-count="26768"/>
    <meta:generator>LibreOffice/6.0.7.3$Linux_X86_64 LibreOffice_project/00m0$Build-3</meta:generator>
  </office:meta>
</office:document-meta>
</file>