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Courier New" svg:font-family="'Courier New'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1b72f0"/>
    </style:style>
    <style:style style:name="P2" style:family="paragraph" style:parent-style-name="Standard"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weight="bold" officeooo:paragraph-rsid="001b72f0" style:font-weight-asian="bold" style:font-weight-complex="bold"/>
    </style:style>
    <style:style style:name="P5" style:family="paragraph" style:parent-style-name="Standard" style:list-style-name="L3">
      <style:text-properties fo:font-weight="bold" style:font-weight-asian="bold" style:font-weight-complex="bold"/>
    </style:style>
    <style:style style:name="P6" style:family="paragraph" style:parent-style-name="Standard">
      <style:text-properties officeooo:paragraph-rsid="001b72f0"/>
    </style:style>
    <style:style style:name="P7" style:family="paragraph" style:parent-style-name="Standard" style:list-style-name="L1"/>
    <style:style style:name="P8" style:family="paragraph" style:parent-style-name="Standard" style:list-style-name="L2"/>
    <style:style style:name="P9" style:family="paragraph" style:parent-style-name="Standard">
      <style:paragraph-properties fo:text-align="end" style:justify-single-word="false"/>
    </style:style>
    <style:style style:name="P10" style:family="paragraph" style:parent-style-name="Standard">
      <style:paragraph-properties fo:text-align="end" style:justify-single-word="false"/>
      <style:text-properties officeooo:paragraph-rsid="001e6196"/>
    </style:style>
    <style:style style:name="T1" style:family="text">
      <style:text-properties officeooo:rsid="001e6196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697cm" fo:text-indent="-0.635cm" fo:margin-left="1.69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332cm" fo:text-indent="-0.635cm" fo:margin-left="2.332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967cm" fo:text-indent="-0.635cm" fo:margin-left="2.967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602cm" fo:text-indent="-0.635cm" fo:margin-left="3.602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237cm" fo:text-indent="-0.635cm" fo:margin-left="4.237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872cm" fo:text-indent="-0.635cm" fo:margin-left="4.872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507cm" fo:text-indent="-0.635cm" fo:margin-left="5.507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142cm" fo:text-indent="-0.635cm" fo:margin-left="6.142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777cm" fo:text-indent="-0.635cm" fo:margin-left="6.777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412cm" fo:text-indent="-0.635cm" fo:margin-left="7.412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381cm" fo:text-indent="-0.635cm" fo:margin-left="1.381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016cm" fo:text-indent="-0.635cm" fo:margin-left="2.016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651cm" fo:text-indent="-0.635cm" fo:margin-left="2.65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286cm" fo:text-indent="-0.635cm" fo:margin-left="3.286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921cm" fo:text-indent="-0.635cm" fo:margin-left="3.92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556cm" fo:text-indent="-0.635cm" fo:margin-left="4.556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191cm" fo:text-indent="-0.635cm" fo:margin-left="5.191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826cm" fo:text-indent="-0.635cm" fo:margin-left="5.826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461cm" fo:text-indent="-0.635cm" fo:margin-left="6.461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096cm" fo:text-indent="-0.635cm" fo:margin-left="7.096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Allegato 1a</text:p>
      <text:p text:style-name="Standard"/>
      <text:p text:style-name="Standard"/>
      <text:p text:style-name="P4">Autodichiarazione sostitutiva di Certificazione.</text:p>
      <text:p text:style-name="P1">ai sensi degli artt.nn.46/47 del d.p.r.28.12.2000/n.445 </text:p>
      <text:p text:style-name="Standard"/>
      <text:p text:style-name="Standard"/>
      <text:p text:style-name="Standard">I sottoscritti:</text:p>
      <text:p text:style-name="P6">Nome ____________________________ cognome ____________________________ <text:s text:c="2"/></text:p>
      <text:p text:style-name="Standard">Nome ____________________________ cognome ____________________________ <text:s text:c="2"/></text:p>
      <text:p text:style-name="Standard">(genitori e/o tutori)</text:p>
      <text:p text:style-name="Standard"/>
      <text:p text:style-name="Standard">Dell’alunno/a ____________________________ <text:s text:c="11"/></text:p>
      <text:p text:style-name="Standard"/>
      <text:p text:style-name="Standard">Nato/a il ____________________________ a ____________________________ <text:s text:c="2"/></text:p>
      <text:p text:style-name="Standard"/>
      <text:p text:style-name="Standard">Frequentante la classe <text:s text:c="10"/><text:tab/>-<text:tab/>a.s. <text:s text:c="9"/></text:p>
      <text:p text:style-name="Standard">Dell’istituzione scolastica</text:p>
      <text:p text:style-name="Standard"/>
      <text:p text:style-name="Standard">Ricevuta l’informativa relativamente al ‘regolamento recante misure di prevenzione e contenimento della diffusione del sars-cov-2 - procedure attuative piano-rientro’ (ved.allegato) </text:p>
      <text:p text:style-name="Standard"/>
      <text:p text:style-name="Standard">Dichiarano che:</text:p>
      <text:p text:style-name="Standard">ai sensi degli artt.nn.46/47 del d.p.r.28.12.2000/n.445, consapevole delle sanzioni penali previste dall’art.n.76 del medesimo d.p.r.445/2000 per le ipotesi di falsità in atti e dichiarazioni mendaci ivi indicate <text:s/>per entrare a scuola personalmente O per permettere di entrare a scuola al proprio figlio/a</text:p>
      <text:p text:style-name="Standard"/>
      <text:p text:style-name="P3">Devono verificare e controllare quotidianamente prima dell’accesso a scuola il possesso dei ‘requisiti di salute’</text:p>
      <text:p text:style-name="P3">Ossia</text:p>
      <text:p text:style-name="P3">L’insussistenza delle seguenti condizioni di Pericolo che Precludono l’accesso in ogni plesso Scolastico</text:p>
      <text:p text:style-name="Standard"/>
      <text:list xml:id="list3858940069" text:style-name="L1">
        <text:list-item>
          <text:p text:style-name="P7"><text:s text:c="4"/>• sintomi di influenza <text:s text:c="2"/>temperatura oltre 37,5° (negli ultimi tre giorni).</text:p>
        </text:list-item>
        <text:list-item>
          <text:p text:style-name="P7"><text:s text:c="4"/>• avere avuto contatti <text:s text:c="2"/>negli ultimi 14 giorni <text:s text:c="2"/>con soggetti risultati positivi al covid-19 (persone malate e/o contagiate).</text:p>
        </text:list-item>
        <text:list-item>
          <text:p text:style-name="P7">• avere avuto contatti <text:s text:c="2"/>negli ultimi 14 giorni <text:s text:c="2"/>con soggetti provenienti da zone a rischio secondo le Indicazioni dell’oms.</text:p>
        </text:list-item>
      </text:list>
      <text:p text:style-name="Standard"/>
      <text:p text:style-name="Standard">Inoltre</text:p>
      <text:p text:style-name="Standard"/>
      <text:p text:style-name="Standard">I sottoscritti si impegnano .A Rispettare personalmente E .A Far rispettare al proprio figlio/a: <text:s/>gli adempimenti previsti dalle norme vigenti <text:s/>tutte le disposizioni delle autorità <text:s/>tutte le prescrizioni del dirigente scolastico nel fare accesso alla scuola.</text:p>
      <text:p text:style-name="Standard"/>
      <text:p text:style-name="Standard">In particolare:</text:p>
      <text:list xml:id="list2169488921" text:style-name="L2">
        <text:list-item>
          <text:p text:style-name="P8"><text:s/>mantenere la distanza di sicurezza (un metro)</text:p>
        </text:list-item>
        <text:list-item>
          <text:p text:style-name="P8"><text:s/>osservare le regole di igiene generali ed in particolare di igiene delle mani</text:p>
        </text:list-item>
        <text:list-item>
          <text:p text:style-name="P8"><text:s/>utilizzare i dpi di protezione delle vie respiratorie (uso della mascherina) durante l’ingresso <text:s text:c="2"/>il transito nei corridoi/scale <text:s text:c="2"/>l’uscita e secondo le indicazioni impartite dal ministro della salute e comunicate dal dirigente.</text:p>
        </text:list-item>
        <text:list-item>
          <text:p text:style-name="P8"/>
        </text:list-item>
        <text:list-item>
          <text:p text:style-name="P8"><text:soft-page-break/>a informare tempestivamente il docente della presenza di qualsiasi sintomo influenzale durante la permanenza nell’istituto, avendo cura di rimanere ad adeguata distanza dalle persone presenti.</text:p>
        </text:list-item>
      </text:list>
      <text:p text:style-name="Standard"/>
      <text:p text:style-name="P2">Documenti allegati</text:p>
      <text:list xml:id="list3828506688" text:style-name="L3">
        <text:list-item>
          <text:p text:style-name="P5">Informativa</text:p>
        </text:list-item>
      </text:list>
      <text:p text:style-name="Standard"/>
      <text:p text:style-name="Standard"><text:span text:style-name="T1">Empoli</text:span>, <text:s text:c="4"/>/ <text:s text:c="4"/>/<text:span text:style-name="T1">2020</text:span> </text:p>
      <text:p text:style-name="Standard"/>
      <text:p text:style-name="P9">Firma di entrambi i genitori (o tutori)</text:p>
      <text:p text:style-name="P10"/>
      <text:p text:style-name="P10">________________________________</text:p>
      <text:p text:style-name="P10"/>
      <text:p text:style-name="P10">________________________________</text:p>
      <text:p text:style-name="P10"/>
      <text:p text:style-name="P9"/>
      <text:p text:style-name="P9">Letto, confermato e sottoscritto.</text:p>
      <text:p text:style-name="P9"/>
      <text:p text:style-name="P9">Padre/tutore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Madre/tutric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Courier New" svg:font-family="'Courier New'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Character_20_style" style:num-suffix=".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2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3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4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5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6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7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8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9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Character_20_style" style:num-suffix=".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2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3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4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5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6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7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8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9" text:style-name="Character_20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9-09T11:44:36.037710070</meta:creation-date>
    <dc:date>2020-09-09T11:52:49.920473711</dc:date>
    <meta:editing-duration>PT8M13S</meta:editing-duration>
    <meta:editing-cycles>3</meta:editing-cycles>
    <meta:generator>LibreOffice/6.0.7.3$Linux_X86_64 LibreOffice_project/00m0$Build-3</meta:generator>
    <meta:document-statistic meta:table-count="0" meta:image-count="0" meta:object-count="0" meta:page-count="2" meta:paragraph-count="37" meta:word-count="325" meta:character-count="2606" meta:non-whitespace-character-count="2244"/>
  </office:meta>
</office:document-meta>
</file>