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officeooo:paragraph-rsid="001b72f0"/>
    </style:style>
    <style:style style:name="P2" style:family="paragraph" style:parent-style-name="Standard">
      <style:text-properties officeooo:paragraph-rsid="001ef73d"/>
    </style:style>
    <style:style style:name="P3" style:family="paragraph" style:parent-style-name="Standard">
      <style:paragraph-properties fo:text-align="justify" style:justify-single-word="false"/>
      <style:text-properties officeooo:paragraph-rsid="001ef73d"/>
    </style:style>
    <style:style style:name="P4" style:family="paragraph" style:parent-style-name="Standard">
      <style:paragraph-properties fo:text-align="center" style:justify-single-word="false"/>
      <style:text-properties officeooo:paragraph-rsid="001ef73d"/>
    </style:style>
    <style:style style:name="P5" style:family="paragraph" style:parent-style-name="Standard">
      <style:paragraph-properties fo:text-align="center" style:justify-single-word="false"/>
      <style:text-properties officeooo:paragraph-rsid="001b72f0"/>
    </style:style>
    <style:style style:name="P6" style:family="paragraph" style:parent-style-name="Standard" style:list-style-name="L4"/>
    <style:style style:name="P7" style:family="paragraph" style:parent-style-name="Standard" style:list-style-name="L4">
      <style:text-properties officeooo:paragraph-rsid="001ef73d"/>
    </style:style>
    <style:style style:name="P8" style:family="paragraph" style:parent-style-name="Standard">
      <style:paragraph-properties fo:text-align="end" style:justify-single-word="false"/>
      <style:text-properties officeooo:paragraph-rsid="001ef73d"/>
    </style:style>
    <style:style style:name="T1" style:family="text">
      <style:text-properties officeooo:rsid="001ef73d"/>
    </style:style>
    <style:style style:name="T2" style:family="text">
      <style:text-properties fo:font-weight="bold" style:font-weight-asian="bold" style:font-weight-complex="bol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697cm" fo:text-indent="-0.635cm" fo:margin-left="1.69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2.332cm" fo:text-indent="-0.635cm" fo:margin-left="2.332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967cm" fo:text-indent="-0.635cm" fo:margin-left="2.967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602cm" fo:text-indent="-0.635cm" fo:margin-left="3.602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4.237cm" fo:text-indent="-0.635cm" fo:margin-left="4.237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872cm" fo:text-indent="-0.635cm" fo:margin-left="4.872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507cm" fo:text-indent="-0.635cm" fo:margin-left="5.507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6.142cm" fo:text-indent="-0.635cm" fo:margin-left="6.142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777cm" fo:text-indent="-0.635cm" fo:margin-left="6.777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7.412cm" fo:text-indent="-0.635cm" fo:margin-left="7.412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381cm" fo:text-indent="-0.635cm" fo:margin-left="1.381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2.016cm" fo:text-indent="-0.635cm" fo:margin-left="2.016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651cm" fo:text-indent="-0.635cm" fo:margin-left="2.651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286cm" fo:text-indent="-0.635cm" fo:margin-left="3.286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921cm" fo:text-indent="-0.635cm" fo:margin-left="3.92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556cm" fo:text-indent="-0.635cm" fo:margin-left="4.556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191cm" fo:text-indent="-0.635cm" fo:margin-left="5.191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826cm" fo:text-indent="-0.635cm" fo:margin-left="5.826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461cm" fo:text-indent="-0.635cm" fo:margin-left="6.461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7.096cm" fo:text-indent="-0.635cm" fo:margin-left="7.096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Allegato 1<text:span text:style-name="T1">B</text:span></text:p>
      <text:p text:style-name="P1"><text:span text:style-name="T2">Autodichiarazione sostitutiva di Certificazione.</text:span></text:p>
      <text:p text:style-name="P1">ai sensi degli artt.nn.46/47 del d.p.r.28.12.2000/n.445 </text:p>
      <text:p text:style-name="P2">Il/la sottoscritto/a: <text:span text:style-name="T1">n</text:span>ome ___________________ cognome ______________________ <text:s/>Nato/a il _______________ <text:s/>a _________________</text:p>
      <text:p text:style-name="P2"/>
      <text:p text:style-name="P2">In qualit<text:span text:style-name="T1">à</text:span> di dipendente: <text:span text:style-name="T1">barrare la casella corrispondente</text:span></text:p>
      <text:p text:style-name="P2"><text:span text:style-name="T1"><text:tab/>[ ] DOCENTE <text:s/>[ ] C.S. <text:s/>[ ] A.A. <text:s/>[ ] DSGA <text:s text:c="2"/>[ <text:s/>] DS</text:span></text:p>
      <text:p text:style-name="P2">Dell’istituzione scolastica <text:span text:style-name="T1">I.C. EMPOLI OVEST</text:span></text:p>
      <text:p text:style-name="P2"/>
      <text:p text:style-name="P3">Ricevuta l’informativa relativamente al<text:span text:style-name="T1">la</text:span> ‘INFORMATIVA - PIANO DI RIENTRO IN EMERGENZA COVID-19 - MISURE DI PREVENZIONE E CONTENIMENTO DELLA DIFFUSIONE DEL SARS-COV-2’ (ved.allegato)</text:p>
      <text:p text:style-name="P2"/>
      <text:p text:style-name="P4">Dichiara che:</text:p>
      <text:p text:style-name="P3">Ai sensi degli artt.nn.46/47 del d.p.r.28.12.2000/n.445, consapevole delle sanzioni penali previste dall’art.n.76 del medesimo d.p.r.445/2000 per le ipotesi di falsità in atti e dichiarazioni mendaci ivi indicate <text:span text:style-name="T1">p</text:span>er <text:span text:style-name="T1">poter</text:span> entrare a scuola <text:span text:style-name="T1">d</text:span>eve verificare e controllare quotidianamente <text:span text:style-name="T2">prima</text:span> dell’accesso a scuola il possesso dei ‘requisiti di salute’ <text:span text:style-name="T1">sotto elencati consistenti nell</text:span>’insussistenza delle seguenti condizioni di <text:span text:style-name="T1">p</text:span>ericolo che <text:span text:style-name="T1">p</text:span>recludono l’accesso in ogni plesso <text:span text:style-name="T1">s</text:span>colastico:</text:p>
      <text:p text:style-name="P2">**sintomi di influenza _ temperatura oltre 37,5° (negli ultimi tre giorni).</text:p>
      <text:p text:style-name="P2">**avere avuto contatti _ negli ultimi 14 giorni _ con soggetti risultati positivi al covid-19 (persone malate e/o contagiate).</text:p>
      <text:p text:style-name="P2">**avere avuto contatti _ negli ultimi 14 giorni _ con soggetti provenienti da zone a rischio secondo le indicazioni dell’oms.</text:p>
      <text:p text:style-name="P2"/>
      <text:p text:style-name="P2">Inoltre <text:span text:style-name="T1">i</text:span>l sottoscritto si impegna <text:span text:style-name="T1">a r</text:span>ispettare <text:span text:style-name="T1">g</text:span>li adempimenti previsti dalle norme vigenti tutte le disposizioni delle autorità tutte le prescrizioni del dirigente scolastico nel fare accesso alla scuola.</text:p>
      <text:p text:style-name="P2">In particolare:</text:p>
      <text:list xml:id="list1169951665" text:style-name="L4">
        <text:list-item>
          <text:p text:style-name="P7">Mantenere la distanza di sicurezza (un metro)</text:p>
        </text:list-item>
        <text:list-item>
          <text:p text:style-name="P7">Osservare le regole di igiene generali ed in particolare di igiene delle mani</text:p>
        </text:list-item>
        <text:list-item>
          <text:p text:style-name="P7">Utilizzare i <text:span text:style-name="T1">DPI</text:span> di protezione delle vie respiratorie (uso della mascherina) durante l’ingresso <text:span text:style-name="T1">o </text:span><text:s/>il transito nei corridoi/scale <text:span text:style-name="T1">o durante </text:span>l’uscita e secondo le indicazioni impartite dal ministro della salute e comunicate dal dirigente.</text:p>
        </text:list-item>
        <text:list-item>
          <text:p text:style-name="P6">A informare tempestivamente il <text:span text:style-name="T1">R.C. (oppure </text:span>dirigente.scolastico/<text:span text:style-name="T1">Responsabile di plesso)</text:span> della presenza di qualsiasi sintomo influenzale durante la permanenza nell’istituto, avendo cura di rimanere ad adeguata distanza dalle persone presenti.</text:p>
        </text:list-item>
      </text:list>
      <text:p text:style-name="P2"/>
      <text:p text:style-name="P2">Documenti allegati</text:p>
      <text:p text:style-name="P2"/>
      <text:p text:style-name="P2">Informativa</text:p>
      <text:p text:style-name="P2"/>
      <text:p text:style-name="P2"><text:span text:style-name="T1">Empoli </text:span>, <text:s text:c="4"/>/ <text:s text:c="6"/>/<text:span text:style-name="T1">2020</text:span></text:p>
      <text:p text:style-name="P2"/>
      <text:p text:style-name="P8">Letto, confermato e sottoscritto<text:tab/>.</text:p>
      <text:p text:style-name="P8"/>
      <text:p text:style-name="P8">______________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oto Sans CJK SC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oto Sans CJK SC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Character_5f_20_5f_style" style:display-name="Character_20_style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Character_5f_20_5f_style" style:num-suffix=".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2" text:style-name="Character_5f_20_5f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3" text:style-name="Character_5f_20_5f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4" text:style-name="Character_5f_20_5f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5" text:style-name="Character_5f_20_5f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6" text:style-name="Character_5f_20_5f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7" text:style-name="Character_5f_20_5f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8" text:style-name="Character_5f_20_5f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9" text:style-name="Character_5f_20_5f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Character_5f_20_5f_style" style:num-suffix=".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2" text:style-name="Character_5f_20_5f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3" text:style-name="Character_5f_20_5f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4" text:style-name="Character_5f_20_5f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5" text:style-name="Character_5f_20_5f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6" text:style-name="Character_5f_20_5f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7" text:style-name="Character_5f_20_5f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8" text:style-name="Character_5f_20_5f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bullet text:level="9" text:style-name="Character_5f_20_5f_style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Liberation Serif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9-09T11:44:36.037710070</meta:creation-date>
    <dc:date>2020-09-09T16:53:07.004134084</dc:date>
    <meta:editing-duration>PT18M26S</meta:editing-duration>
    <meta:editing-cycles>4</meta:editing-cycles>
    <meta:generator>LibreOffice/6.0.7.3$Linux_X86_64 LibreOffice_project/00m0$Build-3</meta:generator>
    <meta:document-statistic meta:table-count="0" meta:image-count="0" meta:object-count="0" meta:page-count="1" meta:paragraph-count="24" meta:word-count="320" meta:character-count="2353" meta:non-whitespace-character-count="2040"/>
  </office:meta>
</office:document-meta>
</file>