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ella2" style:family="table">
      <style:table-properties style:width="17.013cm" fo:margin-left="0cm" table:align="left"/>
    </style:style>
    <style:style style:name="Tabella2.A" style:family="table-column">
      <style:table-column-properties style:column-width="8.652cm"/>
    </style:style>
    <style:style style:name="Tabella2.B" style:family="table-column">
      <style:table-column-properties style:column-width="8.361cm"/>
    </style:style>
    <style:style style:name="Tabella2.A1" style:family="table-cell">
      <style:table-cell-properties fo:padding="0.097cm" fo:border-left="0.05pt solid #000000" fo:border-right="none" fo:border-top="0.05pt solid #000000" fo:border-bottom="0.05pt solid #000000"/>
    </style:style>
    <style:style style:name="Tabella2.B1" style:family="table-cell">
      <style:table-cell-properties fo:padding="0.097cm" fo:border="0.05pt solid #000000"/>
    </style:style>
    <style:style style:name="Tabella2.A2" style:family="table-cell">
      <style:table-cell-properties fo:padding="0.097cm" fo:border-left="0.05pt solid #000000" fo:border-right="none" fo:border-top="none" fo:border-bottom="0.05pt solid #000000"/>
    </style:style>
    <style:style style:name="Tabella2.B2" style:family="table-cell">
      <style:table-cell-properties fo:padding="0.097cm" fo:border-left="0.05pt solid #000000" fo:border-right="0.05pt solid #000000" fo:border-top="none" fo:border-bottom="0.05pt solid #000000"/>
    </style:style>
    <style:style style:name="Tabella1" style:family="table">
      <style:table-properties style:width="17cm" table:align="margins"/>
    </style:style>
    <style:style style:name="Tabella1.A" style:family="table-column">
      <style:table-column-properties style:column-width="8.5cm" style:rel-column-width="32767*"/>
    </style:style>
    <style:style style:name="Tabella1.B" style:family="table-column">
      <style:table-column-properties style:column-width="8.5cm" style:rel-column-width="32768*"/>
    </style:style>
    <style:style style:name="Tabella1.A1" style:family="table-cell">
      <style:table-cell-properties fo:padding="0.097cm" fo:border-left="0.05pt solid #000000" fo:border-right="none" fo:border-top="0.05pt solid #000000" fo:border-bottom="0.05pt solid #000000"/>
    </style:style>
    <style:style style:name="Tabella1.B1" style:family="table-cell">
      <style:table-cell-properties fo:padding="0.097cm" fo:border="0.05pt solid #000000"/>
    </style:style>
    <style:style style:name="Tabella1.A2" style:family="table-cell">
      <style:table-cell-properties fo:padding="0.097cm" fo:border-left="0.05pt solid #000000" fo:border-right="none" fo:border-top="none" fo:border-bottom="0.05pt solid #000000"/>
    </style:style>
    <style:style style:name="Tabella1.B2" style:family="table-cell">
      <style:table-cell-properties fo:padding="0.097cm" fo:border-left="0.05pt solid #000000" fo:border-right="0.05pt solid #000000" fo:border-top="none" fo:border-bottom="0.05pt solid #000000"/>
    </style:style>
    <style:style style:name="P1" style:family="paragraph" style:parent-style-name="Standard">
      <style:text-properties officeooo:paragraph-rsid="001a1be5"/>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ext-properties officeooo:paragraph-rsid="001cd70f"/>
    </style:style>
    <style:style style:name="P4" style:family="paragraph" style:parent-style-name="Standard">
      <style:paragraph-properties fo:text-align="center" style:justify-single-word="false"/>
      <style:text-properties officeooo:paragraph-rsid="00249172"/>
    </style:style>
    <style:style style:name="P5" style:family="paragraph" style:parent-style-name="Standard">
      <style:text-properties officeooo:paragraph-rsid="001b8b9d"/>
    </style:style>
    <style:style style:name="P6" style:family="paragraph" style:parent-style-name="Standard">
      <style:text-properties officeooo:rsid="001be3db" officeooo:paragraph-rsid="001be3db"/>
    </style:style>
    <style:style style:name="P7" style:family="paragraph" style:parent-style-name="Standard">
      <style:text-properties officeooo:paragraph-rsid="001cd70f"/>
    </style:style>
    <style:style style:name="P8" style:family="paragraph" style:parent-style-name="Standard">
      <style:paragraph-properties fo:text-align="start" style:justify-single-word="false"/>
      <style:text-properties officeooo:paragraph-rsid="001cd70f"/>
    </style:style>
    <style:style style:name="P9" style:family="paragraph" style:parent-style-name="Standard">
      <style:paragraph-properties fo:text-align="end" style:justify-single-word="false"/>
      <style:text-properties officeooo:paragraph-rsid="001da986"/>
    </style:style>
    <style:style style:name="P10" style:family="paragraph" style:parent-style-name="Standard">
      <style:paragraph-properties fo:text-align="end" style:justify-single-word="false"/>
      <style:text-properties officeooo:paragraph-rsid="001cd70f"/>
    </style:style>
    <style:style style:name="P11" style:family="paragraph" style:parent-style-name="Standard">
      <style:paragraph-properties fo:text-align="end" style:justify-single-word="false"/>
      <style:text-properties officeooo:rsid="001cd70f" officeooo:paragraph-rsid="001cd70f"/>
    </style:style>
    <style:style style:name="P12" style:family="paragraph" style:parent-style-name="Standard">
      <style:paragraph-properties fo:text-align="end" style:justify-single-word="false"/>
      <style:text-properties officeooo:rsid="001cd70f" officeooo:paragraph-rsid="001da986"/>
    </style:style>
    <style:style style:name="P13" style:family="paragraph" style:parent-style-name="Standard">
      <style:text-properties officeooo:paragraph-rsid="001da986"/>
    </style:style>
    <style:style style:name="P14" style:family="paragraph" style:parent-style-name="Standard">
      <style:text-properties officeooo:rsid="001da986" officeooo:paragraph-rsid="001da986"/>
    </style:style>
    <style:style style:name="P15" style:family="paragraph" style:parent-style-name="Standard">
      <style:text-properties officeooo:rsid="001da986" officeooo:paragraph-rsid="00235793"/>
    </style:style>
    <style:style style:name="P16" style:family="paragraph" style:parent-style-name="Standard">
      <style:paragraph-properties fo:text-align="end" style:justify-single-word="false"/>
      <style:text-properties officeooo:rsid="001da986" officeooo:paragraph-rsid="002a0e09"/>
    </style:style>
    <style:style style:name="P17" style:family="paragraph" style:parent-style-name="Standard">
      <style:text-properties fo:font-weight="bold" officeooo:paragraph-rsid="001cd70f" style:font-weight-asian="bold" style:font-weight-complex="bold"/>
    </style:style>
    <style:style style:name="P18" style:family="paragraph" style:parent-style-name="Standard">
      <style:paragraph-properties fo:text-align="center" style:justify-single-word="false"/>
      <style:text-properties fo:font-weight="bold" officeooo:rsid="001f5140" officeooo:paragraph-rsid="001f5140" style:font-weight-asian="bold" style:font-weight-complex="bold"/>
    </style:style>
    <style:style style:name="P19" style:family="paragraph" style:parent-style-name="Standard">
      <style:paragraph-properties fo:text-align="center" style:justify-single-word="false"/>
      <style:text-properties fo:font-weight="bold" style:font-weight-asian="bold" style:font-weight-complex="bold"/>
    </style:style>
    <style:style style:name="P20" style:family="paragraph" style:parent-style-name="Standard">
      <style:paragraph-properties fo:text-align="center" style:justify-single-word="false"/>
      <style:text-properties fo:font-weight="bold" officeooo:paragraph-rsid="001da986" style:font-weight-asian="bold" style:font-weight-complex="bold"/>
    </style:style>
    <style:style style:name="P21" style:family="paragraph" style:parent-style-name="Standard">
      <style:text-properties fo:font-weight="bold" officeooo:rsid="001da986" officeooo:paragraph-rsid="001da986" style:font-weight-asian="bold" style:font-weight-complex="bold"/>
    </style:style>
    <style:style style:name="P22" style:family="paragraph" style:parent-style-name="Standard">
      <style:text-properties officeooo:rsid="0021349f" officeooo:paragraph-rsid="0021349f"/>
    </style:style>
    <style:style style:name="P23" style:family="paragraph" style:parent-style-name="Standard">
      <style:text-properties officeooo:rsid="0021349f" officeooo:paragraph-rsid="00235793"/>
    </style:style>
    <style:style style:name="P24" style:family="paragraph" style:parent-style-name="Standard">
      <style:text-properties officeooo:rsid="001f5140" officeooo:paragraph-rsid="001f5140"/>
    </style:style>
    <style:style style:name="P25" style:family="paragraph" style:parent-style-name="Standard">
      <style:text-properties officeooo:paragraph-rsid="00235793"/>
    </style:style>
    <style:style style:name="P26" style:family="paragraph" style:parent-style-name="Standard">
      <style:text-properties officeooo:rsid="00249172" officeooo:paragraph-rsid="00249172"/>
    </style:style>
    <style:style style:name="P27" style:family="paragraph" style:parent-style-name="Standard">
      <style:text-properties officeooo:rsid="00249172" officeooo:paragraph-rsid="00250e65"/>
    </style:style>
    <style:style style:name="P28" style:family="paragraph" style:parent-style-name="Standard">
      <style:text-properties officeooo:paragraph-rsid="00249172"/>
    </style:style>
    <style:style style:name="P29" style:family="paragraph" style:parent-style-name="Standard">
      <style:text-properties officeooo:paragraph-rsid="00250e65"/>
    </style:style>
    <style:style style:name="P30" style:family="paragraph" style:parent-style-name="Standard">
      <style:text-properties officeooo:paragraph-rsid="00279ab8"/>
    </style:style>
    <style:style style:name="P31" style:family="paragraph" style:parent-style-name="Standard">
      <style:text-properties officeooo:paragraph-rsid="002a0e09"/>
    </style:style>
    <style:style style:name="P32" style:family="paragraph" style:parent-style-name="Table_20_Contents">
      <style:text-properties officeooo:rsid="001da986" officeooo:paragraph-rsid="001da986"/>
    </style:style>
    <style:style style:name="P33" style:family="paragraph" style:parent-style-name="Standard" style:list-style-name="L1">
      <style:text-properties officeooo:rsid="001cd70f" officeooo:paragraph-rsid="001f5140"/>
    </style:style>
    <style:style style:name="T1" style:family="text">
      <style:text-properties officeooo:rsid="001a1be5"/>
    </style:style>
    <style:style style:name="T2" style:family="text">
      <style:text-properties officeooo:rsid="001b008b"/>
    </style:style>
    <style:style style:name="T3" style:family="text">
      <style:text-properties officeooo:rsid="001b8b9d"/>
    </style:style>
    <style:style style:name="T4" style:family="text">
      <style:text-properties officeooo:rsid="001be3db"/>
    </style:style>
    <style:style style:name="T5" style:family="text">
      <style:text-properties officeooo:rsid="001cd70f"/>
    </style:style>
    <style:style style:name="T6" style:family="text">
      <style:text-properties officeooo:rsid="001da986"/>
    </style:style>
    <style:style style:name="T7" style:family="text">
      <style:text-properties officeooo:rsid="001f5140"/>
    </style:style>
    <style:style style:name="T8" style:family="text">
      <style:text-properties fo:font-weight="bold" style:font-weight-asian="bold" style:font-weight-complex="bold"/>
    </style:style>
    <style:style style:name="T9" style:family="text">
      <style:text-properties officeooo:rsid="0021349f"/>
    </style:style>
    <style:style style:name="T10" style:family="text">
      <style:text-properties officeooo:rsid="0022df2a"/>
    </style:style>
    <style:style style:name="T11" style:family="text">
      <style:text-properties officeooo:rsid="00235793"/>
    </style:style>
    <style:style style:name="T12" style:family="text">
      <style:text-properties officeooo:rsid="00269b40"/>
    </style:style>
    <style:style style:name="T13" style:family="text">
      <style:text-properties officeooo:rsid="00279ab8"/>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Al Dirigente scolastico </text:p>
      <text:p text:style-name="P12">dell’Istituto Comprensivo Empoli Ovest</text:p>
      <text:p text:style-name="P13"/>
      <text:p text:style-name="P13">Il/la sottoscritto/a_________________________________nato/a a _________________________</text:p>
      <text:p text:style-name="P13"/>
      <text:p text:style-name="P13">il______________________, e residente in____________________________________________</text:p>
      <text:p text:style-name="P13"/>
      <text:p text:style-name="P13">genitore <text:span text:style-name="T5">di ___________________________ nato a ____________________ il _______________</text:span></text:p>
      <text:p text:style-name="P13"/>
      <text:p text:style-name="P26">frequentante per l’A.S. 2020/2021 il plesso di ________________________ classe ____________</text:p>
      <text:p text:style-name="P2"><text:span text:style-name="T8">DICHIARA</text:span> di essere a conoscenza</text:p>
      <text:p text:style-name="Standard"><text:span text:style-name="T1">1) </text:span>che le famiglie con i loro bambini in caso di febbre e/o sintomi respiratori (e/o gastrointestinali in particolare nei bambini) si devono impegnare a non <text:span text:style-name="T9">portare il figlio,</text:span> informando <text:span text:style-name="T1">la </text:span><text:span text:style-name="T2">docente</text:span> e devono contattare il proprio medico curante;</text:p>
      <text:p text:style-name="Standard"><text:span text:style-name="T1">2)</text:span>che all’interno de<text:span text:style-name="T9">lla scuola </text:span><text:span text:style-name="T2">saranno</text:span> osservate le seguenti regole:</text:p>
      <text:p text:style-name="Standard"><text:tab/>a) lavarsi frequentemente le mani; </text:p>
      <text:p text:style-name="Standard"><text:tab/>c) tossire o starnutire all’interno del gomito con il braccio piegato o di un fazzoletto,</text:p>
      <text:p text:style-name="Standard"><text:tab/>preferibilmente monouso, che poi deve essere immediatamente eliminato;</text:p>
      <text:p text:style-name="Standard"><text:tab/>d) mantenere il distanziamento fisico di almeno un metro dalle altre persone;</text:p>
      <text:p text:style-name="Standard"><text:tab/>e) indossare la mascherina <text:span text:style-name="T1">quando non viene effettuata l’attività motoria e negli spazi chiusi</text:span></text:p>
      <text:p text:style-name="Standard"><text:tab/>f<text:span text:style-name="T1">) </text:span>utilizzare un vestiario dedicato che deve essere pulito e cambiato ogni giorno ;</text:p>
      <text:p text:style-name="Standard"><text:span text:style-name="T12">3</text:span>) che <text:s/>il/la figlio/a <text:span text:style-name="T5">s</text:span>arà sottoposto alla misurazione della temperatura corporea all’ingresso; in caso di T&gt;37.5 °C il <text:span text:style-name="T7">bambino </text:span><text:span text:style-name="T10">non </text:span><text:span text:style-name="T7">sarà </text:span><text:span text:style-name="T10">ammesso</text:span></text:p>
      <text:p text:style-name="Standard"><text:span text:style-name="T12">4</text:span>) che, in caso di insorgenza di febbre o di altra sintomatologia, il <text:span text:style-name="T1">docente </text:span><text:s/>provvede <text:s/>all’isolamento immediato e successivo affidamento del minore al genitore o altro adulto responsabile, invitandoli a contattare immediatamente <text:s/>il Pediatra <text:s/>per le valutazioni del caso e l’eventuale attivazione delle procedure diagnostiche;</text:p>
      <text:p text:style-name="P24"><text:span text:style-name="T12">5</text:span>)che i <text:span text:style-name="T4">docenti </text:span>NON possono somministrare medicinali di qualsiasi natura.</text:p>
      <text:p text:style-name="P28"><text:span text:style-name="T12">6</text:span><text:span text:style-name="T11">)che i propri dati saranno trattati ai sensi del regolamento europeo privacy 2016/679 (regolamento generale sulla protezione dei dati – general data protection regulation gdpr) del 27.04.2016 pubblicato in g.u./04.05.2016</text:span></text:p>
      <text:p text:style-name="P4"><text:span text:style-name="T8">DICHIARA</text:span> <text:span text:style-name="T5">ALTRESÌ </text:span></text:p>
      <text:p text:style-name="P8">1)che il/la figlio/a <text:s/>non risulta essere positivo al COVID-19 e che non è soggetto alla quarantena obbligatoria;</text:p>
      <text:p text:style-name="P1">2)che nessun componente della propria famiglia risulta essere stato positivo al COVID-19e che non è soggetto alla quarantena obbligatoria;</text:p>
      <text:p text:style-name="P30">3)che il/la figlio/a ha /o non ha particolari problemi di salute;<text:span text:style-name="T12">(Eventuali </text:span><text:span text:style-name="T13">patologie</text:span><text:span text:style-name="T12"> dovranno essere documentate tramite Certificato medico)</text:span></text:p>
      <text:p text:style-name="Standard">4)che il/la figlio/figlia <text:span text:style-name="T1">non </text:span><text:s/>soffre di allergie.<text:span text:style-name="T12">(Eventuali allergie dovranno essere documentate tramite Certificato medico)</text:span></text:p>
      <text:p text:style-name="P18">DICHIARA</text:p>
      <text:list xml:id="list1020639249" text:style-name="L1">
        <text:list-item>
          <text:p text:style-name="P33">di aver preso visione del regolamento</text:p>
        </text:list-item>
      </text:list>
      <text:p text:style-name="P19">ESONERA</text:p>
      <text:p text:style-name="Standard"><text:span text:style-name="T2">i docenti </text:span>da ogni responsabilità per lo smarrimento di oggetti o indumenti </text:p>
      <text:p text:style-name="P19">AUTORIZZA</text:p>
      <text:p text:style-name="Standard"><text:span text:style-name="T2">I</text:span>l sottoscritto/a autorizza il figlio/la figlia a partecipare a tutte le attività <text:span text:style-name="T2">previste </text:span>, all'interno</text:p>
      <text:p text:style-name="Standard">della sede ed all’esterno di queste aree previa comunicazione ai genitori.</text:p>
      <text:p text:style-name="P5"><text:span text:style-name="T3">La direzione </text:span><text:s/>informando i genitori, si riserva la possibilità di dimettere in qualsiasi momento il/la bambino/a il cui comportamento sia ritenuto scorretto o irresponsabile o che arrechi danno a terzi.</text:p>
      <text:p text:style-name="P5"/>
      <text:p text:style-name="P5">DATA___________________</text:p>
      <text:p text:style-name="P9"><text:span text:style-name="T3">Firma <text:s/></text:span>GENITORE____________________________________</text:p>
      <text:p text:style-name="P20"><text:soft-page-break/>REGOLAMENTO </text:p>
      <text:p text:style-name="P20"/>
      <text:p text:style-name="P2"/>
      <text:p text:style-name="Standard">Il presente regolamento, redatto in conformità con le linee guida della Regione <text:span text:style-name="T3">Toscana</text:span>, potrebbe subire delle modifiche in base agli aggiornamenti normativi.</text:p>
      <text:p text:style-name="Standard">1) Il bambino deve essere autonomo nelle attività comuni come l’uso dei servizi igienici e deve essere in grado di comprendere le misure preventive da attuarsi per ridurre il rischio di infezione da Coronavirus.</text:p>
      <text:p text:style-name="Standard">2) Il bambino deve venire sempre con indumenti <text:span text:style-name="T3">adatti all’attività motoria</text:span></text:p>
      <text:p text:style-name="Standard">3) Il bambino deve sempre avere con sé uno zainetto contenente i seguenti materiali ad uso esclusivo:</text:p>
      <text:p text:style-name="Standard">- un cappellino;</text:p>
      <text:p text:style-name="Standard">- una borraccia <text:s/>d’acqua;</text:p>
      <text:p text:style-name="P22">- fazzoletti monouso</text:p>
      <text:p text:style-name="Standard">- un cambio completo di indumenti puliti (maglietta e pantaloncini);</text:p>
      <text:p text:style-name="Standard">- <text:span text:style-name="T11">una merenda e/o bevanda <text:s/>ad uso esclusivo del figlio</text:span></text:p>
      <text:p text:style-name="Standard">4) Ogni bambino deve avere ogni giorno una mascherina pulita </text:p>
      <text:p text:style-name="P5">5) È vietato portare giochi o altri oggetti da casa.</text:p>
      <text:p text:style-name="Standard"><text:span text:style-name="T11">6</text:span>) I genitori o accompagnatori in tutti i momenti previsti per la consegna e il ritiro dei bambini devono aspettare sempre nelle aree previste per l’accoglienza e l’uscita indossando la mascherina correttamente posizionata e mantenendo le distanze di sicurezza (almeno un metro) ed evitando assembramenti. <text:span text:style-name="T3">L</text:span>e aree per l’accoglienza e l’uscita saranno esterne all’area <text:span text:style-name="T3">scolastica. </text:span></text:p>
      <text:p text:style-name="Standard"><text:span text:style-name="T11">7</text:span>) <text:span text:style-name="T3">Nel caso in cui il genitore debba entrare all’interno della scuola dovrà </text:span><text:span text:style-name="T4">disinfettare </text:span>e mani con gel </text:p>
      <text:p text:style-name="Standard"><text:span text:style-name="T11">8</text:span>) Durante la fase di accoglienza l’operatore preposto <text:span text:style-name="T4">misurerà </text:span><text:s/>la temperatura corporea. In caso di temperatura corporea maggiore o uguale a 37,5 gradi <text:s/>il bambino <text:span text:style-name="T3">verrà </text:span>immediatamente allontanat<text:span text:style-name="T4">o</text:span> dalla struttura e <text:span text:style-name="T4">il genitore sarà </text:span><text:s/>invitat<text:span text:style-name="T4">o</text:span> rivolgersi al proprio medico curante.</text:p>
      <text:p text:style-name="Standard"><text:span text:style-name="T11">9</text:span>) I genitori che vengono a prendere i propri figli devono farsi riconoscere dagli operatori preposti all’uscita dichiarando chiaramente nome e cognome del bambino. Se il bambino non viene ritirato da uno dei due genitori va compilata la sezione relativa alla delega. Il delegato può essere solo un soggetto maggiorenne. In mancanza di delega i bambini non saranno consegnati.</text:p>
      <text:p text:style-name="Standard">1<text:span text:style-name="T11">0</text:span>) È preferibile che sia sempre lo stesso genitore o delegato a portare e venire a prendere il bambino.</text:p>
      <text:p text:style-name="Standard">1<text:span text:style-name="T11">1</text:span>) Eventuali comunicazioni da parte delle famiglie vanno <text:span text:style-name="T4">rilasciate</text:span><text:span text:style-name="T3"> </text:span><text:s/>all’operatore preposto all’accoglienza.</text:p>
      <text:p text:style-name="P6">1<text:span text:style-name="T11">2</text:span>) In caso di insorgenza di febbre o di altra sintomatologia, il docente <text:s/>provvede <text:s/>all’isolamento immediato e successivo affidamento del minore al genitore o altro adulto responsabile, invitandoli a contattare immediatamente il Pediatra per le valutazioni del caso e l’eventuale attivazione delle procedure diagnostiche;</text:p>
      <text:p text:style-name="Standard">1<text:span text:style-name="T11">3</text:span>) Se durante <text:span text:style-name="T9">la frequenza </text:span>il bambino presenta ripetuti comportamenti scorretti che mettono a rischio la sua sicurezza e quella degli altri bambini, saranno presi provvedimenti che prevedono anche la sospensione del servizio</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0"><text:soft-page-break/><text:span text:style-name="T5">Al Dirigente </text:span><text:span text:style-name="T6">S</text:span><text:span text:style-name="T5">colastico </text:span></text:p>
      <text:p text:style-name="P11">dell’Istituto Comprensivo Empoli Ovest</text:p>
      <text:p text:style-name="P7"/>
      <text:p text:style-name="P7"/>
      <text:p text:style-name="P29">Il/la sottoscritto/a_________________________________nato/a a _________________________</text:p>
      <text:p text:style-name="P29"/>
      <text:p text:style-name="P29">il______________________, e residente in____________________________________________</text:p>
      <text:p text:style-name="P29"/>
      <text:p text:style-name="P29">genitore <text:span text:style-name="T5">di ___________________________ nato a ____________________ il _______________</text:span></text:p>
      <text:p text:style-name="P29"/>
      <text:p text:style-name="P27">frequentante per l’A.S. 2020/2021 il plesso di ________________________ classe ____________</text:p>
      <text:p text:style-name="P29"/>
      <text:p text:style-name="P3">AUTORIZZA</text:p>
      <text:p text:style-name="P3"/>
      <text:p text:style-name="P7">Il/La propri<text:span text:style-name="T5">o/a </text:span>figli a uscire dal Centro Estivo <text:span text:style-name="T2">le</text:span> persone maggiorenni <text:span text:style-name="T2">sotto elencate</text:span></text:p>
      <text:p text:style-name="P25"/>
      <table:table table:name="Tabella2" table:style-name="Tabella2">
        <table:table-column table:style-name="Tabella2.A"/>
        <table:table-column table:style-name="Tabella2.B"/>
        <table:table-row>
          <table:table-cell table:style-name="Tabella2.A1" office:value-type="string">
            <text:p text:style-name="P15">Nome Cognome </text:p>
          </table:table-cell>
          <table:table-cell table:style-name="Tabella2.B1" office:value-type="string">
            <text:p text:style-name="P23">Luogo Data di nascita </text:p>
          </table:table-cell>
        </table:table-row>
        <table:table-row>
          <table:table-cell table:style-name="Tabella2.A2" office:value-type="string">
            <text:p text:style-name="P15"/>
            <text:p text:style-name="P15"/>
          </table:table-cell>
          <table:table-cell table:style-name="Tabella2.B2" office:value-type="string">
            <text:p text:style-name="P15"/>
          </table:table-cell>
        </table:table-row>
        <table:table-row>
          <table:table-cell table:style-name="Tabella2.A2" office:value-type="string">
            <text:p text:style-name="P15"/>
            <text:p text:style-name="P15"/>
          </table:table-cell>
          <table:table-cell table:style-name="Tabella2.B2" office:value-type="string">
            <text:p text:style-name="P15"/>
          </table:table-cell>
        </table:table-row>
        <table:table-row>
          <table:table-cell table:style-name="Tabella2.A2" office:value-type="string">
            <text:p text:style-name="P15"/>
            <text:p text:style-name="P15"/>
          </table:table-cell>
          <table:table-cell table:style-name="Tabella2.B2" office:value-type="string">
            <text:p text:style-name="P15"/>
          </table:table-cell>
        </table:table-row>
        <table:table-row>
          <table:table-cell table:style-name="Tabella2.A2" office:value-type="string">
            <text:p text:style-name="P15"/>
            <text:p text:style-name="P15"/>
          </table:table-cell>
          <table:table-cell table:style-name="Tabella2.B2" office:value-type="string">
            <text:p text:style-name="P15"/>
          </table:table-cell>
        </table:table-row>
        <table:table-row>
          <table:table-cell table:style-name="Tabella2.A2" office:value-type="string">
            <text:p text:style-name="P15"/>
            <text:p text:style-name="P15"/>
          </table:table-cell>
          <table:table-cell table:style-name="Tabella2.B2" office:value-type="string">
            <text:p text:style-name="P15"/>
          </table:table-cell>
        </table:table-row>
      </table:table>
      <text:p text:style-name="P25"/>
      <text:p text:style-name="P7">Il personale si riserva il diritto di controllare il documento della persona delegata che viene a riprendere il bambino e la possibilità di trattenere il bambino in sede qualora i dati della persona non corrispondessero a quelli indicati dal sottoscrittore del presente modulo, a meno che non ci sia un consenso scritto da parte di chi ne esercita la patria potestà.</text:p>
      <text:p text:style-name="P17"/>
      <text:p text:style-name="P21">IN CASO DI NECESSITÀ CONTATTARE LE SEGUENTI PERSONE:</text:p>
      <text:p text:style-name="P14"/>
      <table:table table:name="Tabella1" table:style-name="Tabella1">
        <table:table-column table:style-name="Tabella1.A"/>
        <table:table-column table:style-name="Tabella1.B"/>
        <table:table-row>
          <table:table-cell table:style-name="Tabella1.A1" office:value-type="string">
            <text:p text:style-name="P14">Nome Cognome </text:p>
          </table:table-cell>
          <table:table-cell table:style-name="Tabella1.B1" office:value-type="string">
            <text:p text:style-name="P32">Telefono </text:p>
          </table:table-cell>
        </table:table-row>
        <table:table-row>
          <table:table-cell table:style-name="Tabella1.A2" office:value-type="string">
            <text:p text:style-name="P14"/>
            <text:p text:style-name="P14"/>
          </table:table-cell>
          <table:table-cell table:style-name="Tabella1.B2" office:value-type="string">
            <text:p text:style-name="P32"/>
          </table:table-cell>
        </table:table-row>
        <table:table-row>
          <table:table-cell table:style-name="Tabella1.A2" office:value-type="string">
            <text:p text:style-name="P14"/>
            <text:p text:style-name="P14"/>
          </table:table-cell>
          <table:table-cell table:style-name="Tabella1.B2" office:value-type="string">
            <text:p text:style-name="P32"/>
          </table:table-cell>
        </table:table-row>
        <table:table-row>
          <table:table-cell table:style-name="Tabella1.A2" office:value-type="string">
            <text:p text:style-name="P14"/>
            <text:p text:style-name="P14"/>
          </table:table-cell>
          <table:table-cell table:style-name="Tabella1.B2" office:value-type="string">
            <text:p text:style-name="P32"/>
          </table:table-cell>
        </table:table-row>
        <table:table-row>
          <table:table-cell table:style-name="Tabella1.A2" office:value-type="string">
            <text:p text:style-name="P14"/>
            <text:p text:style-name="P14"/>
          </table:table-cell>
          <table:table-cell table:style-name="Tabella1.B2" office:value-type="string">
            <text:p text:style-name="P32"/>
          </table:table-cell>
        </table:table-row>
      </table:table>
      <text:p text:style-name="P14"/>
      <text:p text:style-name="P31">DATA___________________</text:p>
      <text:p text:style-name="P16"><text:span text:style-name="T3">Firma <text:s/></text:span>GENITORE____________________________________</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1-06-14T09:39:13.212383239</meta:creation-date>
    <meta:print-date>2021-06-15T10:17:14.033367176</meta:print-date>
    <dc:date>2021-06-15T10:36:50.209747834</dc:date>
    <meta:editing-duration>PT42M48S</meta:editing-duration>
    <meta:editing-cycles>8</meta:editing-cycles>
    <meta:generator>LibreOffice/6.4.6.2$Linux_X86_64 LibreOffice_project/40$Build-2</meta:generator>
    <meta:document-statistic meta:table-count="2" meta:image-count="0" meta:object-count="0" meta:page-count="3" meta:paragraph-count="70" meta:word-count="954" meta:character-count="6905" meta:non-whitespace-character-count="5984"/>
  </office:meta>
</office:document-meta>
</file>